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54bc7dc6d76f35bc4598f74517b0d2f.jpg"/>
  <manifest:file-entry manifest:media-type="image/jpeg" manifest:full-path="Pictures/4b7f68c4016a634fb859cfeeab1485f0.jpg"/>
  <manifest:file-entry manifest:media-type="image/jpeg" manifest:full-path="Pictures/9183444621f79aa8186118adfe4c4278.jpg"/>
  <manifest:file-entry manifest:media-type="image/jpeg" manifest:full-path="Pictures/f9b29953c704a1c16eba829082161cbb.jpg"/>
  <manifest:file-entry manifest:media-type="image/jpeg" manifest:full-path="Pictures/1029922da64aa76611f0f68c652abd62.jpg"/>
  <manifest:file-entry manifest:media-type="image/jpeg" manifest:full-path="Pictures/888dc8687f29dc24e6444575e244deae.jpg"/>
  <manifest:file-entry manifest:media-type="image/jpeg" manifest:full-path="Pictures/0dfbb7ae249321573755b19bc49a994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roncore_motors:mounting"/><text:bookmark-start text:name="__RefHeading___mounting_example_1"/><text:bookmark-start text:name="mounting_example"/>Mounting example<text:bookmark-end text:name="__RefHeading___mounting_example_1"/><text:bookmark-end text:name="mounting_example"/></text:h>
      <text:p text:style-name="Text_20_body">1: Mount and secure the customer interface (1) on the motor (2) with the fixing screws (3).</text:p>
      <text:p text:style-name="Text_20_body"><draw:frame draw:style-name="media" draw:name="mount_1.jpg Legend" text:anchor-type="as-char" draw:z-index="0" svg:width="13.229166666667cm"><draw:text-box><text:p text:style-name="legendcenter"><draw:frame draw:style-name="media" draw:name="mount_1.jpg" text:anchor-type="as-char" draw:z-index="0" svg:width="13.229166666667cm" svg:height="10.821458333333cm"><draw:image xlink:href="Pictures/654bc7dc6d76f35bc4598f74517b0d2f.jpg" xlink:type="simple" xlink:show="embed" xlink:actuate="onLoad"/></draw:frame>mount_1.jpg</text:p></draw:text-box></draw:frame></text:p>
      <text:p text:style-name="Text_20_body">2: Mount and secure the magnetic way segments (4) on the baseplate with the fixing screws (5). The segments must be oriented with the north pole in the same direction; the position of the north pole is indicated on the name plate with N.<text:line-break/>
Warning: pay attention to the attraction forces between the magnetic way and the linear guides. Bring the magnetic way from the top and parallel to the baseplate.</text:p>
      <text:p text:style-name="Text_20_body"><draw:frame draw:style-name="media" draw:name="mount_2.jpg Legend" text:anchor-type="as-char" draw:z-index="0" svg:width="13.229166666667cm"><draw:text-box><text:p text:style-name="legendcenter"><draw:frame draw:style-name="media" draw:name="mount_2.jpg" text:anchor-type="as-char" draw:z-index="1" svg:width="13.229166666667cm" svg:height="9.2339583333333cm"><draw:image xlink:href="Pictures/4b7f68c4016a634fb859cfeeab1485f0.jpg" xlink:type="simple" xlink:show="embed" xlink:actuate="onLoad"/></draw:frame>mount_2.jpg</text:p></draw:text-box></draw:frame></text:p>
      <text:p text:style-name="Text_20_body">3: Mount and secure the motor assembly (6) on the linear guides (7).<text:line-break/>
Warning: pay attention to leave a minimum gap of 5 cm between the magnetic way and the motor assembly in order to avoid unintentional movement of the motor assembly.</text:p>
      <text:p text:style-name="Text_20_body"><draw:frame draw:style-name="media" draw:name="mount_3.jpg Legend" text:anchor-type="as-char" draw:z-index="0" svg:width="13.229166666667cm"><draw:text-box><text:p text:style-name="legendcenter"><draw:frame draw:style-name="media" draw:name="mount_3.jpg" text:anchor-type="as-char" draw:z-index="2" svg:width="13.229166666667cm" svg:height="9.7895833333333cm"><draw:image xlink:href="Pictures/9183444621f79aa8186118adfe4c4278.jpg" xlink:type="simple" xlink:show="embed" xlink:actuate="onLoad"/></draw:frame>mount_3.jpg</text:p></draw:text-box></draw:frame></text:p>
      <text:p text:style-name="Text_20_body">4: Slide the motor assembly (8) over the mounted magnetic ways and temporarily secure the motor against the mechanical end stop.</text:p>
      <text:p text:style-name="Text_20_body"><draw:frame draw:style-name="media" draw:name="mount_4.jpg Legend" text:anchor-type="as-char" draw:z-index="0" svg:width="13.229166666667cm"><draw:text-box><text:p text:style-name="legendcenter"><draw:frame draw:style-name="media" draw:name="mount_4.jpg" text:anchor-type="as-char" draw:z-index="3" svg:width="13.229166666667cm" svg:height="9.2075cm"><draw:image xlink:href="Pictures/f9b29953c704a1c16eba829082161cbb.jpg" xlink:type="simple" xlink:show="embed" xlink:actuate="onLoad"/></draw:frame>mount_4.jpg</text:p></draw:text-box></draw:frame></text:p>
      <text:p text:style-name="Text_20_body">5: Mount and secure the remaining magnetic way segments (9) with the fixing screws (10). The segments must be oriented with the north pole in the same direction; the position of the north pole is indicated on the name plate with N.<text:line-break/>
6: Test whether the motor moves without contact with the magnetic ways over the entire stroke. It is normal to observe variations in the forces depending on the position (detent force).</text:p>
      <text:p text:style-name="Text_20_body"><draw:frame draw:style-name="media" draw:name="mount_5.jpg Legend" text:anchor-type="as-char" draw:z-index="0" svg:width="13.229166666667cm"><draw:text-box><text:p text:style-name="legendcenter"><draw:frame draw:style-name="media" draw:name="mount_5.jpg" text:anchor-type="as-char" draw:z-index="4" svg:width="13.229166666667cm" svg:height="8.9958333333333cm"><draw:image xlink:href="Pictures/1029922da64aa76611f0f68c652abd62.jpg" xlink:type="simple" xlink:show="embed" xlink:actuate="onLoad"/></draw:frame>mount_5.jpg</text:p></draw:text-box></draw:frame></text:p>
      <text:h text:style-name="Heading_20_2" text:outline-level="2"><text:bookmark-start text:name="__RefHeading___orientation_of_the_secondary_parts_and_of_the_primary_part_2"/><text:bookmark-start text:name="orientation_of_the_secondary_parts_and_of_the_primary_part"/>Orientation of the secondary parts and of the primary part<text:bookmark-end text:name="__RefHeading___orientation_of_the_secondary_parts_and_of_the_primary_part_2"/><text:bookmark-end text:name="orientation_of_the_secondary_parts_and_of_the_primary_part"/></text:h>
      <text:p text:style-name="Text_20_body">In a configuration with segmented secondary parts, the segments shall be mounted all with the same polarity, so with the north pole (marked with N) in the same direction. Therefore the N mark of each segment will be matching the S mark of the next one.</text:p>
      <text:p text:style-name="Text_20_body"><draw:frame draw:style-name="media" draw:name="mount_6.jpg Legend" text:anchor-type="as-char" draw:z-index="0" svg:width="13.229166666667cm"><draw:text-box><text:p text:style-name="legendcenter"><draw:frame draw:style-name="media" draw:name="mount_6.jpg" text:anchor-type="as-char" draw:z-index="5" svg:width="13.229166666667cm" svg:height="7.8052083333333cm"><draw:image xlink:href="Pictures/888dc8687f29dc24e6444575e244deae.jpg" xlink:type="simple" xlink:show="embed" xlink:actuate="onLoad"/></draw:frame>mount_6.jpg</text:p></draw:text-box></draw:frame></text:p>
      <text:p text:style-name="Text_20_body">Then the primary part will be set up with the cables coming out towards the north pole of the secondary part. Otherwise, the motor phase sequence U, V, W will not be preserved.</text:p>
      <text:p text:style-name="Text_20_body"><draw:frame draw:style-name="media" draw:name="6" text:anchor-type="as-char" draw:z-index="6" svg:width="12.752916666667cm" svg:height="9.525cm"><draw:image xlink:href="Pictures/0dfbb7ae249321573755b19bc49a994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30</meta:creation-date>
    <dc:creator>Generated</dc:creator>
    <dc:date>2026-09-08T10::02:30</dc:date>
    <dc:language>en-US</dc:language>
    <meta:editing-cycles>1</meta:editing-cycles>
    <meta:editing-duration>PT0S</meta:editing-duration>
    <dc:title>ironcore_motors:mounting</dc:title>
  </office:meta>
</office:document-meta>
</file>