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8e5090240a8bd2d0a0d2f01237d46fa.jpg"/>
  <manifest:file-entry manifest:media-type="image/jpeg" manifest:full-path="Pictures/7a11ce34d7703559edbdcad123068759.jpg"/>
  <manifest:file-entry manifest:media-type="image/jpeg" manifest:full-path="Pictures/6ea36d5ad0c26d44a7e1d0d8c09cb826.jpg"/>
  <manifest:file-entry manifest:media-type="image/jpeg" manifest:full-path="Pictures/c58fd5e3f5823fbb1ed27d83599c9717.jpg"/>
  <manifest:file-entry manifest:media-type="image/jpeg" manifest:full-path="Pictures/b75ea8bf18bca5e8b9f7d4ea408e37c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roncore_motors:transport_and_storage"/><text:bookmark-start text:name="__RefHeading___transport_and_storage_1"/><text:bookmark-start text:name="transport_and_storage"/>Transport and Storage<text:bookmark-end text:name="__RefHeading___transport_and_storage_1"/><text:bookmark-end text:name="transport_and_storag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trans_1.jpg Legend" text:anchor-type="as-char" draw:z-index="0" svg:width="2.7516666666667cm" style:rel-width="100%"><draw:text-box><text:p text:style-name="legendcenter"><draw:frame draw:style-name="media" draw:name="trans_1.jpg" text:anchor-type="as-char" draw:z-index="0" svg:width="2.7516666666667cm" style:rel-width="100%" svg:height="3.8629166666667cm" style:rel-height="scale"><draw:image xlink:href="Pictures/c8e5090240a8bd2d0a0d2f01237d46fa.jpg" xlink:type="simple" xlink:show="embed" xlink:actuate="onLoad"/></draw:frame>trans_1.jpg</text:p></draw:text-box></draw:frame></text:p>
          </table:table-cell>
          <table:table-cell office:value-type="string" table:style-name="tablecell">
            <text:p text:style-name="tablealignleft"> <text:line-break/><text:span text:style-name="Strong_20_Emphasis">WARNING</text:span> <text:line-break/> <text:line-break/> <text:line-break/>Heavy weight! <text:line-break/>Danger during lifting and transporting procedures! <text:line-break/> <text:line-break/>Improper handling, unsuitable or defective devices, tools etc. can cause injuries and/ or <text:line-break/>property damage. Lifting devices, ground conveyors and lifting tackle must respond to all <text:line-break/>relevant regulation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warning_pace_symbol.jpg Legend" text:anchor-type="as-char" draw:z-index="0" svg:width="8.3872916666667cm" style:rel-width="100%"><draw:text-box><text:p text:style-name="legendcenter"><draw:frame draw:style-name="media" draw:name="warning_pace_symbol.jpg" text:anchor-type="as-char" draw:z-index="1" svg:width="8.3872916666667cm" style:rel-width="100%" svg:height="5.000625cm" style:rel-height="scale"><draw:image xlink:href="Pictures/7a11ce34d7703559edbdcad123068759.jpg" xlink:type="simple" xlink:show="embed" xlink:actuate="onLoad"/></draw:frame>warning_pace_symbol.jpg</text:p></draw:text-box></draw:frame></text:p>
          </table:table-cell>
          <table:table-cell office:value-type="string" table:style-name="tablecell">
            <text:p text:style-name="tablealignleft">Magnetic hazard! <text:line-break/>- In storage areas, the secondary parts must be marked with a warning label (“CAUTION! <text:line-break/>STRONG MAGNETS!”) <text:line-break/>- Secondary parts must not be stored without a protective cover - it is always necessary to use <text:line-break/>special non-magnetic packaging from the manufacturer with prescribed electromagnetic <text:line-break/>gap. <text:line-break/>- When transporting machines or machine parts with integrated primary and secondary parts, <text:line-break/>it must be ensured that these parts do not move freely relative to each other.</text:p>
          </table:table-cell>
        </table:table-row>
      </table:table>
      <text:p text:style-name="Text_20_body"><draw:frame draw:style-name="media" draw:name="magnet_pack.jpg Legend" text:anchor-type="as-char" draw:z-index="0" svg:width="10.583333333333cm"><draw:text-box><text:p text:style-name="legendcenter"><draw:frame draw:style-name="media" draw:name="magnet_pack.jpg" text:anchor-type="as-char" draw:z-index="2" svg:width="10.583333333333cm" svg:height="5.635625cm"><draw:image xlink:href="Pictures/6ea36d5ad0c26d44a7e1d0d8c09cb826.jpg" xlink:type="simple" xlink:show="embed" xlink:actuate="onLoad"/></draw:frame>magnet_pack.jpg</text:p></draw:text-box></draw:frame></text:p>
      <text:p text:style-name="Text_20_body"><draw:frame draw:style-name="media" draw:name="trans_2.jpg Legend" text:anchor-type="as-char" draw:z-index="0" svg:width="10.583333333333cm"><draw:text-box><text:p text:style-name="legendcenter"><draw:frame draw:style-name="media" draw:name="trans_2.jpg" text:anchor-type="as-char" draw:z-index="3" svg:width="10.583333333333cm" svg:height="7.3554166666667cm"><draw:image xlink:href="Pictures/c58fd5e3f5823fbb1ed27d83599c9717.jpg" xlink:type="simple" xlink:show="embed" xlink:actuate="onLoad"/></draw:frame>trans_2.jpg</text:p></draw:text-box></draw:frame></text:p>
      <text:p text:style-name="Text_20_body">In case of intermediate storage, observe the following storage conditions:<text:line-break/>
• Recommended ambient temperature: +15 to +25°C (+60 to +78°F),<text:line-break/>
• Permissible temperature: 0 to +70°C (+32 to +158°F), temperature fluctuation: &lt; 10°C (18°F) per day.<text:line-break/>
• Relative humidity: &lt; 65 % non-condensing is recommended, 90 % is permissible.<text:line-break/>
• Ensure there are minimal vibration and shock where servo motors are stored.</text:p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Damage due to dirt, moisture</text:span> <text:line-break/>Storage outside or under the wrong climatic conditions can cause corrosion and other damage to the servo motor. Condensation due to temperature fluctuations can result in electronic malfunctions</text:p>
          </table:table-cell>
        </table:table-row>
        <table:table-row>
          <table:table-cell office:value-type="string" table:style-name="tablecell">
            <text:p text:style-name="tablealignleft"><draw:frame draw:style-name="media" draw:name="caution_symbol.jpg Legend" text:anchor-type="as-char" draw:z-index="0" svg:width="5.23875cm" style:rel-width="100%"><draw:text-box><text:p text:style-name="legendcenter"><draw:frame draw:style-name="media" draw:name="caution_symbol.jpg" text:anchor-type="as-char" draw:z-index="4" svg:width="5.23875cm" style:rel-width="100%" svg:height="5.2652083333333cm" style:rel-height="scale"><draw:image xlink:href="Pictures/b75ea8bf18bca5e8b9f7d4ea408e37cb.jpg" xlink:type="simple" xlink:show="embed" xlink:actuate="onLoad"/></draw:frame>caution_symbol.jpg</text:p></draw:text-box></draw:frame></text:p>
          </table:table-cell>
          <table:table-cell office:value-type="string" table:style-name="tablecell">
            <text:p text:style-name="tablealignleft"><text:span text:style-name="Strong_20_Emphasis">Air transportation</text:span> <text:line-break/>Please note that air transportation of secondary parts must be in accordance with appropriate IATA Packing Instructions. <text:line-break/>Corresponding certificate to ensure such a transportation will be issued by manufacturer upon customers request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5:18</meta:creation-date>
    <dc:creator>Generated</dc:creator>
    <dc:date>2026-09-08T10::05:18</dc:date>
    <dc:language>en-US</dc:language>
    <meta:editing-cycles>1</meta:editing-cycles>
    <meta:editing-duration>PT0S</meta:editing-duration>
    <dc:title>ironcore_motors:transport_and_storage</dc:title>
  </office:meta>
</office:document-meta>
</file>