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26788d5157f7461d44e49bdab227f5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ronless_motor_nlns:start"/><text:bookmark-start text:name="__RefHeading___nlns_ironless_linear_motors_1"/><text:bookmark-start text:name="nlns_ironless_linear_motors"/>NLNS ironless Linear motors<text:bookmark-end text:name="__RefHeading___nlns_ironless_linear_motors_1"/><text:bookmark-end text:name="nlns_ironless_linear_motors"/></text:h>
      <text:p text:style-name="Text_20_body"><draw:frame draw:style-name="media" draw:name="nln_photos.jpg Legend" text:anchor-type="as-char" draw:z-index="0" svg:width="12.038541666667cm"><draw:text-box><text:p text:style-name="legendcenter"><draw:frame draw:style-name="media" draw:name="nln_photos.jpg" text:anchor-type="as-char" draw:z-index="0" svg:width="12.038541666667cm" svg:height="7.4083333333333cm"><draw:image xlink:href="Pictures/a26788d5157f7461d44e49bdab227f58.jpg" xlink:type="simple" xlink:show="embed" xlink:actuate="onLoad"/></draw:frame>nln_photos.jpg</text:p></draw:text-box></draw:frame></text:p>
      <text:p text:style-name="Text_20_body">Synchronous linear motors with a primary part without ferromagnetic materials The primary parts of these linear motors are characterized by low weight, practically zero attraction forces between the primary and secondary parts, high efficiency and the absence of traction force pulsations (cogging). Thanks to these properties, they can be advantageously used in dynamic applications demanding feed rate, acceleration, precision and low weight of the drive.</text:p>
      <text:p text:style-name="Text_20_body">It is produced in sizes with peak forces of 80 to 1900N.</text:p>
      <text:h text:style-name="Heading_20_2" text:outline-level="2"><text:bookmark-start text:name="__RefHeading___features_2"/><text:bookmark-start text:name="features"/>Features:<text:bookmark-end text:name="__RefHeading___features_2"/><text:bookmark-end text:name="features"/></text:h>
      <text:list text:style-name="List_20_1" text:continue-numbering="false">
        <text:list-item>
          <text:p text:style-name="List_20_1_Content_First"> High quality and production precision</text:p>
        </text:list-item>
        <text:list-item>
          <text:p text:style-name="List_20_1_Content"> Suitable for highly dynamic applications</text:p>
        </text:list-item>
        <text:list-item>
          <text:p text:style-name="List_20_1_Content_Last"> Long service life and low operating costs</text:p>
        </text:list-item>
      </text:list>
      <text:h text:style-name="Heading_20_2" text:outline-level="2"><text:bookmark-start text:name="__RefHeading___demo_video_3"/><text:bookmark-start text:name="demo_video"/>Demo video:<text:bookmark-end text:name="__RefHeading___demo_video_3"/><text:bookmark-end text:name="demo_video"/></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0::02:29</meta:creation-date>
    <dc:creator>Generated</dc:creator>
    <dc:date>2026-09-08T10::02:29</dc:date>
    <dc:language>en-US</dc:language>
    <meta:editing-cycles>1</meta:editing-cycles>
    <meta:editing-duration>PT0S</meta:editing-duration>
    <dc:title>ironless_motor_nlns:start</dc:title>
  </office:meta>
</office:document-meta>
</file>