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application_linear_motor"/><text:bookmark-start text:name="__RefHeading___campo_di_applicazione_1"/><text:bookmark-start text:name="campo_di_applicazione"/>Campo di applicazione<text:bookmark-end text:name="__RefHeading___campo_di_applicazione_1"/><text:bookmark-end text:name="campo_di_applicazione"/></text:h>
      <text:p text:style-name="Text_20_body">I moderni sistemi di produzione ad alte prestazioni richiedono movimenti sempre più pilotati numericamente con prestazioni estreme in termini di accelerazione, velocità e precisione. I sistemi convenzionali — un motore elettrico rotante più elementi di trasmissione meccanica (riduttori, trasmissioni a cinghia o cremagliere) — possono soddisfare questi requisiti solo con grande sforzo.</text:p>
      <text:p text:style-name="Text_20_body">In molti casi, la tecnologia lineare direct-drive è un'alternativa ottimale, offrendo vantaggi significativi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ntaggio</text:span> </text:p>
          </table:table-cell>
          <table:table-cell office:value-type="string" table:style-name="tablecell">
            <text:p text:style-name="tablealignleft"><text:span text:style-name="Strong_20_Emphasis">Descrizione</text:span> </text:p>
          </table:table-cell>
        </table:table-row>
        <table:table-row>
          <table:table-cell office:value-type="string" table:style-name="tablecell">
            <text:p text:style-name="tablealignleft">Elevata velocità e accelerazione</text:p>
          </table:table-cell>
          <table:table-cell office:value-type="string" table:style-name="tablecell">
            <text:p text:style-name="tablealignleft">Consente movimenti estremamente rapidi e dinamici</text:p>
          </table:table-cell>
        </table:table-row>
        <table:table-row>
          <table:table-cell office:value-type="string" table:style-name="tablecell">
            <text:p text:style-name="tablealignleft">Ottima qualità di controllo e comportamento di posizionamento</text:p>
          </table:table-cell>
          <table:table-cell office:value-type="string" table:style-name="tablecell">
            <text:p text:style-name="tablealignleft">Elevatissima precisione e ripetibilità</text:p>
          </table:table-cell>
        </table:table-row>
        <table:table-row>
          <table:table-cell office:value-type="string" table:style-name="tablecell">
            <text:p text:style-name="tablealignleft">Trasferimento diretto della potenza</text:p>
          </table:table-cell>
          <table:table-cell office:value-type="string" table:style-name="tablecell">
            <text:p text:style-name="tablealignleft">Nessun elemento di trasmissione meccanica come viti a ricircolo, cinghie dentate o cremagliere</text:p>
          </table:table-cell>
        </table:table-row>
        <table:table-row>
          <table:table-cell office:value-type="string" table:style-name="tablecell">
            <text:p text:style-name="tablealignleft">Azionamento senza manutenzione</text:p>
          </table:table-cell>
          <table:table-cell office:value-type="string" table:style-name="tablecell">
            <text:p text:style-name="tablealignleft">Nessun componente soggetto a usura sul motore</text:p>
          </table:table-cell>
        </table:table-row>
        <table:table-row>
          <table:table-cell office:value-type="string" table:style-name="tablecell">
            <text:p text:style-name="tablealignleft">Struttura macchina semplificata</text:p>
          </table:table-cell>
          <table:table-cell office:value-type="string" table:style-name="tablecell">
            <text:p text:style-name="tablealignleft">Meno componenti, integrazione più semplice</text:p>
          </table:table-cell>
        </table:table-row>
        <table:table-row>
          <table:table-cell office:value-type="string" table:style-name="tablecell">
            <text:p text:style-name="tablealignleft">Elevata rigidità statica e dinamica del carico</text:p>
          </table:table-cell>
          <table:table-cell office:value-type="string" table:style-name="tablecell">
            <text:p text:style-name="tablealignleft">Robusto e stabile sotto carico</text:p>
          </table:table-cell>
        </table:table-row>
      </table:table>
      <text:p text:style-name="Text_20_body">Poiché l'azionamento è installato direttamente nella macchina, non ci sono componenti meccanici soggetti a usura. Il risultato è una trasmissione di potenza senza o con giochi minimi, che consente un'ottima qualità di controllo — guadagni nel circuito di controllo di posizione (fattore Kv) superiori a 20 m/min/mm. Nei sistemi elettromagnetici convenzionali, le attività di posizionamento con alte velocità di avanzamento o movimenti a corsa breve fortemente accelerati in rapida successione portano a usura prematura delle parti meccaniche e quindi a guasti e costi significativi. In queste applicazioni, gli azionamenti lineari direct-drive offrono vantaggi decisivi.</text:p>
      <text:p text:style-name="Text_20_body">Considerando i vantaggi sopra elencati, le seguenti applicazioni sono adatte per azionamenti lineari sincroni direct-drive: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Applicazione</text:span> </text:p>
          </table:table-cell>
        </table:table-row>
        <table:table-row>
          <table:table-cell office:value-type="string" table:style-name="tablecell">
            <text:p text:style-name="tablealignleft">Taglio ad alta velocità in linee di trasferimento e centri di lavorazione</text:p>
          </table:table-cell>
        </table:table-row>
        <table:table-row>
          <table:table-cell office:value-type="string" table:style-name="tablecell">
            <text:p text:style-name="tablealignleft">Rettifica di alberi a camme e alberi a gomiti</text:p>
          </table:table-cell>
        </table:table-row>
        <table:table-row>
          <table:table-cell office:value-type="string" table:style-name="tablecell">
            <text:p text:style-name="tablealignleft">Lavorazione laser</text:p>
          </table:table-cell>
        </table:table-row>
        <table:table-row>
          <table:table-cell office:value-type="string" table:style-name="tablecell">
            <text:p text:style-name="tablealignleft">Lavorazione di precisione e ultra-precisione</text:p>
          </table:table-cell>
        </table:table-row>
        <table:table-row>
          <table:table-cell office:value-type="string" table:style-name="tablecell">
            <text:p text:style-name="tablealignleft">Lavorazione della lamiera</text:p>
          </table:table-cell>
        </table:table-row>
        <table:table-row>
          <table:table-cell office:value-type="string" table:style-name="tablecell">
            <text:p text:style-name="tablealignleft">Movimentazione materiali, macchine tessili e di imballaggio</text:p>
          </table:table-cell>
        </table:table-row>
        <table:table-row>
          <table:table-cell office:value-type="string" table:style-name="tablecell">
            <text:p text:style-name="tablealignleft">Lavorazione di superfici a forma libera</text:p>
          </table:table-cell>
        </table:table-row>
        <table:table-row>
          <table:table-cell office:value-type="string" table:style-name="tablecell">
            <text:p text:style-name="tablealignleft">Lavorazione del legno</text:p>
          </table:table-cell>
        </table:table-row>
        <table:table-row>
          <table:table-cell office:value-type="string" table:style-name="tablecell">
            <text:p text:style-name="tablealignleft">Lavorazione di circuiti stampati</text:p>
          </table:table-cell>
        </table:table-row>
        <table:table-row>
          <table:table-cell office:value-type="string" table:style-name="tablecell">
            <text:p text:style-name="tablealignleft">…e molte altre</text:p>
          </table:table-cell>
        </table:table-row>
      </table:table>
      <text:p text:style-name="Text_20_body">Attraverso una combinazione pratica di tecnologia dei motori e intelligenti controllori digitali di azionamento, la tecnica lineare direct-drive offre nuove soluzioni con prestazioni notevolmente migliori. L'attuale stato di sviluppo della tecnica lineare sincrona di NILAB consente un range di forza molto elevato: sistemi di avanzamento da una frazione di N fino a 27000 N per motore e velocità fino a 270 m/m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6:56</meta:creation-date>
    <dc:creator>Generated</dc:creator>
    <dc:date>2026-09-12T13::16:56</dc:date>
    <dc:language>en-US</dc:language>
    <meta:editing-cycles>1</meta:editing-cycles>
    <meta:editing-duration>PT0S</meta:editing-duration>
    <dc:title>it:application_linear_motor</dc:title>
  </office:meta>
</office:document-meta>
</file>