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8f1985e0855b03d9213aa127a39e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cyber_security_start"/><text:bookmark-start text:name="__RefHeading___politica_di_sicurezza_e_divulgazione_delle_vulnerabilita_1"/><text:bookmark-start text:name="politica_di_sicurezza_e_divulgazione_delle_vulnerabilita"/>Politica di sicurezza e divulgazione delle vulnerabilità<text:bookmark-end text:name="__RefHeading___politica_di_sicurezza_e_divulgazione_delle_vulnerabilita_1"/><text:bookmark-end text:name="politica_di_sicurezza_e_divulgazione_delle_vulnerabilita"/></text:h>
      <text:p text:style-name="Text_20_body"><draw:frame draw:style-name="media" draw:name="0" text:anchor-type="as-char" draw:z-index="0" svg:width="18.520833333333cm" style:rel-width="100%" svg:height="8.969375cm" style:rel-height="scale"><draw:image xlink:href="Pictures/058f1985e0855b03d9213aa127a39eb2.png" xlink:type="simple" xlink:show="embed" xlink:actuate="onLoad"/></draw:frame></text:p>
      <text:p text:style-name="Text_20_body">Il <text:span text:style-name="Strong_20_Emphasis">Cyber Resilience Act (CRA)</text:span> è un regolamento fondamentale dell'Unione Europea che stabilisce requisiti di cybersecurity obbligatori per i prodotti hardware e software con elementi digitali immessi sul mercato UE. Affrontando le vulnerabilità lungo l'intero ciclo di vita del prodotto, il CRA mira a proteggere consumatori e aziende dalle minacce informatiche, garantendo che “security by design” diventi lo standard di base per i dispositivi connessi.</text:p>
      <text:h text:style-name="Heading_20_3" text:outline-level="3"><text:bookmark-start text:name="__RefHeading___pilastri_chiave_del_cra_2"/><text:bookmark-start text:name="pilastri_chiave_del_cra"/>Pilastri chiave del CRA:<text:bookmark-end text:name="__RefHeading___pilastri_chiave_del_cra_2"/><text:bookmark-end text:name="pilastri_chiave_del_cra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Voce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curity by Design &amp; Default:</text:span> I prodotti devono essere sviluppati e consegnati con configurazioni di sicurezza ottimali, riducendo al minimo la superficie di attacco sin dal primo giorn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estione delle vulnerabilità del ciclo di vita:</text:span> I produttori sono tenuti a monitorare, identificare e affrontare le vulnerabilità, fornendo aggiornamenti di sicurezza regolari per un periodo minimo specificato (o la vita utile prevista del prodotto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sparenza e conformità:</text:span> Documentazione e informazioni chiare devono essere fornite agli utenti finali in merito alle funzionalità di sicurezza del prodotto e alla durata del supporto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bbligo di segnalazione:</text:span> Lo sfruttamento attivo delle vulnerabilità o gravi incidenti di sicurezza devono essere segnalati alle autorità nazionali e all'ENISA entro scadenze rigorose. </text:p>
          </table:table-cell>
        </table:table-row>
      </table:table>
      <text:p text:style-name="Text_20_body"><text:span text:style-name="Strong_20_Emphasis">NILAB GmbH</text:span> si impegna a garantire la sicurezza dei prodotti e del software che sviluppiamo, compresi i nostri azionamenti per motori lineari (famiglie NLi e GDi) e il software di configurazione NILAB Starter. Apprezziamo il lavoro dei ricercatori di sicurezza e dei clienti che ci aiutano a identificare e affrontare potenziali vulnerabilità e ci impegniamo a lavorare con loro in modo coordinato e costruttivo.</text:p>
      <text:h text:style-name="Heading_20_2" text:outline-level="2"><text:bookmark-start text:name="__RefHeading___ambito_3"/><text:bookmark-start text:name="ambito"/>Ambito<text:bookmark-end text:name="__RefHeading___ambito_3"/><text:bookmark-end text:name="ambito"/></text:h>
      <text:p text:style-name="Text_20_body">Questa politica copre le vulnerabilità che riguardano: <text:line-break/>• Motori lineari NILAB con azionamento integrato (famiglie NLi, GDi) e il loro firmware <text:line-break/>• NILAB Starter (software di configurazione Windows) <text:line-break/>Se non siete certi che un problema rientri in questo ambito, segnalatelo comunque — preferiamo esaminare una segnalazione che risulta fuori ambito piuttosto che perdere un problema reale.</text:p>
      <text:h text:style-name="Heading_20_2" text:outline-level="2"><text:bookmark-start text:name="__RefHeading___avviso_importante_4"/><text:bookmark-start text:name="avviso_importante"/>Avviso importante<text:bookmark-end text:name="__RefHeading___avviso_importante_4"/><text:bookmark-end text:name="avviso_importante"/></text:h>
      <text:p text:style-name="Text_20_body">La disponibilità di questo canale di segnalazione delle vulnerabilità è intesa a supportare una divulgazione responsabile e coordinata delle vulnerabilità. La disponibilità di questo canale di segnalazione non implica certificazione, garanzie di sicurezza o dichiarazioni di conformità relative a qualsiasi prodotto, software, firmware o servizio specifico fornito da <text:span text:style-name="Strong_20_Emphasis">NILAB GmbH</text:span>. NILAB valuta e migliora continuamente le caratteristiche di cybersecurity dei suoi prodotti e servizi nell'ambito dei suoi processi di sicurezza del prodotto e gestione delle vulnerabilità. Tutti i problemi segnalati saranno valutati e gestiti secondo i processi di cybersecurity e le procedure di gestione delle vulnerabilità di NILAB.</text:p>
      <text:h text:style-name="Heading_20_2" text:outline-level="2"><text:bookmark-start text:name="__RefHeading___come_segnalare_una_vulnerabilita_5"/><text:bookmark-start text:name="come_segnalare_una_vulnerabilita"/>Come segnalare una vulnerabilità<text:bookmark-end text:name="__RefHeading___come_segnalare_una_vulnerabilita_5"/><text:bookmark-end text:name="come_segnalare_una_vulnerabilita"/></text:h>
      <text:p text:style-name="Text_20_body">Segnalate potenziali vulnerabilità di sicurezza utilizzando il nostro modulo di segnalazione online: <text:line-break/><text:a xlink:type="simple" xlink:href="https://www.ni-lab.online/SRF/report-vulnerability.php" text:style-name="Internet_20_link" text:visited-style-name="Visited_20_Internet_20_Link">https://www.ni-lab.online/SRF/report-vulnerability.php</text:a></text:p>
      <text:p text:style-name="Text_20_body"> <text:line-break/>Quando inviate una segnalazione, includete quante più informazioni possibili tra le seguenti: <text:line-break/>• Il prodotto, il modello e la versione firmware/software interessati <text:line-break/>• Una descrizione della vulnerabilità e del suo potenziale impatto <text:line-break/>• Passaggi per riprodurre il problema o un proof of concept, se disponibile <text:line-break/>• Se ritenete che la vulnerabilità sia attivamente sfruttata <text:line-break/>• I vostri dati di contatto, se desiderate essere tenuti informati sui progressi (le segnalazioni possono anche essere inviate senza dati di contatto)</text:p>
      <text:h text:style-name="Heading_20_2" text:outline-level="2"><text:bookmark-start text:name="__RefHeading___cosa_aspettarsi_da_noi_6"/><text:bookmark-start text:name="cosa_aspettarsi_da_noi"/>Cosa aspettarsi da noi<text:bookmark-end text:name="__RefHeading___cosa_aspettarsi_da_noi_6"/><text:bookmark-end text:name="cosa_aspettarsi_da_noi"/></text:h>
      <text:p text:style-name="Text_20_body">• Conferma: miriamo a confermare la ricezione della vostra segnalazione entro 3 giorni lavorativi dalla presentazione. <text:line-break/>• Triage e indagine: il nostro team valuterà la segnalazione, ne determinerà la validità e la gravità e vi terrà informati sui progressi dove vengono forniti i dati di contatto. <text:line-break/>• Divulgazione coordinata: vi chiediamo di non divulgare pubblicamente i dettagli di una vulnerabilità segnalata finché non abbiamo avuto l'opportunità di indagare e, ove applicabile, fornire una correzione. Lavoreremo con voi per concordare una tempistica di divulgazione ragionevole. <text:line-break/>• Remediation: una volta confermata una vulnerabilità, la affronteremo tramite un aggiornamento di sicurezza o altre misure di mitigazione appropriate e forniremo ai clienti interessati informazioni e indicazioni pertinenti. <text:line-break/>• Divulgazione pubblica: una volta disponibile una correzione, pubblicheremo informazioni sulla vulnerabilità risolta, compresa una descrizione del problema e dei prodotti interessati, in linea con i nostri obblighi ai sensi delle normative applicabili <text:line-break/>(compreso il Cyber Resilience Act dell'UE: <text:a xlink:type="simple" xlink:href="https://digital-strategy.ec.europa.eu/en/policies/cra-summary" text:style-name="Internet_20_link" text:visited-style-name="Visited_20_Internet_20_Link">https://digital-strategy.ec.europa.eu/en/policies/cra-summary</text:a>).</text:p>
      <text:h text:style-name="Heading_20_2" text:outline-level="2"><text:bookmark-start text:name="__RefHeading___riservatezza_7"/><text:bookmark-start text:name="riservatezza"/>Riservatezza<text:bookmark-end text:name="__RefHeading___riservatezza_7"/><text:bookmark-end text:name="riservatezza"/></text:h>
      <text:p text:style-name="Text_20_body"><text:span text:style-name="Strong_20_Emphasis">NILAB GmbH</text:span> tratterà le segnalazioni di vulnerabilità e le informazioni tecniche associate come riservate e userà tali informazioni esclusivamente allo scopo di indagare, validare, mitigare e correggere i problemi di sicurezza segnalati.</text:p>
      <text:h text:style-name="Heading_20_2" text:outline-level="2"><text:bookmark-start text:name="__RefHeading___linee_guida_per_test_responsabili_8"/><text:bookmark-start text:name="linee_guida_per_test_responsabili"/>Linee guida per test responsabili<text:bookmark-end text:name="__RefHeading___linee_guida_per_test_responsabili_8"/><text:bookmark-end text:name="linee_guida_per_test_responsabili"/></text:h>
      <text:p text:style-name="Text_20_body">Quando si ricercano potenziali vulnerabilità, vi chiediamo di: <text:line-break/>• Evitare azioni che potrebbero danneggiare l'affidabilità o l'integrità dei nostri sistemi, prodotti o dati, o di quelli dei nostri clienti (ad esempio, evitare test su sistemi di produzione che controllano apparecchiature fisiche senza previo coordinamento con noi) <text:line-break/>• Non accedere, modificare o cancellare dati che non vi appartengono <text:line-break/>• Darci una ragionevole opportunità di indagare e affrontare un problema prima di qualsiasi divulgazione pubblica <text:line-break/>• Agire in buona fede e rispettare le leggi applicabili <text:line-break/>Non intraprenderemo azioni legali contro ricercatori che agiscono in buona fede e in conformità con questa politica.</text:p>
      <text:h text:style-name="Heading_20_2" text:outline-level="2"><text:bookmark-start text:name="__RefHeading___contatto_9"/><text:bookmark-start text:name="contatto"/>Contatto<text:bookmark-end text:name="__RefHeading___contatto_9"/><text:bookmark-end text:name="contatto"/></text:h>
      <text:p text:style-name="Text_20_body">Per domande su questa politica, o se il modulo di segnalazione non è disponibile, potete contattarci all'indirizzo: <text:span text:style-name="Strong_20_Emphasis">katharina. pirker@nilab. at</text:span></text:p>
      <text:p text:style-name="Text_20_body">Questa politica fa parte del framework di governance della cybersecurity di NILAB GmbH e supporta i nostri preparativi e obblighi in corso ai sensi del Cyber Resilience Act dell'UE (Regolamento (UE) 2024/2847).</text:p>
      <text:h text:style-name="Heading_20_2" text:outline-level="2"><text:bookmark-start text:name="__RefHeading___informazioni_di_contatto_per_la_sicurezza_10"/><text:bookmark-start text:name="informazioni_di_contatto_per_la_sicurezza"/>Informazioni di contatto per la sicurezza<text:bookmark-end text:name="__RefHeading___informazioni_di_contatto_per_la_sicurezza_10"/><text:bookmark-end text:name="informazioni_di_contatto_per_la_sicurezza"/></text:h>
      <text:p text:style-name="Text_20_body">NILAB può inoltre pubblicare informazioni di contatto per la sicurezza tramite un file <text:a xlink:type="simple" xlink:href="https://www.nilab.at/.well-known/security.txt" text:style-name="Internet_20_link" text:visited-style-name="Visited_20_Internet_20_Link">security.txt</text:a> in conformità con RFC 911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7:45</meta:creation-date>
    <dc:creator>Generated</dc:creator>
    <dc:date>2026-09-12T13::17:45</dc:date>
    <dc:language>en-US</dc:language>
    <meta:editing-cycles>1</meta:editing-cycles>
    <meta:editing-duration>PT0S</meta:editing-duration>
    <dc:title>it:cyber_security_start</dc:title>
  </office:meta>
</office:document-meta>
</file>