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004e5a4f86b85192bc3df7deaa3c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:force_speed_curve"/><text:bookmark-start text:name="__RefHeading___curva_forza-velocita_1"/><text:bookmark-start text:name="curva_forza-velocita"/>Curva forza-velocità<text:bookmark-end text:name="__RefHeading___curva_forza-velocita_1"/><text:bookmark-end text:name="curva_forza-velocita"/></text:h>
      <text:p text:style-name="Text_20_body">La curva caratteristica forza-velocità riportata di seguito mostra la curva limite. La forma di queste curve caratteristiche è definita dalla tensione del bus DC e dai dati specifici del motore, ad es. induttanza, resistenza e costanti del motore. Variando la tensione del bus DC (diversi azionamenti, alimentatori o tensioni di alimentazione) e/o utilizzando differenti avvolgimenti del motore si ottengono curve caratteristiche diverse.</text:p>
      <text:p text:style-name="Text_20_body"><draw:frame draw:style-name="media" draw:name="force_speed_curve.jpg Legend" text:anchor-type="as-char" draw:z-index="0" svg:width="21.166666666667cm" style:rel-width="100%"><draw:text-box><text:p text:style-name="legendcenter"><draw:frame draw:style-name="media" draw:name="force_speed_curve.jpg" text:anchor-type="as-char" draw:z-index="0" svg:width="21.166666666667cm" style:rel-width="100%" svg:height="14.525625cm" style:rel-height="scale"><draw:image xlink:href="Pictures/dc004e5a4f86b85192bc3df7deaa3c5e.jpg" xlink:type="simple" xlink:show="embed" xlink:actuate="onLoad"/></draw:frame>force_speed_curve.jpg</text:p></draw:text-box></draw:frame></text:p>
      <text:p text:style-name="Text_20_body">All'aumentare della velocità, la tensione disponibile del bus DC è ridotta dalla forza controelettromotrice del motore. Ciò porta a una riduzione della massima forza di avanzamento alle velocità più elevate. Le curve caratteristiche sono specificate fino alla forza nominale continua. La velocità corrispondente alla forza nominale continua è chiamata velocità nominale, vNC.</text:p>
      <text:p text:style-name="Text_20_body"><text:span text:style-name="Strong_20_Emphasis">Nota:</text:span> Se le tensioni di collegamento o di rete differiscono, le curve caratteristiche specificate possono essere convertite linearmente in base alle tensioni esistenti. Per i motori alimentati con una tensione di bus DC non regolata, devono essere prese in considerazione le cadute di tensione — ad esempio dovute all'accelerazione simultanea di più ass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21:14</meta:creation-date>
    <dc:creator>Generated</dc:creator>
    <dc:date>2026-09-12T13::21:14</dc:date>
    <dc:language>en-US</dc:language>
    <meta:editing-cycles>1</meta:editing-cycles>
    <meta:editing-duration>PT0S</meta:editing-duration>
    <dc:title>it:force_speed_curve</dc:title>
  </office:meta>
</office:document-meta>
</file>