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green_drive_water:start"/><text:bookmark-start text:name="__RefHeading___green_drive_water_1"/><text:bookmark-start text:name="green_drive_water"/>Green Drive Water<text:bookmark-end text:name="__RefHeading___green_drive_water_1"/><text:bookmark-end text:name="green_drive_water"/></text:h>
      <text:p text:style-name="Text_20_body">Questa landing page è il punto di ingresso per la <text:span text:style-name="Strong_20_Emphasis">serie Green Drive Water (GDW)</text:span> — il primo motore lineare tubolare trifase con <text:span text:style-name="Strong_20_Emphasis">400 VAC</text:span> e sistema di <text:span text:style-name="Strong_20_Emphasis">raffreddamento ad acqua</text:span> integrato.</text:p>
      <text:p text:style-name="Text_20_body">La serie GDW ha le stesse caratteristiche della serie Green Drive standard: encoder integrato, avvolgimento trifase e sistema di collegamento standard. Per un'installazione rapida e semplice, il motore è dotato di <text:span text:style-name="Strong_20_Emphasis">raccordi a innesto rapido</text:span> (G) per i tubi di raffreddamento ad acqua.</text:p>
      <text:h text:style-name="Heading_20_2" text:outline-level="2"><text:bookmark-start text:name="__RefHeading___modelli_2"/><text:bookmark-start text:name="modelli"/>Modelli<text:bookmark-end text:name="__RefHeading___modelli_2"/><text:bookmark-end text:name="modelli"/></text:h>
      <text:p text:style-name="Text_20_body">La serie GDW si basa sulla serie GD350: <text:span text:style-name="Strong_20_Emphasis">GD350QS, GD350XS, GD350ES e GD500TS</text:span>.</text:p>
      <text:h text:style-name="Heading_20_2" text:outline-level="2"><text:bookmark-start text:name="__RefHeading___prestazioni_3"/><text:bookmark-start text:name="prestazioni"/>Prestazioni<text:bookmark-end text:name="__RefHeading___prestazioni_3"/><text:bookmark-end text:name="prestazioni"/></text:h>
      <text:p text:style-name="Text_20_body">Con il sistema di raffreddamento ad acqua la <text:span text:style-name="Strong_20_Emphasis">forza nominale raddoppia</text:span>. Con il <text:span text:style-name="Strong_20_Emphasis">GDW350ES</text:span>, ad esempio, è possibile raggiungere fino a <text:span text:style-name="Strong_20_Emphasis">500 N di forza nominale</text:span>.</text:p>
      <text:h text:style-name="Heading_20_2" text:outline-level="2"><text:bookmark-start text:name="__RefHeading___pagine_correlate_4"/><text:bookmark-start text:name="pagine_correlate"/>Pagine correlate<text:bookmark-end text:name="__RefHeading___pagine_correlate_4"/><text:bookmark-end text:name="pagine_correlate"/></text:h>
      <text:p text:style-name="Text_20_body">* <text:a xlink:type="simple" xlink:href="https://dokuwiki.nilab.at/doku.php?id=en:green_drive_motors:start" text:style-name="Internet_20_link" text:visited-style-name="Visited_20_Internet_20_Link">GD — Green Drive Standard</text:a>
* <text:a xlink:type="simple" xlink:href="https://dokuwiki.nilab.at/doku.php?id=en:green_drive_iso:start" text:style-name="Internet_20_link" text:visited-style-name="Visited_20_Internet_20_Link">GDi — Green Drive ISO 15552</text:a>
* <text:a xlink:type="simple" xlink:href="https://dokuwiki.nilab.at/doku.php?id=en:linear_axes:start" text:style-name="Internet_20_link" text:visited-style-name="Visited_20_Internet_20_Link">Selezione assi linea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1::37:38</meta:creation-date>
    <dc:creator>Generated</dc:creator>
    <dc:date>2026-09-13T11::37:38</dc:date>
    <dc:language>en-US</dc:language>
    <meta:editing-cycles>1</meta:editing-cycles>
    <meta:editing-duration>PT0S</meta:editing-duration>
    <dc:title>it:green_drive_water:start</dc:title>
  </office:meta>
</office:document-meta>
</file>