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:linear_axes:applications"/><text:bookmark-start text:name="__RefHeading___assi_lineari_esempi_applicativi_1"/><text:bookmark-start text:name="assi_lineari_esempi_applicativi"/>Assi lineari — Esempi applicativi<text:bookmark-end text:name="__RefHeading___assi_lineari_esempi_applicativi_1"/><text:bookmark-end text:name="assi_lineari_esempi_applicativi"/></text:h>
      <text:p text:style-name="Text_20_body">Questa pagina mostra applicazioni tipiche in cui vengono utilizzati gli assi lineari NILAB e la famiglia di assi che si adatta a ciascuna. Usala per vedere come un asse NILAB può essere integrato in una macchina come la tua.</text:p>
      <text:h text:style-name="Heading_20_2" text:outline-level="2"><text:bookmark-start text:name="__RefHeading___packaging_avvolgimento_e_food_beverage_2"/><text:bookmark-start text:name="packaging_avvolgimento_e_food_beverage"/>Packaging, avvolgimento e food &amp; beverage<text:bookmark-end text:name="__RefHeading___packaging_avvolgimento_e_food_beverage_2"/><text:bookmark-end text:name="packaging_avvolgimento_e_food_beverage"/></text:h>
      <text:p text:style-name="Text_20_body">- <text:span text:style-name="Strong_20_Emphasis">Stage lineare RM</text:span> — stage ad alta velocità e alta accelerazione con guida integrata ed encoder assoluto. Tipico: macchine avvolgitrici, macchine di packaging, produzione di pannolini, produzione food &amp; beverage.
- <text:span text:style-name="Strong_20_Emphasis">GDM</text:span> — versione modulare con carro, per carico off-axis e linee di packaging multi-asse.</text:p>
      <text:h text:style-name="Heading_20_2" text:outline-level="2"><text:bookmark-start text:name="__RefHeading___pick-and-place_e_assemblaggio_3"/><text:bookmark-start text:name="pick-and-place_e_assemblaggio"/>Pick-and-place e assemblaggio<text:bookmark-end text:name="__RefHeading___pick-and-place_e_assemblaggio_3"/><text:bookmark-end text:name="pick-and-place_e_assemblaggio"/></text:h>
      <text:p text:style-name="Text_20_body">- <text:span text:style-name="Strong_20_Emphasis">Robot a cinematica parallela NLiP</text:span> — robot pick-and-place 2D basato su due motori lineari miniaturizzati con azionamento integrato; movimenta parti fino a 2 kg con alta accelerazione in poco spazio; si programma con NILAB Starter.
- <text:span text:style-name="Strong_20_Emphasis">Mini slitte lineari MCSS</text:span> — slitte compatte e ad alta precisione con azionamento integrato, plug-and-play, per assemblaggio e movimentazione di precisione.</text:p>
      <text:h text:style-name="Heading_20_2" text:outline-level="2"><text:bookmark-start text:name="__RefHeading___macchine_utensili_e_lavorazioni_4"/><text:bookmark-start text:name="macchine_utensili_e_lavorazioni"/>Macchine utensili e lavorazioni<text:bookmark-end text:name="__RefHeading___macchine_utensili_e_lavorazioni_4"/><text:bookmark-end text:name="macchine_utensili_e_lavorazioni"/></text:h>
      <text:p text:style-name="Text_20_body">- <text:span text:style-name="Strong_20_Emphasis">Stage lineare LM</text:span> — corsa lunga, alta forza, su profilo in alluminio; adatto per centri di lavoro, linee di trasferimento e assi di avanzamento ad alte prestazioni.
- <text:span text:style-name="Strong_20_Emphasis">GDM</text:span> — modulo per applicazioni di lavorazione off-axis e multi-asse.</text:p>
      <text:h text:style-name="Heading_20_2" text:outline-level="2"><text:bookmark-start text:name="__RefHeading___pharma_medicale_e_life_science_5"/><text:bookmark-start text:name="pharma_medicale_e_life_science"/>Pharma, medicale e life science<text:bookmark-end text:name="__RefHeading___pharma_medicale_e_life_science_5"/><text:bookmark-end text:name="pharma_medicale_e_life_science"/></text:h>
      <text:p text:style-name="Text_20_body">- <text:span text:style-name="Strong_20_Emphasis">NL / MCSS</text:span> — compatti, alta precisione, azionamento integrato; adatti per applicazioni farmaceutiche e medicali.
- <text:span text:style-name="Strong_20_Emphasis">Nano posizionatori</text:span> — nano-posizionamento per applicazioni life science.</text:p>
      <text:h text:style-name="Heading_20_2" text:outline-level="2"><text:bookmark-start text:name="__RefHeading___lavorazione_legno_carta_e_tessile_6"/><text:bookmark-start text:name="lavorazione_legno_carta_e_tessile"/>Lavorazione legno, carta e tessile<text:bookmark-end text:name="__RefHeading___lavorazione_legno_carta_e_tessile_6"/><text:bookmark-end text:name="lavorazione_legno_carta_e_tessile"/></text:h>
      <text:p text:style-name="Text_20_body">- <text:span text:style-name="Strong_20_Emphasis">ULCO</text:span> — modulari, a cinghia, silenziose; ideali per automazione a piccola e media potenza su uno o più assi.
- <text:span text:style-name="Strong_20_Emphasis">GDM / LM</text:span> — per corse più lunghe e forze più elevate.</text:p>
      <text:h text:style-name="Heading_20_2" text:outline-level="2"><text:bookmark-start text:name="__RefHeading___come_scegliere_7"/><text:bookmark-start text:name="come_scegliere"/>Come scegliere<text:bookmark-end text:name="__RefHeading___come_scegliere_7"/><text:bookmark-end text:name="come_scegliere"/></text:h>
      <text:p text:style-name="Text_20_body">- Vedi <text:a xlink:type="simple" xlink:href="https://dokuwiki.nilab.at/doku.php?id=en:linear_axes:start" text:style-name="Internet_20_link" text:visited-style-name="Visited_20_Internet_20_Link">Selezione assi</text:a> per confrontare le famiglie.
- Vedi <text:a xlink:type="simple" xlink:href="https://dokuwiki.nilab.at/doku.php?id=en:application_linear_motor" text:style-name="Internet_20_link" text:visited-style-name="Visited_20_Internet_20_Link">Campo di applicazione</text:a> per i vantaggi tecnologici (velocità, precisione, nessuna trasmissione, manutenzione nulla).
- Vedi <text:a xlink:type="simple" xlink:href="https://dokuwiki.nilab.at/doku.php?id=en:linear_axes:sizing" text:style-name="Internet_20_link" text:visited-style-name="Visited_20_Internet_20_Link">Dimensionamento assi</text:a> per dimensionare l'asse.</text:p>
      <text:h text:style-name="Heading_20_2" text:outline-level="2"><text:bookmark-start text:name="__RefHeading___pagine_correlate_8"/><text:bookmark-start text:name="pagine_correlate"/>Pagine correlate<text:bookmark-end text:name="__RefHeading___pagine_correlate_8"/><text:bookmark-end text:name="pagine_correlate"/></text:h>
      <text:p text:style-name="Text_20_body">* <text:a xlink:type="simple" xlink:href="https://dokuwiki.nilab.at/doku.php?id=en:linear_axes:start" text:style-name="Internet_20_link" text:visited-style-name="Visited_20_Internet_20_Link">Selezione assi lineari</text:a>
* <text:a xlink:type="simple" xlink:href="https://dokuwiki.nilab.at/doku.php?id=en:application_linear_motor" text:style-name="Internet_20_link" text:visited-style-name="Visited_20_Internet_20_Link">Campo di applicazione</text:a>
* <text:a xlink:type="simple" xlink:href="https://dokuwiki.nilab.at/doku.php?id=en:integrated_pick_and_place:start" text:style-name="Internet_20_link" text:visited-style-name="Visited_20_Internet_20_Link">Robot a cinematica parallela NLiP</text:a>
* <text:a xlink:type="simple" xlink:href="https://dokuwiki.nilab.at/doku.php?id=en:linear_axes:multi_axis" text:style-name="Internet_20_link" text:visited-style-name="Visited_20_Internet_20_Link">Sistemi multi-ass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0::39:32</meta:creation-date>
    <dc:creator>Generated</dc:creator>
    <dc:date>2026-09-13T10::39:32</dc:date>
    <dc:language>en-US</dc:language>
    <meta:editing-cycles>1</meta:editing-cycles>
    <meta:editing-duration>PT0S</meta:editing-duration>
    <dc:title>it:linear_axes:applications</dc:title>
  </office:meta>
</office:document-meta>
</file>