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linear_axes:how_it_works"/><text:bookmark-start text:name="__RefHeading___come_funziona_un_asse_lineare_1"/><text:bookmark-start text:name="come_funziona_un_asse_lineare"/>Come funziona un asse lineare<text:bookmark-end text:name="__RefHeading___come_funziona_un_asse_lineare_1"/><text:bookmark-end text:name="come_funziona_un_asse_lineare"/></text:h>
      <text:p text:style-name="Text_20_body">Un asse lineare è più di un motore — è un modulo di movimento completo: un <text:span text:style-name="Strong_20_Emphasis">azionamento</text:span>, una <text:span text:style-name="Strong_20_Emphasis">guida</text:span>, un <text:span text:style-name="Strong_20_Emphasis">carro</text:span>, un <text:span text:style-name="Strong_20_Emphasis">encoder</text:span> e un <text:span text:style-name="Strong_20_Emphasis">montaggio</text:span>. Questa pagina spiega l'anatomia di un asse lineare NILAB e come genera il movimento. Usala insieme alla pagina <text:a xlink:type="simple" xlink:href="https://dokuwiki.nilab.at/doku.php?id=en:engineersguide:how_it_works" text:style-name="Internet_20_link" text:visited-style-name="Visited_20_Internet_20_Link">Come funziona un motore lineare tubolare</text:a>, che spiega il motore stesso.</text:p>
      <text:h text:style-name="Heading_20_2" text:outline-level="2"><text:bookmark-start text:name="__RefHeading___l_anatomia_di_un_asse_lineare_2"/><text:bookmark-start text:name="l_anatomia_di_un_asse_lineare"/>L'anatomia di un asse lineare<text:bookmark-end text:name="__RefHeading___l_anatomia_di_un_asse_lineare_2"/><text:bookmark-end text:name="l_anatomia_di_un_asse_linear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ponente</text:span> </text:p>
          </table:table-cell>
          <table:table-cell office:value-type="string" table:style-name="tablecell">
            <text:p text:style-name="tablealignleft"><text:span text:style-name="Strong_20_Emphasis">Ruolo</text:span> </text:p>
          </table:table-cell>
          <table:table-cell office:value-type="string" table:style-name="tablecell">
            <text:p text:style-name="tablealignleft"><text:span text:style-name="Strong_20_Emphasis">Implementazione NILAB tipica</text:span>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zionamento</text:span> </text:p>
          </table:table-cell>
          <table:table-cell office:value-type="string" table:style-name="tablecell">
            <text:p text:style-name="tablealignleft">Genera la forza lungo l'asse </text:p>
          </table:table-cell>
          <table:table-cell office:value-type="string" table:style-name="tablecell">
            <text:p text:style-name="tablealignleft">Motore lineare tubolare (GDM, MCSS), motore lineare ironcore (LM, NL-BCJ), cinghia (ULCO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uida / rotaie</text:span> </text:p>
          </table:table-cell>
          <table:table-cell office:value-type="string" table:style-name="tablecell">
            <text:p text:style-name="tablealignleft">Mantiene il carro sull'asse e sostiene il carico </text:p>
          </table:table-cell>
          <table:table-cell office:value-type="string" table:style-name="tablecell">
            <text:p text:style-name="tablealignleft">Guide a ricircolo di sfere WON (guarnizione LF), guide a profilo, profili T-slot (ULCO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o / cursore</text:span> </text:p>
          </table:table-cell>
          <table:table-cell office:value-type="string" table:style-name="tablecell">
            <text:p text:style-name="tablealignleft">Muove il carico; sostiene il carico </text:p>
          </table:table-cell>
          <table:table-cell office:value-type="string" table:style-name="tablecell">
            <text:p text:style-name="tablealignleft">Carro con guide e rotaie integrat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coder</text:span> </text:p>
          </table:table-cell>
          <table:table-cell office:value-type="string" table:style-name="tablecell">
            <text:p text:style-name="tablealignleft">Fornisce il feedback di posizione </text:p>
          </table:table-cell>
          <table:table-cell office:value-type="string" table:style-name="tablecell">
            <text:p text:style-name="tablealignleft">Encoder magnetico (GDM), SIN/COS / ABZ / Hiperface / SSI (LM), encoder assoluto (RM)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ontaggio</text:span> </text:p>
          </table:table-cell>
          <table:table-cell office:value-type="string" table:style-name="tablecell">
            <text:p text:style-name="tablealignleft">Collega l'asse al telaio della macchina </text:p>
          </table:table-cell>
          <table:table-cell office:value-type="string" table:style-name="tablecell">
            <text:p text:style-name="tablealignleft">Base, flangia, soffietto, catena portacavi, T-slot </text:p>
          </table:table-cell>
        </table:table-row>
      </table:table>
      <text:h text:style-name="Heading_20_2" text:outline-level="2"><text:bookmark-start text:name="__RefHeading___come_l_asse_genera_il_movimento_3"/><text:bookmark-start text:name="come_l_asse_genera_il_movimento"/>Come l'asse genera il movimento<text:bookmark-end text:name="__RefHeading___come_l_asse_genera_il_movimento_3"/><text:bookmark-end text:name="come_l_asse_genera_il_movimento"/></text:h>
      <text:p text:style-name="Text_20_body">- L'<text:span text:style-name="Strong_20_Emphasis">azionamento</text:span> genera forza <text:span text:style-name="Strong_20_Emphasis">direttamente lungo l'asse</text:span> — tra motore e carico non c'è riduttore, vite a ricircolo o cinghia (eccetto nelle unità a cinghia come ULCO). Questo dà <text:span text:style-name="Strong_20_Emphasis">backlash zero</text:span> e una risposta dinamica molto elevata.
- La <text:span text:style-name="Strong_20_Emphasis">guida</text:span> mantiene il carro sull'asse e sostiene il carico; determina la <text:span text:style-name="Strong_20_Emphasis">rigidità</text:span> e la <text:span text:style-name="Strong_20_Emphasis">frequenza naturale</text:span> dell'asse.
- L'<text:span text:style-name="Strong_20_Emphasis">encoder</text:span> fornisce il feedback di posizione necessario al servoazionamento o al controller di movimento per il controllo in anello chiuso.</text:p>
      <text:h text:style-name="Heading_20_2" text:outline-level="2"><text:bookmark-start text:name="__RefHeading___asse_vs_motore_nudo_4"/><text:bookmark-start text:name="asse_vs_motore_nudo"/>Asse vs motore nudo<text:bookmark-end text:name="__RefHeading___asse_vs_motore_nudo_4"/><text:bookmark-end text:name="asse_vs_motore_nudo"/></text:h>
      <text:p text:style-name="Text_20_body">Un motore nudo necessita di guida, carro ed encoder per diventare un asse utilizzabile. Un <text:span text:style-name="Strong_20_Emphasis">asse integrato</text:span> (GDM, LM, RM, MCSS, ULCO, NL-BCJ) è consegnato pronto per l'installazione — include già guida, carro ed encoder, ed è abbinato al motore.</text:p>
      <text:h text:style-name="Heading_20_2" text:outline-level="2"><text:bookmark-start text:name="__RefHeading___fattori_di_prestazione_chiave_5"/><text:bookmark-start text:name="fattori_di_prestazione_chiave"/>Fattori di prestazione chiave<text:bookmark-end text:name="__RefHeading___fattori_di_prestazione_chiave_5"/><text:bookmark-end text:name="fattori_di_prestazione_chiave"/></text:h>
      <text:p text:style-name="Text_20_body">- <text:span text:style-name="Strong_20_Emphasis">Rigidità della guida</text:span> — determina la capacità di carico e la frequenza naturale dell'asse; mantenerla alta per evitare vibrazioni (vedi <text:a xlink:type="simple" xlink:href="https://dokuwiki.nilab.at/doku.php?id=en:machine_design" text:style-name="Internet_20_link" text:visited-style-name="Visited_20_Internet_20_Link">Progettazione macchina</text:a>: frequenza naturale più bassa ≥ ~200 Hz).
- <text:span text:style-name="Strong_20_Emphasis">Forza</text:span> — forza nominale (Fr) e di picco (Fp); nelle unità a cinghia (ULCO) la cinghia limita anche forza e velocità.
- <text:span text:style-name="Strong_20_Emphasis">Precisione</text:span> — dipende dalla qualità della guida e dalla risoluzione dell'encoder (SIN/COS con interpolazione, encoder assoluti).
- <text:span text:style-name="Strong_20_Emphasis">Velocità e accelerazione</text:span> — gli assi a azionamento diretto tubolare/ironcore sono veloci e dinamici; le unità a cinghia (ULCO) sono più silenziose ma hanno limiti inferiori di velocità e forza.</text:p>
      <text:h text:style-name="Heading_20_2" text:outline-level="2"><text:bookmark-start text:name="__RefHeading___pagine_correlate_6"/><text:bookmark-start text:name="pagine_correlate"/>Pagine correlate<text:bookmark-end text:name="__RefHeading___pagine_correlate_6"/><text:bookmark-end text:name="pagine_correlate"/></text:h>
      <text:p text:style-name="Text_20_body">* <text:a xlink:type="simple" xlink:href="https://dokuwiki.nilab.at/doku.php?id=en:linear_axes:start" text:style-name="Internet_20_link" text:visited-style-name="Visited_20_Internet_20_Link">Selezione assi lineari</text:a>
* <text:a xlink:type="simple" xlink:href="https://dokuwiki.nilab.at/doku.php?id=en:linear_axes:multi_axis" text:style-name="Internet_20_link" text:visited-style-name="Visited_20_Internet_20_Link">Sistemi multi-asse</text:a>
* <text:a xlink:type="simple" xlink:href="https://dokuwiki.nilab.at/doku.php?id=en:engineersguide:how_it_works" text:style-name="Internet_20_link" text:visited-style-name="Visited_20_Internet_20_Link">Come funziona un motore lineare tubolare</text:a>
* <text:a xlink:type="simple" xlink:href="https://dokuwiki.nilab.at/doku.php?id=en:machine_design" text:style-name="Internet_20_link" text:visited-style-name="Visited_20_Internet_20_Link">Progettazione macchin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0:16</meta:creation-date>
    <dc:creator>Generated</dc:creator>
    <dc:date>2026-09-13T09::40:16</dc:date>
    <dc:language>en-US</dc:language>
    <meta:editing-cycles>1</meta:editing-cycles>
    <meta:editing-duration>PT0S</meta:editing-duration>
    <dc:title>it:linear_axes:how_it_works</dc:title>
  </office:meta>
</office:document-meta>
</file>