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t:linear_axes:installation"/><text:bookmark-start text:name="__RefHeading___installazione_e_allineamento_degli_assi_lineari_1"/><text:bookmark-start text:name="installazione_e_allineamento_degli_assi_lineari"/>Installazione e allineamento degli assi lineari<text:bookmark-end text:name="__RefHeading___installazione_e_allineamento_degli_assi_lineari_1"/><text:bookmark-end text:name="installazione_e_allineamento_degli_assi_lineari"/></text:h>
      <text:p text:style-name="Text_20_body">Installazione e allineamento corretti sono essenziali per prestazioni e durata di un asse lineare. Questa pagina fornisce la procedura unificata per montaggio, allineamento, accoppiamento del carico, lubrificazione e messa in servizio di un asse lineare NILAB. Per i dettagli specifici, segui i link alle pagine delle famiglie.</text:p>
      <text:h text:style-name="Heading_20_2" text:outline-level="2"><text:bookmark-start text:name="__RefHeading___montaggio_dell_asse_2"/><text:bookmark-start text:name="montaggio_dell_asse"/>1. Montaggio dell'asse<text:bookmark-end text:name="__RefHeading___montaggio_dell_asse_2"/><text:bookmark-end text:name="montaggio_dell_asse"/></text:h>
      <text:p text:style-name="Text_20_body">- Montare l'asse su una <text:span text:style-name="Strong_20_Emphasis">base rigida e piana</text:span> (telaio della macchina) — planarità e rigidità della base influenzano direttamente la durata della guida e la precisione raggiungibile.
- Usare il montaggio a <text:span text:style-name="Strong_20_Emphasis">flangia</text:span> o <text:span text:style-name="Strong_20_Emphasis">T-slot</text:span> (ULCO: scanalature a T unificate compatibili con dadi M5, M6, M8).
- Verificare planarità e parallelismo della superficie di montaggio prima di fissare l'asse.</text:p>
      <text:h text:style-name="Heading_20_2" text:outline-level="2"><text:bookmark-start text:name="__RefHeading___allineamento_della_guida_3"/><text:bookmark-start text:name="allineamento_della_guida"/>2. Allineamento della guida<text:bookmark-end text:name="__RefHeading___allineamento_della_guida_3"/><text:bookmark-end text:name="allineamento_della_guida"/></text:h>
      <text:p text:style-name="Text_20_body">- Allineare le <text:span text:style-name="Strong_20_Emphasis">rotaie della guida parallele</text:span> alla direzione del movimento.
- Controllare <text:span text:style-name="Strong_20_Emphasis">rettilineità</text:span> e <text:span text:style-name="Strong_20_Emphasis">parallelismo</text:span> della guida (errore di rettilineità e disallineamento parallelo delle due rotaie).
- Usare la procedura di allineamento raccomandata dalla documentazione dell'asse; per gli assi LM le guide sono a ricircolo di sfere WON.</text:p>
      <text:h text:style-name="Heading_20_2" text:outline-level="2"><text:bookmark-start text:name="__RefHeading___accoppiamento_del_carico_4"/><text:bookmark-start text:name="accoppiamento_del_carico"/>3. Accoppiamento del carico<text:bookmark-end text:name="__RefHeading___accoppiamento_del_carico_4"/><text:bookmark-end text:name="accoppiamento_del_carico"/></text:h>
      <text:p text:style-name="Text_20_body">- Fissare il carico al <text:span text:style-name="Strong_20_Emphasis">carro</text:span>.
- Per un <text:span text:style-name="Strong_20_Emphasis">carico off-axis</text:span>, usare un carro trasversale o il modulo GDM (disponibile in configurazione multi-carro).
- Mantenere <text:span text:style-name="Strong_20_Emphasis">bassa la massa in movimento</text:span> e <text:span text:style-name="Strong_20_Emphasis">alta la rigidità</text:span> — vedi <text:a xlink:type="simple" xlink:href="https://dokuwiki.nilab.at/doku.php?id=en:machine_design" text:style-name="Internet_20_link" text:visited-style-name="Visited_20_Internet_20_Link">Progettazione macchina</text:a> (riduzione massa, rigidità, frequenze naturali ≥ ~200 Hz).</text:p>
      <text:h text:style-name="Heading_20_2" text:outline-level="2"><text:bookmark-start text:name="__RefHeading___lubrificazione_5"/><text:bookmark-start text:name="lubrificazione"/>4. Lubrificazione<text:bookmark-end text:name="__RefHeading___lubrificazione_5"/><text:bookmark-end text:name="lubrificazione"/></text:h>
      <text:p text:style-name="Text_20_body">- Le guide a ricircolo di sfere WON sono dotate di <text:span text:style-name="Strong_20_Emphasis">guarnizioni LF</text:span> e usano un lubrificante a resina porosa — questo garantisce un intervallo di lubrificazione molto lungo.
- <text:span text:style-name="Strong_20_Emphasis">Non usare lubrificazione a grasso</text:span> nella stage GDM (il grasso non è ottimale per il movimento lineare ad alta velocità).
- Segui la pagina <text:a xlink:type="simple" xlink:href="https://dokuwiki.nilab.at/doku.php?id=en:gdm_linear_axes:lubrication" text:style-name="Internet_20_link" text:visited-style-name="Visited_20_Internet_20_Link">Lubrificazione</text:a> per i requisiti specifici dell'asse.</text:p>
      <text:h text:style-name="Heading_20_2" text:outline-level="2"><text:bookmark-start text:name="__RefHeading___cablaggio_6"/><text:bookmark-start text:name="cablaggio"/>5. Cablaggio<text:bookmark-end text:name="__RefHeading___cablaggio_6"/><text:bookmark-end text:name="cablaggio"/></text:h>
      <text:p text:style-name="Text_20_body">- Usare la <text:span text:style-name="Strong_20_Emphasis">catena portacavi</text:span> per gli assi LM (CH orizzontale, CV verticale, CS laterale) per proteggere e guidare i cavi.
- Posare i cavi senza tensione; usare connettori volanti o connettori montati sul carro.
- I motori integrati (NLi, NLi-EtherCAT) riducono il cablaggio e supportano la connessione daisy-chain.</text:p>
      <text:h text:style-name="Heading_20_2" text:outline-level="2"><text:bookmark-start text:name="__RefHeading___protezione_7"/><text:bookmark-start text:name="protezione"/>6. Protezione<text:bookmark-end text:name="__RefHeading___protezione_7"/><text:bookmark-end text:name="protezione"/></text:h>
      <text:p text:style-name="Text_20_body">- Scegliere la versione con <text:span text:style-name="Strong_20_Emphasis">soffietto</text:span> (GDM) per ambienti con polvere o lavabili.
- Controllare il <text:span text:style-name="Strong_20_Emphasis">grado IP</text:span> per l'ambiente applicativo (lavabilità, polvere, food-grade).</text:p>
      <text:h text:style-name="Heading_20_2" text:outline-level="2"><text:bookmark-start text:name="__RefHeading___prima_messa_in_servizio_8"/><text:bookmark-start text:name="prima_messa_in_servizio"/>7. Prima messa in servizio<text:bookmark-end text:name="__RefHeading___prima_messa_in_servizio_8"/><text:bookmark-end text:name="prima_messa_in_servizio"/></text:h>
      <text:p text:style-name="Text_20_body">- Eseguire una <text:span text:style-name="Strong_20_Emphasis">corsa di homing / riferimento</text:span>.
- Controllare encoder, corrente e forza durante il primo movimento.
- Per gli azionamenti integrati, usare <text:span text:style-name="Strong_20_Emphasis">NILAB Starter</text:span> (auto-teach, movimento singolo e parallelo, diagnostica).</text:p>
      <text:h text:style-name="Heading_20_2" text:outline-level="2"><text:bookmark-start text:name="__RefHeading___pagine_correlate_9"/><text:bookmark-start text:name="pagine_correlate"/>Pagine correlate<text:bookmark-end text:name="__RefHeading___pagine_correlate_9"/><text:bookmark-end text:name="pagine_correlate"/></text:h>
      <text:p text:style-name="Text_20_body">* <text:a xlink:type="simple" xlink:href="https://dokuwiki.nilab.at/doku.php?id=en:linear_axes:start" text:style-name="Internet_20_link" text:visited-style-name="Visited_20_Internet_20_Link">Selezione assi lineari</text:a>
* <text:a xlink:type="simple" xlink:href="https://dokuwiki.nilab.at/doku.php?id=en:linear_axes:how_it_works" text:style-name="Internet_20_link" text:visited-style-name="Visited_20_Internet_20_Link">Come funziona un asse lineare</text:a>
* <text:a xlink:type="simple" xlink:href="https://dokuwiki.nilab.at/doku.php?id=en:gdm_linear_axes:start" text:style-name="Internet_20_link" text:visited-style-name="Visited_20_Internet_20_Link">GDM Stage lineare tubolare</text:a>
* <text:a xlink:type="simple" xlink:href="https://dokuwiki.nilab.at/doku.php?id=en:lm_linear_axes:start" text:style-name="Internet_20_link" text:visited-style-name="Visited_20_Internet_20_Link">LM Stage lineare</text:a>
* <text:a xlink:type="simple" xlink:href="https://dokuwiki.nilab.at/doku.php?id=en:gdm_linear_axes:lubrication" text:style-name="Internet_20_link" text:visited-style-name="Visited_20_Internet_20_Link">Lubrificazione</text:a>
* <text:a xlink:type="simple" xlink:href="https://dokuwiki.nilab.at/doku.php?id=en:lm_linear_axes:mounting_examples" text:style-name="Internet_20_link" text:visited-style-name="Visited_20_Internet_20_Link">Esempi di montaggio</text:a>
* <text:a xlink:type="simple" xlink:href="https://dokuwiki.nilab.at/doku.php?id=en:lm_linear_axes:cable_chain" text:style-name="Internet_20_link" text:visited-style-name="Visited_20_Internet_20_Link">Catena portacavi</text:a>
* <text:a xlink:type="simple" xlink:href="https://dokuwiki.nilab.at/doku.php?id=en:machine_design" text:style-name="Internet_20_link" text:visited-style-name="Visited_20_Internet_20_Link">Progettazione macchin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9::38:40</meta:creation-date>
    <dc:creator>Generated</dc:creator>
    <dc:date>2026-09-13T09::38:40</dc:date>
    <dc:language>en-US</dc:language>
    <meta:editing-cycles>1</meta:editing-cycles>
    <meta:editing-duration>PT0S</meta:editing-duration>
    <dc:title>it:linear_axes:installation</dc:title>
  </office:meta>
</office:document-meta>
</file>