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linear_axes:multi_axis"/><text:bookmark-start text:name="__RefHeading___sistemi_multi-asse_combinazione_di_assi_lineari_1"/><text:bookmark-start text:name="sistemi_multi-asse_combinazione_di_assi_lineari"/>Sistemi multi-asse — Combinazione di assi lineari<text:bookmark-end text:name="__RefHeading___sistemi_multi-asse_combinazione_di_assi_lineari_1"/><text:bookmark-end text:name="sistemi_multi-asse_combinazione_di_assi_lineari"/></text:h>
      <text:p text:style-name="Text_20_body">Questa pagina spiega come combinare gli assi lineari NILAB in <text:span text:style-name="Strong_20_Emphasis">sistemi multi-asse</text:span> (2D, 3D, gantry, pick-and-place) e come coordinarli. Usala quando la tua macchina richiede movimento su più di un asse, o quando vuoi un sistema compatto e ad alta dinamica basato su motori integrati.</text:p>
      <text:h text:style-name="Heading_20_2" text:outline-level="2"><text:bookmark-start text:name="__RefHeading___configurazioni_multi-asse_2"/><text:bookmark-start text:name="configurazioni_multi-asse"/>Configurazioni multi-asse<text:bookmark-end text:name="__RefHeading___configurazioni_multi-asse_2"/><text:bookmark-end text:name="configurazioni_multi-ass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nfigurazione</text:span> </text:p>
          </table:table-cell>
          <table:table-cell office:value-type="string" table:style-name="tablecell">
            <text:p text:style-name="tablealignleft"><text:span text:style-name="Strong_20_Emphasis">Descrizione</text:span> </text:p>
          </table:table-cell>
          <table:table-cell office:value-type="string" table:style-name="tablecell">
            <text:p text:style-name="tablealignleft"><text:span text:style-name="Strong_20_Emphasis">Assi NILAB tipici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D (X-Y)</text:span> </text:p>
          </table:table-cell>
          <table:table-cell office:value-type="string" table:style-name="tablecell">
            <text:p text:style-name="tablealignleft">Due assi, movimento coordinato in un piano </text:p>
          </table:table-cell>
          <table:table-cell office:value-type="string" table:style-name="tablecell">
            <text:p text:style-name="tablealignleft">GDM, LM, ULCO, NL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D (X-Y-Z)</text:span> </text:p>
          </table:table-cell>
          <table:table-cell office:value-type="string" table:style-name="tablecell">
            <text:p text:style-name="tablealignleft">Due assi planari più un asse verticale Z </text:p>
          </table:table-cell>
          <table:table-cell office:value-type="string" table:style-name="tablecell">
            <text:p text:style-name="tablealignleft">GDM + LM + LMA/NELA, oppure NL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antry</text:span> </text:p>
          </table:table-cell>
          <table:table-cell office:value-type="string" table:style-name="tablecell">
            <text:p text:style-name="tablealignleft">Due assi paralleli con carro trasversale (carico off-axis) </text:p>
          </table:table-cell>
          <table:table-cell office:value-type="string" table:style-name="tablecell">
            <text:p text:style-name="tablealignleft">GDM (multi-carro), LM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ick-and-place (2D)</text:span> </text:p>
          </table:table-cell>
          <table:table-cell office:value-type="string" table:style-name="tablecell">
            <text:p text:style-name="tablealignleft">Robot a cinematica parallela per la movimentazione rapida di piccole parti </text:p>
          </table:table-cell>
          <table:table-cell office:value-type="string" table:style-name="tablecell">
            <text:p text:style-name="tablealignleft"><text:a xlink:type="simple" xlink:href="https://dokuwiki.nilab.at/doku.php?id=en:integrated_pick_and_place:start" text:style-name="Internet_20_link" text:visited-style-name="Visited_20_Internet_20_Link">NLiP</text:a> </text:p>
          </table:table-cell>
        </table:table-row>
      </table:table>
      <text:h text:style-name="Heading_20_2" text:outline-level="2"><text:bookmark-start text:name="__RefHeading___quali_assi_per_un_sistema_multi-asse_3"/><text:bookmark-start text:name="quali_assi_per_un_sistema_multi-asse"/>Quali assi per un sistema multi-asse<text:bookmark-end text:name="__RefHeading___quali_assi_per_un_sistema_multi-asse_3"/><text:bookmark-end text:name="quali_assi_per_un_sistema_multi-asse"/></text:h>
      <text:p text:style-name="Text_20_body"><text:span text:style-name="Strong_20_Emphasis">GDM</text:span> — la versione modulare del motore Green Drive con carro e guida lineare integrata. Disponibile in configurazione <text:span text:style-name="Strong_20_Emphasis">multi-carro</text:span> ed è progettato per <text:span text:style-name="Strong_20_Emphasis">carico off-axis</text:span> e sistemi multi-asse. Ideale per gantry e sistemi 2D.</text:p>
      <text:p text:style-name="Text_20_body"><text:span text:style-name="Strong_20_Emphasis">LM</text:span> — stage a corsa lunga e alta forza su profilo in alluminio. Adatto per l'asse a corsa lunga (X) di un gantry, con ampia scelta di encoder e fieldbus.</text:p>
      <text:p text:style-name="Text_20_body"><text:span text:style-name="Strong_20_Emphasis">ULCO</text:span> — unità lineari modulari a cinghia con scanalature a T unificate. Facilmente combinabili in <text:span text:style-name="Strong_20_Emphasis">sistemi multi-asse autoportanti</text:span> per potenze piccole e medie.</text:p>
      <text:p text:style-name="Text_20_body"><text:span text:style-name="Strong_20_Emphasis">NLiP</text:span> — robot pick-and-place 2D basato su due motori lineari miniaturizzati con azionamento integrato e <text:span text:style-name="Strong_20_Emphasis">cinematica parallela</text:span>. Movimenta parti fino a 2 kg con alta accelerazione in poco spazio; si programma con NILAB Starter.</text:p>
      <text:p text:style-name="Text_20_body"><text:span text:style-name="Strong_20_Emphasis">NLi / NLi-EtherCAT</text:span> — motori integrati con formato molto compatto e basso cablaggio; adatti alla connessione daisy-chain.</text:p>
      <text:h text:style-name="Heading_20_2" text:outline-level="2"><text:bookmark-start text:name="__RefHeading___come_coordinare_gli_assi_4"/><text:bookmark-start text:name="come_coordinare_gli_assi"/>Come coordinare gli assi<text:bookmark-end text:name="__RefHeading___come_coordinare_gli_assi_4"/><text:bookmark-end text:name="come_coordinare_gli_assi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Opzione</text:span> </text:p>
          </table:table-cell>
          <table:table-cell office:value-type="string" table:style-name="tablecell">
            <text:p text:style-name="tablealignleft"><text:span text:style-name="Strong_20_Emphasis">Descrizione</text:span> </text:p>
          </table:table-cell>
          <table:table-cell office:value-type="string" table:style-name="tablecell">
            <text:p text:style-name="tablealignleft"><text:span text:style-name="Strong_20_Emphasis">Link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oftware NILAB Starter</text:span></text:p>
          </table:table-cell>
          <table:table-cell office:value-type="string" table:style-name="tablecell">
            <text:p text:style-name="tablealignleft">Configura i parametri di movimento degli azionamenti integrati, offre GUI applicative e auto-teach per movimento singolo e parallelo</text:p>
          </table:table-cell>
          <table:table-cell office:value-type="string" table:style-name="tablecell">
            <text:p text:style-name="tablealignleft"><text:a xlink:type="simple" xlink:href="https://dokuwiki.nilab.at/doku.php?id=en:nilab_starter:start" text:style-name="Internet_20_link" text:visited-style-name="Visited_20_Internet_20_Link">NILAB Start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therCAT (integrato)</text:span></text:p>
          </table:table-cell>
          <table:table-cell office:value-type="string" table:style-name="tablecell">
            <text:p text:style-name="tablealignleft">NLi-EtherCAT combina l'azionamento integrato con un'interfaccia EtherCAT per il movimento interpolato</text:p>
          </table:table-cell>
          <table:table-cell office:value-type="string" table:style-name="tablecell">
            <text:p text:style-name="tablealignleft"><text:a xlink:type="simple" xlink:href="https://dokuwiki.nilab.at/doku.php?id=en:nli_eth:start" text:style-name="Internet_20_link" text:visited-style-name="Visited_20_Internet_20_Link">NLi-EtherCA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therCAT (gateway)</text:span></text:p>
          </table:table-cell>
          <table:table-cell office:value-type="string" table:style-name="tablecell">
            <text:p text:style-name="tablealignleft">L'interfaccia bus EtherCAT NILAB collega fino a 10 motori NLi (posizionamento profilo CANopen o Modbus RTU) al fieldbus EtherCAT</text:p>
          </table:table-cell>
          <table:table-cell office:value-type="string" table:style-name="tablecell">
            <text:p text:style-name="tablealignleft"><text:a xlink:type="simple" xlink:href="https://dokuwiki.nilab.at/doku.php?id=en:gtw_ethercat:start" text:style-name="Internet_20_link" text:visited-style-name="Visited_20_Internet_20_Link">Interfaccia bus EtherCA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eldbus sugli assi LM</text:span></text:p>
          </table:table-cell>
          <table:table-cell office:value-type="string" table:style-name="tablecell">
            <text:p text:style-name="tablealignleft">Gli assi LM sono consegnati pronti per EtherCAT, ProfiNET o CANopen e per i servoazionamenti comuni</text:p>
          </table:table-cell>
          <table:table-cell office:value-type="string" table:style-name="tablecell">
            <text:p text:style-name="tablealignleft"><text:a xlink:type="simple" xlink:href="https://dokuwiki.nilab.at/doku.php?id=en:lm_linear_axes:start" text:style-name="Internet_20_link" text:visited-style-name="Visited_20_Internet_20_Link">Stage lineare LM</text:a></text:p>
          </table:table-cell>
        </table:table-row>
      </table:table>
      <text:h text:style-name="Heading_20_2" text:outline-level="2"><text:bookmark-start text:name="__RefHeading___considerazioni_di_progettazione_del_sistema_5"/><text:bookmark-start text:name="considerazioni_di_progettazione_del_sistema"/>Considerazioni di progettazione del sistema<text:bookmark-end text:name="__RefHeading___considerazioni_di_progettazione_del_sistema_5"/><text:bookmark-end text:name="considerazioni_di_progettazione_del_sistema"/></text:h>
      <text:p text:style-name="Text_20_body">- <text:span text:style-name="Strong_20_Emphasis">Struttura meccanica</text:span> — mantenere bassa la massa in movimento e alta la rigidità; vedi i requisiti <text:a xlink:type="simple" xlink:href="https://dokuwiki.nilab.at/doku.php?id=en:machine_design" text:style-name="Internet_20_link" text:visited-style-name="Visited_20_Internet_20_Link">Progettazione macchina</text:a> (riduzione massa, rigidità, frequenze naturali ≥ ~200 Hz).
- <text:span text:style-name="Strong_20_Emphasis">Carico off-axis</text:span> — usa GDM (o un carro trasversale dedicato) quando il carico è fuori dall'asse centrale.
- <text:span text:style-name="Strong_20_Emphasis">Ambiente</text:span> — scegli la versione con soffietto (GDM) o assi con grado IP per lavabilità / polvere / applicazioni food-grade.
- <text:span text:style-name="Strong_20_Emphasis">Cablaggio</text:span> — i motori integrati (NLi, NLi-EtherCAT) riducono il cablaggio; usa la daisy-chain dove supportata.</text:p>
      <text:h text:style-name="Heading_20_2" text:outline-level="2"><text:bookmark-start text:name="__RefHeading___come_procedere_6"/><text:bookmark-start text:name="come_procedere"/>Come procedere<text:bookmark-end text:name="__RefHeading___come_procedere_6"/><text:bookmark-end text:name="come_procedere"/></text:h>
      <text:p text:style-name="Text_20_body">1. <text:span text:style-name="Strong_20_Emphasis">Definire il compito di movimento</text:span> — 2D, 3D, gantry, pick-and-place; corsa, velocità, accelerazione, carico.
2. <text:span text:style-name="Strong_20_Emphasis">Selezionare gli assi</text:span> — usa la pagina <text:a xlink:type="simple" xlink:href="https://dokuwiki.nilab.at/doku.php?id=en:linear_axes:start" text:style-name="Internet_20_link" text:visited-style-name="Visited_20_Internet_20_Link">Selezione assi</text:a>.
3. <text:span text:style-name="Strong_20_Emphasis">Selezionare il coordinamento</text:span> — NILAB Starter, EtherCAT o un fieldbus.
4. <text:span text:style-name="Strong_20_Emphasis">Progettare la macchina</text:span> — vedi i requisiti <text:a xlink:type="simple" xlink:href="https://dokuwiki.nilab.at/doku.php?id=en:machine_design" text:style-name="Internet_20_link" text:visited-style-name="Visited_20_Internet_20_Link">Progettazione macchina</text:a>.
5. <text:span text:style-name="Strong_20_Emphasis">Mettere in servizio</text:span> — usa NILAB Starter (movimento singolo e parallelo, auto-teach, diagnostica).</text:p>
      <text:h text:style-name="Heading_20_2" text:outline-level="2"><text:bookmark-start text:name="__RefHeading___pagine_correlate_7"/><text:bookmark-start text:name="pagine_correlate"/>Pagine correlate<text:bookmark-end text:name="__RefHeading___pagine_correlate_7"/><text:bookmark-end text:name="pagine_correlate"/></text:h>
      <text:p text:style-name="Text_20_body">* <text:a xlink:type="simple" xlink:href="https://dokuwiki.nilab.at/doku.php?id=en:linear_axes:start" text:style-name="Internet_20_link" text:visited-style-name="Visited_20_Internet_20_Link">Selezione assi lineari</text:a>
* <text:a xlink:type="simple" xlink:href="https://dokuwiki.nilab.at/doku.php?id=en:gdm_linear_axes:start" text:style-name="Internet_20_link" text:visited-style-name="Visited_20_Internet_20_Link">GDM Stage lineare tubolare</text:a>
* <text:a xlink:type="simple" xlink:href="https://dokuwiki.nilab.at/doku.php?id=en:lm_linear_axes:start" text:style-name="Internet_20_link" text:visited-style-name="Visited_20_Internet_20_Link">LM Stage lineare</text:a>
* <text:a xlink:type="simple" xlink:href="https://dokuwiki.nilab.at/doku.php?id=en:ulco:start" text:style-name="Internet_20_link" text:visited-style-name="Visited_20_Internet_20_Link">ULCO Unità lineari a cinghia</text:a>
* <text:a xlink:type="simple" xlink:href="https://dokuwiki.nilab.at/doku.php?id=en:integrated_pick_and_place:start" text:style-name="Internet_20_link" text:visited-style-name="Visited_20_Internet_20_Link">NLiP Robot a cinematica parallela</text:a>
* <text:a xlink:type="simple" xlink:href="https://dokuwiki.nilab.at/doku.php?id=en:nilab_starter:start" text:style-name="Internet_20_link" text:visited-style-name="Visited_20_Internet_20_Link">Software NILAB Starter</text:a>
* <text:a xlink:type="simple" xlink:href="https://dokuwiki.nilab.at/doku.php?id=en:nli_eth:start" text:style-name="Internet_20_link" text:visited-style-name="Visited_20_Internet_20_Link">Motori lineari integrati NLi-EtherCAT</text:a>
* <text:a xlink:type="simple" xlink:href="https://dokuwiki.nilab.at/doku.php?id=en:gtw_ethercat:start" text:style-name="Internet_20_link" text:visited-style-name="Visited_20_Internet_20_Link">Interfaccia bus EtherCAT NILAB</text:a>
* <text:a xlink:type="simple" xlink:href="https://dokuwiki.nilab.at/doku.php?id=en:machine_design" text:style-name="Internet_20_link" text:visited-style-name="Visited_20_Internet_20_Link">Progettazione macchin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1:03</meta:creation-date>
    <dc:creator>Generated</dc:creator>
    <dc:date>2026-09-13T09::41:03</dc:date>
    <dc:language>en-US</dc:language>
    <meta:editing-cycles>1</meta:editing-cycles>
    <meta:editing-duration>PT0S</meta:editing-duration>
    <dc:title>it:linear_axes:multi_axis</dc:title>
  </office:meta>
</office:document-meta>
</file>