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sizing"/><text:bookmark-start text:name="__RefHeading___dimensionamento_e_selezione_degli_assi_lineari_1"/><text:bookmark-start text:name="dimensionamento_e_selezione_degli_assi_lineari"/>Dimensionamento e selezione degli assi lineari<text:bookmark-end text:name="__RefHeading___dimensionamento_e_selezione_degli_assi_lineari_1"/><text:bookmark-end text:name="dimensionamento_e_selezione_degli_assi_lineari"/></text:h>
      <text:p text:style-name="Text_20_body">Questa pagina fornisce la procedura per <text:span text:style-name="Strong_20_Emphasis">dimensionare e selezionare un asse lineare NILAB</text:span> — non solo il motore. Combina i requisiti a livello di asse (carico, corsa, velocità, accelerazione, precisione) con la procedura di dimensionamento del motore. Usala quando devi dimensionare un asse per una macchina.</text:p>
      <text:h text:style-name="Heading_20_2" text:outline-level="2"><text:bookmark-start text:name="__RefHeading___passo_1_definire_i_requisiti_2"/><text:bookmark-start text:name="passo_1_definire_i_requisiti"/>Passo 1 — Definire i requisiti<text:bookmark-end text:name="__RefHeading___passo_1_definire_i_requisiti_2"/><text:bookmark-end text:name="passo_1_definire_i_requisiti"/></text:h>
      <text:p text:style-name="Text_20_body">- <text:span text:style-name="Strong_20_Emphasis">Carico</text:span> (kg) e <text:span text:style-name="Strong_20_Emphasis">forza di spinta / avanzamento</text:span> (N) — inclusi attrito e la forza necessaria ad accelerare il carico.
- <text:span text:style-name="Strong_20_Emphasis">Corsa</text:span> (mm) — la corsa richiesta.
- <text:span text:style-name="Strong_20_Emphasis">Velocità</text:span> (m/s) e <text:span text:style-name="Strong_20_Emphasis">accelerazione</text:span> (m/s²) — dal profilo di movimento.
- <text:span text:style-name="Strong_20_Emphasis">Precisione / ripetibilità</text:span> — dall'applicazione.
- <text:span text:style-name="Strong_20_Emphasis">Duty cycle</text:span> — tempo di movimento vs tempo totale di ciclo.
- <text:span text:style-name="Strong_20_Emphasis">Ambiente</text:span> — grado IP, lavabilità, polvere, temperatura, soffietto.</text:p>
      <text:h text:style-name="Heading_20_2" text:outline-level="2"><text:bookmark-start text:name="__RefHeading___passo_2_selezionare_la_famiglia_di_assi_3"/><text:bookmark-start text:name="passo_2_selezionare_la_famiglia_di_assi"/>Passo 2 — Selezionare la famiglia di assi<text:bookmark-end text:name="__RefHeading___passo_2_selezionare_la_famiglia_di_assi_3"/><text:bookmark-end text:name="passo_2_selezionare_la_famiglia_di_assi"/></text:h>
      <text:p text:style-name="Text_20_body">Usa la pagina <text:a xlink:type="simple" xlink:href="https://dokuwiki.nilab.at/doku.php?id=en:linear_axes:start" text:style-name="Internet_20_link" text:visited-style-name="Visited_20_Internet_20_Link">Selezione assi</text:a> per restringere la famiglia in base a forza, corsa, guida, encoder e alla colonna “Ideale per”. Per una macchina multi-asse, vedi anche <text:a xlink:type="simple" xlink:href="https://dokuwiki.nilab.at/doku.php?id=en:linear_axes:multi_axis" text:style-name="Internet_20_link" text:visited-style-name="Visited_20_Internet_20_Link">Sistemi multi-asse</text:a>.</text:p>
      <text:h text:style-name="Heading_20_2" text:outline-level="2"><text:bookmark-start text:name="__RefHeading___passo_3_dimensionare_il_motore_4"/><text:bookmark-start text:name="passo_3_dimensionare_il_motore"/>Passo 3 — Dimensionare il motore<text:bookmark-end text:name="__RefHeading___passo_3_dimensionare_il_motore_4"/><text:bookmark-end text:name="passo_3_dimensionare_il_motore"/></text:h>
      <text:p text:style-name="Text_20_body">Usa la procedura <text:a xlink:type="simple" xlink:href="https://dokuwiki.nilab.at/doku.php?id=en:motor_sizing" text:style-name="Internet_20_link" text:visited-style-name="Visited_20_Internet_20_Link">Dimensionamento motore</text:a> e il tool <text:a xlink:type="simple" xlink:href="https://www.ni-lab.online/new_websmart/index.php" text:style-name="Internet_20_link" text:visited-style-name="Visited_20_Internet_20_Link">Websmart</text:a>:</text:p>
      <text:p text:style-name="Text_20_body">- Inserisci il carico, seleziona la famiglia di motori (NL, GD, GDi, …), crea il profilo di movimento, premi il pulsante <text:span text:style-name="Strong_20_Emphasis">Sizing</text:span>, rivedi i motori compatibili, poi controlla i <text:span text:style-name="Strong_20_Emphasis">limiti di prestazione</text:span> e il <text:span text:style-name="Strong_20_Emphasis">margine di sicurezza</text:span>.</text:p>
      <text:h text:style-name="Heading_20_2" text:outline-level="2"><text:bookmark-start text:name="__RefHeading___passo_4_verificare_l_asse_5"/><text:bookmark-start text:name="passo_4_verificare_l_asse"/>Passo 4 — Verificare l'asse<text:bookmark-end text:name="__RefHeading___passo_4_verificare_l_asse_5"/><text:bookmark-end text:name="passo_4_verificare_l_asse"/></text:h>
      <text:p text:style-name="Text_20_body">- <text:span text:style-name="Strong_20_Emphasis">Forza</text:span> — la forza nominale (Fr) e di picco (Fp) devono coprire la spinta richiesta e la forza di picco.
- <text:span text:style-name="Strong_20_Emphasis">Velocità</text:span> — la velocità nominale deve coprire la velocità massima richiesta.
- <text:span text:style-name="Strong_20_Emphasis">Capacità della guida</text:span> — la guida deve sostenere il carico e gli eventuali momenti off-axis (vedi GDM per il carico off-axis).
- <text:span text:style-name="Strong_20_Emphasis">Rigidità / frequenza naturale</text:span> — vedi <text:a xlink:type="simple" xlink:href="https://dokuwiki.nilab.at/doku.php?id=en:machine_design" text:style-name="Internet_20_link" text:visited-style-name="Visited_20_Internet_20_Link">Progettazione macchina</text:a> (frequenza naturale più bassa ≥ ~200 Hz).</text:p>
      <text:h text:style-name="Heading_20_2" text:outline-level="2"><text:bookmark-start text:name="__RefHeading___passo_5_finalizzare_6"/><text:bookmark-start text:name="passo_5_finalizzare"/>Passo 5 — Finalizzare<text:bookmark-end text:name="__RefHeading___passo_5_finalizzare_6"/><text:bookmark-end text:name="passo_5_finalizzare"/></text:h>
      <text:p text:style-name="Text_20_body">- Controlla il montaggio (flangia / T-slot), la catena portacavi, il soffietto e l'opzione encoder.
- Vedi <text:a xlink:type="simple" xlink:href="https://dokuwiki.nilab.at/doku.php?id=en:linear_axes:installation" text:style-name="Internet_20_link" text:visited-style-name="Visited_20_Internet_20_Link">Installazione e allineamento</text:a> per i passi di montaggio e messa in servizio.</text:p>
      <text:h text:style-name="Heading_20_2" text:outline-level="2"><text:bookmark-start text:name="__RefHeading___pagine_correlate_7"/><text:bookmark-start text:name="pagine_correlate"/>Pagine correlate<text:bookmark-end text:name="__RefHeading___pagine_correlate_7"/><text:bookmark-end text:name="pagine_correlate"/></text:h>
      <text:p text:style-name="Text_20_body">* <text:a xlink:type="simple" xlink:href="https://dokuwiki.nilab.at/doku.php?id=en:linear_axes:start" text:style-name="Internet_20_link" text:visited-style-name="Visited_20_Internet_20_Link">Selezione assi lineari</text:a>
* <text:a xlink:type="simple" xlink:href="https://dokuwiki.nilab.at/doku.php?id=en:motor_sizing" text:style-name="Internet_20_link" text:visited-style-name="Visited_20_Internet_20_Link">Dimensionamento motore</text:a>
* <text:a xlink:type="simple" xlink:href="https://dokuwiki.nilab.at/doku.php?id=en:machine_design" text:style-name="Internet_20_link" text:visited-style-name="Visited_20_Internet_20_Link">Progettazione macchina</text:a>
* <text:a xlink:type="simple" xlink:href="https://dokuwiki.nilab.at/doku.php?id=en:linear_axes:installation" text:style-name="Internet_20_link" text:visited-style-name="Visited_20_Internet_20_Link">Installazione e allineamento degli assi linea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37:40</meta:creation-date>
    <dc:creator>Generated</dc:creator>
    <dc:date>2026-09-13T09::37:40</dc:date>
    <dc:language>en-US</dc:language>
    <meta:editing-cycles>1</meta:editing-cycles>
    <meta:editing-duration>PT0S</meta:editing-duration>
    <dc:title>it:linear_axes:sizing</dc:title>
  </office:meta>
</office:document-meta>
</file>