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linear_axes:start"/><text:bookmark-start text:name="__RefHeading___sistemi_di_movimento_lineare_selezione_dell_asse_1"/><text:bookmark-start text:name="sistemi_di_movimento_lineare_selezione_dell_asse"/>Sistemi di movimento lineare — Selezione dell'asse<text:bookmark-end text:name="__RefHeading___sistemi_di_movimento_lineare_selezione_dell_asse_1"/><text:bookmark-end text:name="sistemi_di_movimento_lineare_selezione_dell_asse"/></text:h>
      <text:p text:style-name="Text_20_body">Questa landing page ti aiuta a selezionare l'<text:span text:style-name="Strong_20_Emphasis">asse lineare NILAB</text:span> più adatto per la tua macchina. NILAB offre una gamma di assi e stage lineari completi — dalle slitte compatte integrate agli stage a corsa lunga e alta forza, fino alle unità modulari a cinghia. Usa il confronto qui sotto per restringere la famiglia adatta alla tua applicazione, poi segui i link ai dati tecnici, al dimensionamento e alle pagine di progettazione.</text:p>
      <text:h text:style-name="Heading_20_2" text:outline-level="2"><text:bookmark-start text:name="__RefHeading___le_famiglie_di_assi_a_colpo_d_occhio_2"/><text:bookmark-start text:name="le_famiglie_di_assi_a_colpo_d_occhio"/>Le famiglie di assi a colpo d'occhio<text:bookmark-end text:name="__RefHeading___le_famiglie_di_assi_a_colpo_d_occhio_2"/><text:bookmark-end text:name="le_famiglie_di_assi_a_colpo_d_occhio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Famiglia</text:span> </text:p>
          </table:table-cell>
          <table:table-cell office:value-type="string" table:style-name="tablecell">
            <text:p text:style-name="tablealignleft"><text:span text:style-name="Strong_20_Emphasis">Azionamento e costruzione</text:span> </text:p>
          </table:table-cell>
          <table:table-cell office:value-type="string" table:style-name="tablecell">
            <text:p text:style-name="tablealignleft"><text:span text:style-name="Strong_20_Emphasis">Forza di picco</text:span> </text:p>
          </table:table-cell>
          <table:table-cell office:value-type="string" table:style-name="tablecell">
            <text:p text:style-name="tablealignleft"><text:span text:style-name="Strong_20_Emphasis">Corsa</text:span> </text:p>
          </table:table-cell>
          <table:table-cell office:value-type="string" table:style-name="tablecell">
            <text:p text:style-name="tablealignleft"><text:span text:style-name="Strong_20_Emphasis">Guida</text:span> </text:p>
          </table:table-cell>
          <table:table-cell office:value-type="string" table:style-name="tablecell">
            <text:p text:style-name="tablealignleft"><text:span text:style-name="Strong_20_Emphasis">Encoder</text:span> </text:p>
          </table:table-cell>
          <table:table-cell office:value-type="string" table:style-name="tablecell">
            <text:p text:style-name="tablealignleft"><text:span text:style-name="Strong_20_Emphasis">Ideale per</text:span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kuwiki.nilab.at/doku.php?id=en:gdm_linear_axes:start" text:style-name="Internet_20_link" text:visited-style-name="Visited_20_Internet_20_Link">GDM — Stage lineare tubolare</text:a></text:p>
          </table:table-cell>
          <table:table-cell office:value-type="string" table:style-name="tablecell">
            <text:p text:style-name="tablealignleft">Motore Green Drive in versione modulare con carro</text:p>
          </table:table-cell>
          <table:table-cell office:value-type="string" table:style-name="tablecell">
            <text:p text:style-name="tablealignleft">709 – 1749 N</text:p>
          </table:table-cell>
          <table:table-cell office:value-type="string" table:style-name="tablecell">
            <text:p text:style-name="tablealignleft">corsa + lunghezza carro</text:p>
          </table:table-cell>
          <table:table-cell office:value-type="string" table:style-name="tablecell">
            <text:p text:style-name="tablealignleft">Sistema di guida lineare integrato</text:p>
          </table:table-cell>
          <table:table-cell office:value-type="string" table:style-name="tablecell">
            <text:p text:style-name="tablealignleft">Encoder magnetico integrato</text:p>
          </table:table-cell>
          <table:table-cell office:value-type="string" table:style-name="tablecell">
            <text:p text:style-name="tablealignleft">Carico off-axis, sistemi multi-asse, versione con soffietto su richiesta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kuwiki.nilab.at/doku.php?id=en:lm_linear_axes:start" text:style-name="Internet_20_link" text:visited-style-name="Visited_20_Internet_20_Link">LM — Stage lineare</text:a></text:p>
          </table:table-cell>
          <table:table-cell office:value-type="string" table:style-name="tablecell">
            <text:p text:style-name="tablealignleft">Motore lineare ironcore serie L su profilo in alluminio</text:p>
          </table:table-cell>
          <table:table-cell office:value-type="string" table:style-name="tablecell">
            <text:p text:style-name="tablealignleft">fino a 3000 N (LM030/050/075)</text:p>
          </table:table-cell>
          <table:table-cell office:value-type="string" table:style-name="tablecell">
            <text:p text:style-name="tablealignleft">fino a 8500 mm</text:p>
          </table:table-cell>
          <table:table-cell office:value-type="string" table:style-name="tablecell">
            <text:p text:style-name="tablealignleft">Guide a ricircolo di sfere WON (senza manutenzione, lubrificazione LF)</text:p>
          </table:table-cell>
          <table:table-cell office:value-type="string" table:style-name="tablecell">
            <text:p text:style-name="tablealignleft">SIN/COS, ABZ, Hiperface, SSI, driveCliq</text:p>
          </table:table-cell>
          <table:table-cell office:value-type="string" table:style-name="tablecell">
            <text:p text:style-name="tablealignleft">Corsa lunga, alta forza, alte prestazioni, multi-fieldbus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kuwiki.nilab.at/doku.php?id=en:rm_linear:start" text:style-name="Internet_20_link" text:visited-style-name="Visited_20_Internet_20_Link">RM — Stage lineare</text:a></text:p>
          </table:table-cell>
          <table:table-cell office:value-type="string" table:style-name="tablecell">
            <text:p text:style-name="tablealignleft">Stage lineare ad alta velocità con guida integrata</text:p>
          </table:table-cell>
          <table:table-cell office:value-type="string" table:style-name="tablecell">
            <text:p text:style-name="tablealignleft">fino a ~1058 N per modello</text:p>
          </table:table-cell>
          <table:table-cell office:value-type="string" table:style-name="tablecell">
            <text:p text:style-name="tablealignleft">fino a ~260 mm per modello</text:p>
          </table:table-cell>
          <table:table-cell office:value-type="string" table:style-name="tablecell">
            <text:p text:style-name="tablealignleft">Guida lineare integrata ad alte prestazioni</text:p>
          </table:table-cell>
          <table:table-cell office:value-type="string" table:style-name="tablecell">
            <text:p text:style-name="tablealignleft">Encoder assoluto</text:p>
          </table:table-cell>
          <table:table-cell office:value-type="string" table:style-name="tablecell">
            <text:p text:style-name="tablealignleft">Alta velocità, alta accelerazione, packaging / food &amp; beverage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kuwiki.nilab.at/doku.php?id=en:slide_unit:start" text:style-name="Internet_20_link" text:visited-style-name="Visited_20_Internet_20_Link">MCSS — Mini slitte lineari</text:a></text:p>
          </table:table-cell>
          <table:table-cell office:value-type="string" table:style-name="tablecell">
            <text:p text:style-name="tablealignleft">Motori lineari tubolari miniaturizzati integrati (doppio cursore)</text:p>
          </table:table-cell>
          <table:table-cell office:value-type="string" table:style-name="tablecell">
            <text:p text:style-name="tablealignleft">82.7 – 187.7 N</text:p>
          </table:table-cell>
          <table:table-cell office:value-type="string" table:style-name="tablecell">
            <text:p text:style-name="tablealignleft">10 – 100 mm</text:p>
          </table:table-cell>
          <table:table-cell office:value-type="string" table:style-name="tablecell">
            <text:p text:style-name="tablealignleft">Guide e rotaie integrate</text:p>
          </table:table-cell>
          <table:table-cell office:value-type="string" table:style-name="tablecell">
            <text:p text:style-name="tablealignleft">Azionamento integrato con feedback encoder</text:p>
          </table:table-cell>
          <table:table-cell office:value-type="string" table:style-name="tablecell">
            <text:p text:style-name="tablealignleft">Compatto, alta precisione, plug-and-play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kuwiki.nilab.at/doku.php?id=en:ulco:start" text:style-name="Internet_20_link" text:visited-style-name="Visited_20_Internet_20_Link">ULCO — Unità lineari a cinghia</text:a></text:p>
          </table:table-cell>
          <table:table-cell office:value-type="string" table:style-name="tablecell">
            <text:p text:style-name="tablealignleft">Unità modulari a cinghia (44/66/88/132)</text:p>
          </table:table-cell>
          <table:table-cell office:value-type="string" table:style-name="tablecell">
            <text:p text:style-name="tablealignleft">per taglia (vedi pagina famiglia)</text:p>
          </table:table-cell>
          <table:table-cell office:value-type="string" table:style-name="tablecell">
            <text:p text:style-name="tablealignleft">per taglia (vedi pagina famiglia)</text:p>
          </table:table-cell>
          <table:table-cell office:value-type="string" table:style-name="tablecell">
            <text:p text:style-name="tablealignleft">Profilo con scanalature a T unificate (M5/M6/M8)</text:p>
          </table:table-cell>
          <table:table-cell office:value-type="string" table:style-name="tablecell">
            <text:p text:style-name="tablealignleft">opzionale (vedi pagina famiglia)</text:p>
          </table:table-cell>
          <table:table-cell office:value-type="string" table:style-name="tablecell">
            <text:p text:style-name="tablealignleft">Modulare, multi-asse, autoportante, piccola e media potenza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okuwiki.nilab.at/doku.php?id=en:nl_bcj_linear_stage:start" text:style-name="Internet_20_link" text:visited-style-name="Visited_20_Internet_20_Link">NL-BCJ — Stage lineare Eco</text:a></text:p>
          </table:table-cell>
          <table:table-cell office:value-type="string" table:style-name="tablecell">
            <text:p text:style-name="tablealignleft">Motore lineare ironcore piatto con guida integrata</text:p>
          </table:table-cell>
          <table:table-cell office:value-type="string" table:style-name="tablecell">
            <text:p text:style-name="tablealignleft">195 – 1700 N (fino a 3700 N)</text:p>
          </table:table-cell>
          <table:table-cell office:value-type="string" table:style-name="tablecell">
            <text:p text:style-name="tablealignleft">per modello (vedi pagina famiglia)</text:p>
          </table:table-cell>
          <table:table-cell office:value-type="string" table:style-name="tablecell">
            <text:p text:style-name="tablealignleft">Guida lineare integrata</text:p>
          </table:table-cell>
          <table:table-cell office:value-type="string" table:style-name="tablecell">
            <text:p text:style-name="tablealignleft">Encoder integrato</text:p>
          </table:table-cell>
          <table:table-cell office:value-type="string" table:style-name="tablecell">
            <text:p text:style-name="tablealignleft">Economico, integrato, forza media, 8 taglie (MEL10 – MEL23)</text:p>
          </table:table-cell>
        </table:table-row>
      </table:table>
      <text:h text:style-name="Heading_20_2" text:outline-level="2"><text:bookmark-start text:name="__RefHeading___quale_asse_dovresti_usare_3"/><text:bookmark-start text:name="quale_asse_dovresti_usare"/>Quale asse dovresti usare?<text:bookmark-end text:name="__RefHeading___quale_asse_dovresti_usare_3"/><text:bookmark-end text:name="quale_asse_dovresti_usare"/></text:h>
      <text:p text:style-name="Text_20_body"><text:span text:style-name="Strong_20_Emphasis">Scegli GDM</text:span> se il tuo carico è <text:span text:style-name="Strong_20_Emphasis">off-axis</text:span> o ti serve un <text:span text:style-name="Strong_20_Emphasis">sistema multi-asse</text:span>: è la versione modulare del motore Green Drive con carro e guida lineare integrata, disponibile con soffietto su richiesta.</text:p>
      <text:p text:style-name="Text_20_body"><text:span text:style-name="Strong_20_Emphasis">Scegli LM</text:span> se ti serve uno stage a <text:span text:style-name="Strong_20_Emphasis">corsa lunga, alta forza, alte prestazioni</text:span> con un'ampia scelta di encoder e fieldbus (EtherCAT, ProfiNET, CANopen) e compatibilità con i servoazionamenti comuni.</text:p>
      <text:p text:style-name="Text_20_body"><text:span text:style-name="Strong_20_Emphasis">Scegli RM</text:span> per applicazioni <text:span text:style-name="Strong_20_Emphasis">ad alta velocità e alta accelerazione</text:span> come packaging, avvolgimento, produzione di pannolini e food &amp; beverage: combina una guida lineare integrata con un encoder assoluto.</text:p>
      <text:p text:style-name="Text_20_body"><text:span text:style-name="Strong_20_Emphasis">Scegli MCSS</text:span> quando ti serve una <text:span text:style-name="Strong_20_Emphasis">slitta compatta e ad alta precisione</text:span> con azionamento integrato — è plug-and-play ed è costruita attorno a motori lineari tubolari miniaturizzati integrati.</text:p>
      <text:p text:style-name="Text_20_body"><text:span text:style-name="Strong_20_Emphasis">Scegli ULCO</text:span> per un sistema <text:span text:style-name="Strong_20_Emphasis">modulare, autoportante ed economico</text:span> su uno o più assi: le unità a cinghia si integrano facilmente grazie alle scanalature a T unificate e coprono potenze piccole e medie.</text:p>
      <text:p text:style-name="Text_20_body"><text:span text:style-name="Strong_20_Emphasis">Scegli NL-BCJ</text:span> per uno <text:span text:style-name="Strong_20_Emphasis">stage lineare economico e integrato</text:span> con motore ironcore piatto, disponibile in 8 taglie (MEL10 – MEL23) fino a una forza di picco di 3700 N.</text:p>
      <text:h text:style-name="Heading_20_2" text:outline-level="2"><text:bookmark-start text:name="__RefHeading___come_procedere_4"/><text:bookmark-start text:name="come_procedere"/>Come procedere<text:bookmark-end text:name="__RefHeading___come_procedere_4"/><text:bookmark-end text:name="come_procedere"/></text:h>
      <text:p text:style-name="Text_20_body">1. <text:span text:style-name="Strong_20_Emphasis">Definire i requisiti</text:span> — carico, corsa, velocità, accelerazione, precisione, duty cycle, ambiente (IP, lavabilità, soffietto).
2. <text:span text:style-name="Strong_20_Emphasis">Restringere la famiglia</text:span> dal confronto qui sopra.
3. <text:span text:style-name="Strong_20_Emphasis">Dimensionare il motore</text:span> — usa la procedura <text:a xlink:type="simple" xlink:href="https://dokuwiki.nilab.at/doku.php?id=en:motor_sizing" text:style-name="Internet_20_link" text:visited-style-name="Visited_20_Internet_20_Link">Dimensionamento motore</text:a> e il tool <text:a xlink:type="simple" xlink:href="https://www.ni-lab.online/new_websmart/index.php" text:style-name="Internet_20_link" text:visited-style-name="Visited_20_Internet_20_Link">Websmart</text:a>.
4. <text:span text:style-name="Strong_20_Emphasis">Progettare la macchina</text:span> — vedi i requisiti <text:a xlink:type="simple" xlink:href="https://dokuwiki.nilab.at/doku.php?id=en:machine_design" text:style-name="Internet_20_link" text:visited-style-name="Visited_20_Internet_20_Link">Progettazione macchina</text:a> (riduzione massa, rigidità, frequenze naturali).
5. <text:span text:style-name="Strong_20_Emphasis">Integrare gli assi</text:span> — vedi l'<text:a xlink:type="simple" xlink:href="https://dokuwiki.nilab.at/doku.php?id=en:engineersguide:start" text:style-name="Internet_20_link" text:visited-style-name="Visited_20_Internet_20_Link">Engineer's Guide</text:a> e le pagine fieldbus / controllo del movimento.</text:p>
      <text:h text:style-name="Heading_20_2" text:outline-level="2"><text:bookmark-start text:name="__RefHeading___pagine_correlate_5"/><text:bookmark-start text:name="pagine_correlate"/>Pagine correlate<text:bookmark-end text:name="__RefHeading___pagine_correlate_5"/><text:bookmark-end text:name="pagine_correlate"/></text:h>
      <text:p text:style-name="Text_20_body">* <text:a xlink:type="simple" xlink:href="https://dokuwiki.nilab.at/doku.php?id=en:gdm_linear_axes:start" text:style-name="Internet_20_link" text:visited-style-name="Visited_20_Internet_20_Link">GDM Stage lineare tubolare</text:a>
* <text:a xlink:type="simple" xlink:href="https://dokuwiki.nilab.at/doku.php?id=en:lm_linear_axes:start" text:style-name="Internet_20_link" text:visited-style-name="Visited_20_Internet_20_Link">LM Stage lineare</text:a>
* <text:a xlink:type="simple" xlink:href="https://dokuwiki.nilab.at/doku.php?id=en:rm_linear:start" text:style-name="Internet_20_link" text:visited-style-name="Visited_20_Internet_20_Link">RM Stage lineare</text:a>
* <text:a xlink:type="simple" xlink:href="https://dokuwiki.nilab.at/doku.php?id=en:slide_unit:start" text:style-name="Internet_20_link" text:visited-style-name="Visited_20_Internet_20_Link">MCSS Mini slitte lineari</text:a>
* <text:a xlink:type="simple" xlink:href="https://dokuwiki.nilab.at/doku.php?id=en:ulco:start" text:style-name="Internet_20_link" text:visited-style-name="Visited_20_Internet_20_Link">ULCO Unità lineari a cinghia</text:a>
* <text:a xlink:type="simple" xlink:href="https://dokuwiki.nilab.at/doku.php?id=en:nl_bcj_linear_stage:start" text:style-name="Internet_20_link" text:visited-style-name="Visited_20_Internet_20_Link">NL-BCJ Stage lineare Eco</text:a>
* <text:a xlink:type="simple" xlink:href="https://dokuwiki.nilab.at/doku.php?id=en:motor_sizing" text:style-name="Internet_20_link" text:visited-style-name="Visited_20_Internet_20_Link">Dimensionamento motore</text:a>
* <text:a xlink:type="simple" xlink:href="https://dokuwiki.nilab.at/doku.php?id=en:machine_design" text:style-name="Internet_20_link" text:visited-style-name="Visited_20_Internet_20_Link">Progettazione macchina</text:a>
* <text:a xlink:type="simple" xlink:href="https://dokuwiki.nilab.at/doku.php?id=en:engineersguide:start" text:style-name="Internet_20_link" text:visited-style-name="Visited_20_Internet_20_Link">Engineer's Gui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2::41:31</meta:creation-date>
    <dc:creator>Generated</dc:creator>
    <dc:date>2026-09-12T22::41:31</dc:date>
    <dc:language>en-US</dc:language>
    <meta:editing-cycles>1</meta:editing-cycles>
    <meta:editing-duration>PT0S</meta:editing-duration>
    <dc:title>it:linear_axes:start</dc:title>
  </office:meta>
</office:document-meta>
</file>