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terminology"/><text:bookmark-start text:name="__RefHeading___assi_lineari_terminologia_1"/><text:bookmark-start text:name="assi_lineari_terminologia"/>Assi lineari — Terminologia<text:bookmark-end text:name="__RefHeading___assi_lineari_terminologia_1"/><text:bookmark-end text:name="assi_lineari_terminologia"/></text:h>
      <text:p text:style-name="Text_20_body">Questa pagina chiarisce la terminologia NILAB per il movimento lineare, così che i termini sovrapposti (<text:span text:style-name="Strong_20_Emphasis">Stage</text:span>, <text:span text:style-name="Strong_20_Emphasis">Slide</text:span>, <text:span text:style-name="Strong_20_Emphasis">Unità lineare</text:span>, <text:span text:style-name="Strong_20_Emphasis">Modulo</text:span>) non creino confusione.</text:p>
      <text:h text:style-name="Heading_20_2" text:outline-level="2"><text:bookmark-start text:name="__RefHeading___i_termini_a_colpo_d_occhio_2"/><text:bookmark-start text:name="i_termini_a_colpo_d_occhio"/>I termini a colpo d'occhio<text:bookmark-end text:name="__RefHeading___i_termini_a_colpo_d_occhio_2"/><text:bookmark-end text:name="i_termini_a_colpo_d_occhi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ermine</text:span> </text:p>
          </table:table-cell>
          <table:table-cell office:value-type="string" table:style-name="tablecell">
            <text:p text:style-name="tablealignleft"><text:span text:style-name="Strong_20_Emphasis">Significato</text:span> </text:p>
          </table:table-cell>
          <table:table-cell office:value-type="string" table:style-name="tablecell">
            <text:p text:style-name="tablealignleft"><text:span text:style-name="Strong_20_Emphasis">Esempi NILAB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sse lineare</text:span> </text:p>
          </table:table-cell>
          <table:table-cell office:value-type="string" table:style-name="tablecell">
            <text:p text:style-name="tablealignleft">Il modulo di movimento completo: azionamento + guida + carro + encoder </text:p>
          </table:table-cell>
          <table:table-cell office:value-type="string" table:style-name="tablecell">
            <text:p text:style-name="tablealignleft">GDM, LM, RM, MCSS, ULCO, NL-BCJ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ge lineare</text:span> </text:p>
          </table:table-cell>
          <table:table-cell office:value-type="string" table:style-name="tablecell">
            <text:p text:style-name="tablealignleft">Un asse completo con guida e carro integrati </text:p>
          </table:table-cell>
          <table:table-cell office:value-type="string" table:style-name="tablecell">
            <text:p text:style-name="tablealignleft">GDM Stage lineare tubolare, LM Stage lineare, RM Stage lineare, NL-BCJ Stage lineare Eco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litta lineare (Slide)</text:span> </text:p>
          </table:table-cell>
          <table:table-cell office:value-type="string" table:style-name="tablecell">
            <text:p text:style-name="tablealignleft">Una slitta compatta con azionamento integrato </text:p>
          </table:table-cell>
          <table:table-cell office:value-type="string" table:style-name="tablecell">
            <text:p text:style-name="tablealignleft">MCSS Mini slitte linear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tà lineare</text:span> </text:p>
          </table:table-cell>
          <table:table-cell office:value-type="string" table:style-name="tablecell">
            <text:p text:style-name="tablealignleft">Un'unità modulare, spesso a cinghia </text:p>
          </table:table-cell>
          <table:table-cell office:value-type="string" table:style-name="tablecell">
            <text:p text:style-name="tablealignleft">ULCO Unità lineari a cinghi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dulo</text:span> </text:p>
          </table:table-cell>
          <table:table-cell office:value-type="string" table:style-name="tablecell">
            <text:p text:style-name="tablealignleft">Un modulo motore con carro e guida </text:p>
          </table:table-cell>
          <table:table-cell office:value-type="string" table:style-name="tablecell">
            <text:p text:style-name="tablealignleft">GDM (versione modulare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tore lineare (nudo)</text:span> </text:p>
          </table:table-cell>
          <table:table-cell office:value-type="string" table:style-name="tablecell">
            <text:p text:style-name="tablealignleft">Solo il motore — richiede guida, carro ed encoder </text:p>
          </table:table-cell>
          <table:table-cell office:value-type="string" table:style-name="tablecell">
            <text:p text:style-name="tablealignleft">NL, GD, GDi, L/LK, NLNS </text:p>
          </table:table-cell>
        </table:table-row>
      </table:table>
      <text:h text:style-name="Heading_20_2" text:outline-level="2"><text:bookmark-start text:name="__RefHeading___perche_i_termini_si_sovrappongono_3"/><text:bookmark-start text:name="perche_i_termini_si_sovrappongono"/>Perché i termini si sovrappongono<text:bookmark-end text:name="__RefHeading___perche_i_termini_si_sovrappongono_3"/><text:bookmark-end text:name="perche_i_termini_si_sovrappongono"/></text:h>
      <text:p text:style-name="Text_20_body">- <text:span text:style-name="Strong_20_Emphasis">Stage lineare</text:span> è usato per GDM, LM, RM e NL-BCJ — tutti sono assi completi con guida e carro integrati.
- <text:span text:style-name="Strong_20_Emphasis">Slide</text:span> è usato per MCSS — una slitta compatta con azionamento integrato.
- <text:span text:style-name="Strong_20_Emphasis">Unità lineare</text:span> è usato per ULCO — un'unità modulare a cinghia.
- <text:span text:style-name="Strong_20_Emphasis">Modulo</text:span> è usato per GDM — la versione modulare del motore.</text:p>
      <text:p text:style-name="Text_20_body">La distinzione riguarda principalmente <text:span text:style-name="Strong_20_Emphasis">costruzione e tipo di azionamento</text:span>, non le prestazioni:</text:p>
      <text:p text:style-name="Text_20_body">- <text:span text:style-name="Strong_20_Emphasis">Stage</text:span> = guida + carro integrati (motore a azionamento diretto).
- <text:span text:style-name="Strong_20_Emphasis">Slide</text:span> = compatto, azionamento integrato (motori miniaturizzati).
- <text:span text:style-name="Strong_20_Emphasis">Unità</text:span> = modulare, a cinghia.
- <text:span text:style-name="Strong_20_Emphasis">Modulo</text:span> = modulo motore con carro.</text:p>
      <text:h text:style-name="Heading_20_2" text:outline-level="2"><text:bookmark-start text:name="__RefHeading___pagine_correlate_4"/><text:bookmark-start text:name="pagine_correlate"/>Pagine correlate<text:bookmark-end text:name="__RefHeading___pagine_correlate_4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glossary" text:style-name="Internet_20_link" text:visited-style-name="Visited_20_Internet_20_Link">Glossari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2:30</meta:creation-date>
    <dc:creator>Generated</dc:creator>
    <dc:date>2026-09-13T09::42:30</dc:date>
    <dc:language>en-US</dc:language>
    <meta:editing-cycles>1</meta:editing-cycles>
    <meta:editing-duration>PT0S</meta:editing-duration>
    <dc:title>it:linear_axes:terminology</dc:title>
  </office:meta>
</office:document-meta>
</file>