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bd189f0dbb5b7cf124a39dbb45d9b55.jpg"/>
  <manifest:file-entry manifest:media-type="image/jpeg" manifest:full-path="Pictures/49c310f7d1a9ff14689f375d1f054459.jpg"/>
  <manifest:file-entry manifest:media-type="image/jpeg" manifest:full-path="Pictures/c6e6485ec3aec3c6e025c425dd3ea8da.jpg"/>
  <manifest:file-entry manifest:media-type="image/jpeg" manifest:full-path="Pictures/48da2f59d8fbc2f6f1f17bb27513dbe7.jpg"/>
  <manifest:file-entry manifest:media-type="image/jpeg" manifest:full-path="Pictures/aec169d98c569228841a5ff9ec370683.jpg"/>
  <manifest:file-entry manifest:media-type="image/jpeg" manifest:full-path="Pictures/06581854d4825d3ee9e6c180a540c36a.jpg"/>
  <manifest:file-entry manifest:media-type="image/jpeg" manifest:full-path="Pictures/f50628ae449e55bd3b4bee0118383a9d.jpg"/>
  <manifest:file-entry manifest:media-type="image/jpeg" manifest:full-path="Pictures/ad5da1cf08dd3b4f1d056eff80df5d6d.jpg"/>
  <manifest:file-entry manifest:media-type="image/jpeg" manifest:full-path="Pictures/133e95575aaf66c2f285e73e9b609c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t:motor_sizing"/><text:bookmark-start text:name="__RefHeading___dimensionamento_motore_websmart_1"/><text:bookmark-start text:name="dimensionamento_motore_websmart"/>Dimensionamento motore WEBSMART<text:bookmark-end text:name="__RefHeading___dimensionamento_motore_websmart_1"/><text:bookmark-end text:name="dimensionamento_motore_websmart"/></text:h>
      <text:h text:style-name="Heading_20_2" text:outline-level="2"><text:bookmark-start text:name="__RefHeading___procedura_generale_2"/><text:bookmark-start text:name="procedura_generale"/>Procedura generale<text:bookmark-end text:name="__RefHeading___procedura_generale_2"/><text:bookmark-end text:name="procedura_generale"/></text:h>
      <text:p text:style-name="Text_20_body">Il dimensionamento dei motori lineari è determinato principalmente dalle caratteristiche applicative di velocità e forza di avanzamento. Innanzitutto, l'utente dovrebbe determinare i profili di velocità e forza per l'applicazione richiesta e impostare i parametri corretti per carico utile, forza di spinta, temperatura ambiente e inclinazione dell'asse. Poi la scelta della dimensione del motore viene effettuata calcolando semplicemente i limiti fisici, oppure utilizzando un'applicazione di dimensionamento del motore.</text:p>
      <text:p text:style-name="Text_20_body">Un'applicazione online per il dimensionamento del motore è disponibile all'indirizzo: <text:a xlink:type="simple" xlink:href="https://www.ni-lab.online/new_websmart/index.php" text:style-name="Internet_20_link" text:visited-style-name="Visited_20_Internet_20_Link">Websmart</text:a></text:p>
      <text:h text:style-name="Heading_20_2" text:outline-level="2"><text:bookmark-start text:name="__RefHeading___passo_passo_con_websmart_3"/><text:bookmark-start text:name="passo_passo_con_websmart"/>Passo passo con websmart<text:bookmark-end text:name="__RefHeading___passo_passo_con_websmart_3"/><text:bookmark-end text:name="passo_passo_con_websmart"/></text:h>
      <text:h text:style-name="Heading_20_4" text:outline-level="4"><text:bookmark-start text:name="__RefHeading___passo_1_specificare_le_condizioni_operative_del_motore_4"/><text:bookmark-start text:name="passo_1_specificare_le_condizioni_operative_del_motore"/>Passo 1) Specificare le condizioni operative del motore.<text:bookmark-end text:name="__RefHeading___passo_1_specificare_le_condizioni_operative_del_motore_4"/><text:bookmark-end text:name="passo_1_specificare_le_condizioni_operative_del_motore"/></text:h>
      <text:p text:style-name="Text_20_body">Ad esempio, inserire un carico utile esterno di 1,2 kg e selezionare il tipo di motore desiderato (motori lineari tubolari NL). Poi premere il pulsante Motion Profile.</text:p>
      <text:p text:style-name="Text_20_body"><draw:frame draw:style-name="media" draw:name="websmart_1.jpg Legend" text:anchor-type="as-char" draw:z-index="0" svg:width="21.166666666667cm" style:rel-width="100%"><draw:text-box><text:p text:style-name="legendcenter"><draw:frame draw:style-name="media" draw:name="websmart_1.jpg" text:anchor-type="as-char" draw:z-index="0" svg:width="21.166666666667cm" style:rel-width="100%" svg:height="13.520208333333cm" style:rel-height="scale"><draw:image xlink:href="Pictures/fbd189f0dbb5b7cf124a39dbb45d9b55.jpg" xlink:type="simple" xlink:show="embed" xlink:actuate="onLoad"/></draw:frame>websmart_1.jpg</text:p></draw:text-box></draw:frame></text:p>
      <text:h text:style-name="Heading_20_4" text:outline-level="4"><text:bookmark-start text:name="__RefHeading___passo_2_selezionare_un_profilo_di_movimento_5"/><text:bookmark-start text:name="passo_2_selezionare_un_profilo_di_movimento"/>Passo 2) Selezionare un profilo di movimento.<text:bookmark-end text:name="__RefHeading___passo_2_selezionare_un_profilo_di_movimento_5"/><text:bookmark-end text:name="passo_2_selezionare_un_profilo_di_movimento"/></text:h>
      <text:p text:style-name="Text_20_body">Ci sono diverse opzioni per il tipo di profilo di movimento. Il più semplice è il polinomiale 5.</text:p>
      <text:p text:style-name="Text_20_body">È anche possibile caricare un file di profilo a camme basato su punti di posizione. Ecco un file di esempio di profilo di movimento: <text:a xlink:type="simple" xlink:href="https://dokuwiki.nilab.at/lib/exe/fetch.php?media=cam_profile_example.zip" text:style-name="Internet_20_link" text:visited-style-name="Visited_20_Internet_20_Link">:cam_profile_example.zip</text:a></text:p>
      <text:p text:style-name="Text_20_body">Questo esempio deve contenere, nella prima riga, il numero di punti di posizione; nella seconda riga, la risoluzione temporale; e poi i punti dati di posizione, con unità in metri.</text:p>
      <text:p text:style-name="Text_20_body"><draw:frame draw:style-name="media" draw:name="websmart_2.jpg Legend" text:anchor-type="as-char" draw:z-index="0" svg:width="21.166666666667cm" style:rel-width="100%"><draw:text-box><text:p text:style-name="legendcenter"><draw:frame draw:style-name="media" draw:name="websmart_2.jpg" text:anchor-type="as-char" draw:z-index="1" svg:width="21.166666666667cm" style:rel-width="100%" svg:height="12.832291666667cm" style:rel-height="scale"><draw:image xlink:href="Pictures/49c310f7d1a9ff14689f375d1f054459.jpg" xlink:type="simple" xlink:show="embed" xlink:actuate="onLoad"/></draw:frame>websmart_2.jpg</text:p></draw:text-box></draw:frame></text:p>
      <text:h text:style-name="Heading_20_4" text:outline-level="4"><text:bookmark-start text:name="__RefHeading___passo_3_creare_un_profilo_di_movimento_polinomiale_5_6"/><text:bookmark-start text:name="passo_3_creare_un_profilo_di_movimento_polinomiale_5"/>Passo 3) Creare un profilo di movimento polinomiale 5<text:bookmark-end text:name="__RefHeading___passo_3_creare_un_profilo_di_movimento_polinomiale_5_6"/><text:bookmark-end text:name="passo_3_creare_un_profilo_di_movimento_polinomiale_5"/></text:h>
      <text:p text:style-name="Text_20_body">Come esempio, abbiamo selezionato il profilo di movimento Polinomiale 5. Il motore si muoverà da 0 a 10 mm, con un tempo di ciclo di 0,2 s e un tempo di attesa di 0,1 s. Premere il pulsante Add segment per aggiornare il ciclo di movimento.</text:p>
      <text:p text:style-name="Text_20_body"><draw:frame draw:style-name="media" draw:name="2" text:anchor-type="as-char" draw:z-index="2" svg:width="21.166666666667cm" style:rel-width="100%" svg:height="15.5575cm" style:rel-height="scale"><draw:image xlink:href="Pictures/c6e6485ec3aec3c6e025c425dd3ea8da.jpg" xlink:type="simple" xlink:show="embed" xlink:actuate="onLoad"/></draw:frame></text:p>
      <text:p text:style-name="Text_20_body"><draw:frame draw:style-name="media" draw:name="3" text:anchor-type="as-char" draw:z-index="3" svg:width="21.166666666667cm" style:rel-width="100%" svg:height="15.636875cm" style:rel-height="scale"><draw:image xlink:href="Pictures/48da2f59d8fbc2f6f1f17bb27513dbe7.jpg" xlink:type="simple" xlink:show="embed" xlink:actuate="onLoad"/></draw:frame></text:p>
      <text:p text:style-name="Text_20_body">Poi ci spostiamo indietro di 10 mm con timing diverso.</text:p>
      <text:p text:style-name="Text_20_body"><draw:frame draw:style-name="media" draw:name="4" text:anchor-type="as-char" draw:z-index="4" svg:width="21.166666666667cm" style:rel-width="100%" svg:height="15.531041666667cm" style:rel-height="scale"><draw:image xlink:href="Pictures/aec169d98c569228841a5ff9ec370683.jpg" xlink:type="simple" xlink:show="embed" xlink:actuate="onLoad"/></draw:frame></text:p>
      <text:h text:style-name="Heading_20_4" text:outline-level="4"><text:bookmark-start text:name="__RefHeading___passo_4_quando_il_ciclo_di_movimento_e_completo_premere_il_pulsante_sizing_per_procedere_7"/><text:bookmark-start text:name="passo_4_quando_il_ciclo_di_movimento_e_completo_premere_il_pulsante_sizing_per_procedere"/>Passo 4) Quando il ciclo di movimento è completo, premere il pulsante Sizing per procedere.<text:bookmark-end text:name="__RefHeading___passo_4_quando_il_ciclo_di_movimento_e_completo_premere_il_pulsante_sizing_per_procedere_7"/><text:bookmark-end text:name="passo_4_quando_il_ciclo_di_movimento_e_completo_premere_il_pulsante_sizing_per_procedere"/></text:h>
      <text:p text:style-name="Text_20_body">Viene mostrata una finestra di riepilogo con tutti i dati dell'applicazione.</text:p>
      <text:p text:style-name="Text_20_body"><draw:frame draw:style-name="media" draw:name="5" text:anchor-type="as-char" draw:z-index="5" svg:width="21.166666666667cm" style:rel-width="100%" svg:height="15.345833333333cm" style:rel-height="scale"><draw:image xlink:href="Pictures/06581854d4825d3ee9e6c180a540c36a.jpg" xlink:type="simple" xlink:show="embed" xlink:actuate="onLoad"/></draw:frame></text:p>
      <text:h text:style-name="Heading_20_4" text:outline-level="4"><text:bookmark-start text:name="__RefHeading___passo_5_motori_compatibili_8"/><text:bookmark-start text:name="passo_5_motori_compatibili"/>Passo 5) Motori compatibili<text:bookmark-end text:name="__RefHeading___passo_5_motori_compatibili_8"/><text:bookmark-end text:name="passo_5_motori_compatibili"/></text:h>
      <text:p text:style-name="Text_20_body">Cliccare sulla cartella Compatible motor: viene mostrato un elenco di motori compatibili.</text:p>
      <text:p text:style-name="Text_20_body"><draw:frame draw:style-name="media" draw:name="6" text:anchor-type="as-char" draw:z-index="6" svg:width="21.166666666667cm" style:rel-width="100%" svg:height="15.266458333333cm" style:rel-height="scale"><draw:image xlink:href="Pictures/f50628ae449e55bd3b4bee0118383a9d.jpg" xlink:type="simple" xlink:show="embed" xlink:actuate="onLoad"/></draw:frame></text:p>
      <text:h text:style-name="Heading_20_4" text:outline-level="4"><text:bookmark-start text:name="__RefHeading___passo_6_controllo_delle_prestazioni_e_dei_limiti_9"/><text:bookmark-start text:name="passo_6_controllo_delle_prestazioni_e_dei_limiti"/>Passo 6) Controllo delle prestazioni e dei limiti<text:bookmark-end text:name="__RefHeading___passo_6_controllo_delle_prestazioni_e_dei_limiti_9"/><text:bookmark-end text:name="passo_6_controllo_delle_prestazioni_e_dei_limiti"/></text:h>
      <text:p text:style-name="Text_20_body">Cliccare sul codice motore: viene visualizzato il diagramma che mostra i limiti del motore e i requisiti.</text:p>
      <text:p text:style-name="Text_20_body"><draw:frame draw:style-name="media" draw:name="7" text:anchor-type="as-char" draw:z-index="7" svg:width="21.166666666667cm" style:rel-width="100%" svg:height="15.266458333333cm" style:rel-height="scale"><draw:image xlink:href="Pictures/ad5da1cf08dd3b4f1d056eff80df5d6d.jpg" xlink:type="simple" xlink:show="embed" xlink:actuate="onLoad"/></draw:frame></text:p>
      <text:h text:style-name="Heading_20_4" text:outline-level="4"><text:bookmark-start text:name="__RefHeading___passo_7_controllare_il_margine_di_sicurezza_10"/><text:bookmark-start text:name="passo_7_controllare_il_margine_di_sicurezza"/>Passo 7) Controllare il margine di sicurezza<text:bookmark-end text:name="__RefHeading___passo_7_controllare_il_margine_di_sicurezza_10"/><text:bookmark-end text:name="passo_7_controllare_il_margine_di_sicurezza"/></text:h>
      <text:p text:style-name="Text_20_body">Cliccare sulle tabelle dei parametri: viene visualizzato il margine di sicurezza per le prestazioni del motore.</text:p>
      <text:p text:style-name="Text_20_body"><draw:frame draw:style-name="media" draw:name="8" text:anchor-type="as-char" draw:z-index="8" svg:width="21.166666666667cm" style:rel-width="100%" svg:height="15.134166666667cm" style:rel-height="scale"><draw:image xlink:href="Pictures/133e95575aaf66c2f285e73e9b609c9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9:35</meta:creation-date>
    <dc:creator>Generated</dc:creator>
    <dc:date>2026-09-12T13::19:35</dc:date>
    <dc:language>en-US</dc:language>
    <meta:editing-cycles>1</meta:editing-cycles>
    <meta:editing-duration>PT0S</meta:editing-duration>
    <dc:title>it:motor_sizing</dc:title>
  </office:meta>
</office:document-meta>
</file>