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nano_positioners:start"/><text:bookmark-start text:name="__RefHeading___nano_posizionatori_1"/><text:bookmark-start text:name="nano_posizionatori"/>Nano posizionatori<text:bookmark-end text:name="__RefHeading___nano_posizionatori_1"/><text:bookmark-end text:name="nano_posizionatori"/></text:h>
      <text:p text:style-name="Text_20_body">Questa landing page è il punto di ingresso per la <text:span text:style-name="Strong_20_Emphasis">serie NANO NILAB</text:span> — nano posizionatori con motori lineari tubolari miniaturizzati per applicazioni life science. La serie NANO offre la precisione di un asse lineare piezoelettrico con la velocità e le prestazioni di uno stage servo a motore lineare.</text:p>
      <text:p text:style-name="Text_20_body">I nano posizionatori NANO sono dotati di caratteristiche ad alte prestazioni per movimenti rapidi e posizionamento estremamente preciso di carichi leggeri in piccole aree di lavoro.</text:p>
      <text:h text:style-name="Heading_20_2" text:outline-level="2"><text:bookmark-start text:name="__RefHeading___caratteristiche_2"/><text:bookmark-start text:name="caratteristiche"/>Caratteristiche<text:bookmark-end text:name="__RefHeading___caratteristiche_2"/><text:bookmark-end text:name="caratteristiche"/></text:h>
      <text:p text:style-name="Text_20_body">- Alte prestazioni e affidabilità
- Costruzione meccanica con guide lineari di alta qualità
- Encoder ottico senza contatto con precisione ultraelevata
- Design a motore ironless per ripple di velocità molto basso e assenza di cogging</text:p>
      <text:h text:style-name="Heading_20_2" text:outline-level="2"><text:bookmark-start text:name="__RefHeading___aree_applicative_tipiche_3"/><text:bookmark-start text:name="aree_applicative_tipiche"/>Aree applicative tipiche<text:bookmark-end text:name="__RefHeading___aree_applicative_tipiche_3"/><text:bookmark-end text:name="aree_applicative_tipiche"/></text:h>
      <text:p text:style-name="Text_20_body">- Dispositivi medicali
- Life science
- Fotonica
- Allineamento fibre ottiche
- Processi elettronici e biomedici
- Microscopia
- Scansione di superficie</text:p>
      <text:h text:style-name="Heading_20_2" text:outline-level="2"><text:bookmark-start text:name="__RefHeading___pagine_correlate_4"/><text:bookmark-start text:name="pagine_correlate"/>Pagine correlate<text:bookmark-end text:name="__RefHeading___pagine_correlate_4"/><text:bookmark-end text:name="pagine_correlate"/></text:h>
      <text:p text:style-name="Text_20_body">* <text:a xlink:type="simple" xlink:href="https://dokuwiki.nilab.at/doku.php?id=en:miniature_motors:start" text:style-name="Internet_20_link" text:visited-style-name="Visited_20_Internet_20_Link">NL — Motori lineari miniaturizzati</text:a>
* <text:a xlink:type="simple" xlink:href="https://dokuwiki.nilab.at/doku.php?id=en:integrated_drive_motors:start" text:style-name="Internet_20_link" text:visited-style-name="Visited_20_Internet_20_Link">NLi — Motori lineari miniaturizzati integrati</text:a>
* <text:a xlink:type="simple" xlink:href="https://dokuwiki.nilab.at/doku.php?id=en:linear_axes:start" text:style-name="Internet_20_link" text:visited-style-name="Visited_20_Internet_20_Link">Selezione assi linea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6:32</meta:creation-date>
    <dc:creator>Generated</dc:creator>
    <dc:date>2026-09-13T11::36:32</dc:date>
    <dc:language>en-US</dc:language>
    <meta:editing-cycles>1</meta:editing-cycles>
    <meta:editing-duration>PT0S</meta:editing-duration>
    <dc:title>it:nano_positioners:start</dc:title>
  </office:meta>
</office:document-meta>
</file>