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products:start"/><text:bookmark-start text:name="__RefHeading___indice_prodotti_1"/><text:bookmark-start text:name="indice_prodotti"/>Indice prodotti<text:bookmark-end text:name="__RefHeading___indice_prodotti_1"/><text:bookmark-end text:name="indice_prodotti"/></text:h>
      <text:p text:style-name="Text_20_body">Questa pagina raggruppa tutti i prodotti NILAB per categoria per una navigazione rapida. Scegli una categoria qui sotto e segui il link alla pagina della famiglia di prodotto.</text:p>
      <text:h text:style-name="Heading_20_2" text:outline-level="2"><text:bookmark-start text:name="__RefHeading___motori_lineari_2"/><text:bookmark-start text:name="motori_lineari"/>Motori lineari<text:bookmark-end text:name="__RefHeading___motori_lineari_2"/><text:bookmark-end text:name="motori_lineari"/></text:h>
      <text:p text:style-name="Text_20_body">* <text:a xlink:type="simple" xlink:href="https://dokuwiki.nilab.at/doku.php?id=en:integrated_drive_motors:start" text:style-name="Internet_20_link" text:visited-style-name="Visited_20_Internet_20_Link">NLi — Motori lineari tubolari miniaturizzati integrati</text:a>
* <text:a xlink:type="simple" xlink:href="https://dokuwiki.nilab.at/doku.php?id=en:green_drive_motors:start" text:style-name="Internet_20_link" text:visited-style-name="Visited_20_Internet_20_Link">GD — Green Drive Standard</text:a>
* <text:a xlink:type="simple" xlink:href="https://dokuwiki.nilab.at/doku.php?id=en:green_drive_iso:start" text:style-name="Internet_20_link" text:visited-style-name="Visited_20_Internet_20_Link">GDi — Green Drive ISO 15552</text:a>
* <text:a xlink:type="simple" xlink:href="https://dokuwiki.nilab.at/doku.php?id=en:green_drive_iso_rotolinear:start" text:style-name="Internet_20_link" text:visited-style-name="Visited_20_Internet_20_Link">GDiR — ISO Roto-lineare</text:a>
* <text:a xlink:type="simple" xlink:href="https://dokuwiki.nilab.at/doku.php?id=en:green_drive_water:start" text:style-name="Internet_20_link" text:visited-style-name="Visited_20_Internet_20_Link">Green Drive Water — motore tubolare raffreddato ad acqua 400 VAC</text:a>
* <text:a xlink:type="simple" xlink:href="https://dokuwiki.nilab.at/doku.php?id=en:miniature_motors:start" text:style-name="Internet_20_link" text:visited-style-name="Visited_20_Internet_20_Link">NL — Motori lineari miniaturizzati</text:a>
* <text:a xlink:type="simple" xlink:href="https://dokuwiki.nilab.at/doku.php?id=en:integrated_rotolinear:start" text:style-name="Internet_20_link" text:visited-style-name="Visited_20_Internet_20_Link">NLiR — Motori Roto-lineari integrati</text:a>
* <text:a xlink:type="simple" xlink:href="https://dokuwiki.nilab.at/doku.php?id=en:nli_eth:start" text:style-name="Internet_20_link" text:visited-style-name="Visited_20_Internet_20_Link">NLi-EtherCAT — Motori lineari integrati</text:a>
* <text:a xlink:type="simple" xlink:href="https://dokuwiki.nilab.at/doku.php?id=en:ironcore_motors:start" text:style-name="Internet_20_link" text:visited-style-name="Visited_20_Internet_20_Link">L/LK — Motori lineari Ironcore</text:a>
* <text:a xlink:type="simple" xlink:href="https://dokuwiki.nilab.at/doku.php?id=en:ironless_motor_nlns:start" text:style-name="Internet_20_link" text:visited-style-name="Visited_20_Internet_20_Link">NLNS — Motori lineari ironless</text:a></text:p>
      <text:h text:style-name="Heading_20_2" text:outline-level="2"><text:bookmark-start text:name="__RefHeading___assi_lineari_e_stage_3"/><text:bookmark-start text:name="assi_lineari_e_stage"/>Assi lineari e stage<text:bookmark-end text:name="__RefHeading___assi_lineari_e_stage_3"/><text:bookmark-end text:name="assi_lineari_e_stage"/></text:h>
      <text:p text:style-name="Text_20_body">* <text:a xlink:type="simple" xlink:href="https://dokuwiki.nilab.at/doku.php?id=en:gdm_linear_axes:start" text:style-name="Internet_20_link" text:visited-style-name="Visited_20_Internet_20_Link">GDM — Stage lineare tubolare</text:a>
* <text:a xlink:type="simple" xlink:href="https://dokuwiki.nilab.at/doku.php?id=en:lm_linear_axes:start" text:style-name="Internet_20_link" text:visited-style-name="Visited_20_Internet_20_Link">LM — Stage lineare</text:a>
* <text:a xlink:type="simple" xlink:href="https://dokuwiki.nilab.at/doku.php?id=en:rm_linear:start" text:style-name="Internet_20_link" text:visited-style-name="Visited_20_Internet_20_Link">RM — Stage lineare</text:a>
* <text:a xlink:type="simple" xlink:href="https://dokuwiki.nilab.at/doku.php?id=en:slide_unit:start" text:style-name="Internet_20_link" text:visited-style-name="Visited_20_Internet_20_Link">MCSS — Mini slitte lineari</text:a>
* <text:a xlink:type="simple" xlink:href="https://dokuwiki.nilab.at/doku.php?id=en:nano_positioners:start" text:style-name="Internet_20_link" text:visited-style-name="Visited_20_Internet_20_Link">Nano posizionatori — serie NANO per life science</text:a>
* <text:a xlink:type="simple" xlink:href="https://dokuwiki.nilab.at/doku.php?id=en:ulco:start" text:style-name="Internet_20_link" text:visited-style-name="Visited_20_Internet_20_Link">ULCO — Unità lineari a cinghia</text:a>
* <text:a xlink:type="simple" xlink:href="https://dokuwiki.nilab.at/doku.php?id=en:nl_bcj_linear_stage:start" text:style-name="Internet_20_link" text:visited-style-name="Visited_20_Internet_20_Link">NL-BCJ — Stage lineare Eco</text:a>
* <text:a xlink:type="simple" xlink:href="https://dokuwiki.nilab.at/doku.php?id=en:lma_actuator:start" text:style-name="Internet_20_link" text:visited-style-name="Visited_20_Internet_20_Link">LMA — Attuatore lineare</text:a>
* <text:a xlink:type="simple" xlink:href="https://dokuwiki.nilab.at/doku.php?id=en:nela_actuator:start" text:style-name="Internet_20_link" text:visited-style-name="Visited_20_Internet_20_Link">NELA — Attuatore lineare 24 VDC</text:a>
* <text:a xlink:type="simple" xlink:href="https://dokuwiki.nilab.at/doku.php?id=en:maglift:start" text:style-name="Internet_20_link" text:visited-style-name="Visited_20_Internet_20_Link">Maglift — Controbilanciamento verticale</text:a>
* <text:a xlink:type="simple" xlink:href="https://dokuwiki.nilab.at/doku.php?id=en:integrated_pick_and_place:start" text:style-name="Internet_20_link" text:visited-style-name="Visited_20_Internet_20_Link">NLiP — Robot a cinematica parallela</text:a>
* <text:a xlink:type="simple" xlink:href="https://dokuwiki.nilab.at/doku.php?id=en:motolab_actuator:start" text:style-name="Internet_20_link" text:visited-style-name="Visited_20_Internet_20_Link">Motolab — Attuatore lineare</text:a></text:p>
      <text:h text:style-name="Heading_20_2" text:outline-level="2"><text:bookmark-start text:name="__RefHeading___servoazionamenti_e_servomotori_4"/><text:bookmark-start text:name="servoazionamenti_e_servomotori"/>Servoazionamenti e servomotori<text:bookmark-end text:name="__RefHeading___servoazionamenti_e_servomotori_4"/><text:bookmark-end text:name="servoazionamenti_e_servomotori"/></text:h>
      <text:p text:style-name="Text_20_body">* <text:a xlink:type="simple" xlink:href="https://dokuwiki.nilab.at/doku.php?id=en:epulse:start" text:style-name="Internet_20_link" text:visited-style-name="Visited_20_Internet_20_Link">Epulse 30/50/100 — Servoazionamento DC</text:a>
* <text:a xlink:type="simple" xlink:href="https://dokuwiki.nilab.at/doku.php?id=en:epulse50_dc_servodrive:start" text:style-name="Internet_20_link" text:visited-style-name="Visited_20_Internet_20_Link">Epulse10 — Servoazionamento DC</text:a>
* <text:a xlink:type="simple" xlink:href="https://dokuwiki.nilab.at/doku.php?id=en:mbd_servo_drive:start" text:style-name="Internet_20_link" text:visited-style-name="Visited_20_Internet_20_Link">MBD 230/400 — Servoazionamento</text:a>
* <text:a xlink:type="simple" xlink:href="https://dokuwiki.nilab.at/doku.php?id=en:nl7_servo:start" text:style-name="Internet_20_link" text:visited-style-name="Visited_20_Internet_20_Link">NL7 — Servoazionamento</text:a>
* <text:a xlink:type="simple" xlink:href="https://dokuwiki.nilab.at/doku.php?id=en:mbm_motors:start" text:style-name="Internet_20_link" text:visited-style-name="Visited_20_Internet_20_Link">MBM — Servomotori brushless AC</text:a></text:p>
      <text:h text:style-name="Heading_20_2" text:outline-level="2"><text:bookmark-start text:name="__RefHeading___software_e_strumenti_5"/><text:bookmark-start text:name="software_e_strumenti"/>Software e strumenti<text:bookmark-end text:name="__RefHeading___software_e_strumenti_5"/><text:bookmark-end text:name="software_e_strumenti"/></text:h>
      <text:p text:style-name="Text_20_body">* <text:a xlink:type="simple" xlink:href="https://dokuwiki.nilab.at/doku.php?id=en:nilab_starter:start" text:style-name="Internet_20_link" text:visited-style-name="Visited_20_Internet_20_Link">Software NILAB Starter</text:a>
* <text:a xlink:type="simple" xlink:href="https://dokuwiki.nilab.at/doku.php?id=en:nilab_st_converter:start" text:style-name="Internet_20_link" text:visited-style-name="Visited_20_Internet_20_Link">Convertitore NILAB ST to IL</text:a>
* <text:a xlink:type="simple" xlink:href="https://dokuwiki.nilab.at/doku.php?id=en:gtw_ethercat:start" text:style-name="Internet_20_link" text:visited-style-name="Visited_20_Internet_20_Link">Interfaccia bus EtherCAT NILAB</text:a>
* <text:a xlink:type="simple" xlink:href="https://dokuwiki.nilab.at/doku.php?id=en:engineersguide:start" text:style-name="Internet_20_link" text:visited-style-name="Visited_20_Internet_20_Link">Engineer's Guide</text:a></text:p>
      <text:h text:style-name="Heading_20_2" text:outline-level="2"><text:bookmark-start text:name="__RefHeading___sicurezza_6"/><text:bookmark-start text:name="sicurezza"/>Sicurezza<text:bookmark-end text:name="__RefHeading___sicurezza_6"/><text:bookmark-end text:name="sicurezza"/></text:h>
      <text:p text:style-name="Text_20_body">* <text:a xlink:type="simple" xlink:href="https://dokuwiki.nilab.at/doku.php?id=en:nl_eb15_safety:start" text:style-name="Internet_20_link" text:visited-style-name="Visited_20_Internet_20_Link">NL-EB15 — Barriera luminosa di sicurezza compatta</text:a></text:p>
      <text:h text:style-name="Heading_20_2" text:outline-level="2"><text:bookmark-start text:name="__RefHeading___pagine_correlate_7"/><text:bookmark-start text:name="pagine_correlate"/>Pagine correlate<text:bookmark-end text:name="__RefHeading___pagine_correlate_7"/><text:bookmark-end text:name="pagine_correlate"/></text:h>
      <text:p text:style-name="Text_20_body">* <text:a xlink:type="simple" xlink:href="https://dokuwiki.nilab.at/doku.php?id=en:start" text:style-name="Internet_20_link" text:visited-style-name="Visited_20_Internet_20_Link">Home della knowledgebase</text:a>
* <text:a xlink:type="simple" xlink:href="https://dokuwiki.nilab.at/doku.php?id=en:linear_axes:start" text:style-name="Internet_20_link" text:visited-style-name="Visited_20_Internet_20_Link">Selezione assi linea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0::39:24</meta:creation-date>
    <dc:creator>Generated</dc:creator>
    <dc:date>2026-09-13T10::39:24</dc:date>
    <dc:language>en-US</dc:language>
    <meta:editing-cycles>1</meta:editing-cycles>
    <meta:editing-duration>PT0S</meta:editing-duration>
    <dc:title>it:products:start</dc:title>
  </office:meta>
</office:document-meta>
</file>