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it:responsibility"/><text:bookmark-start text:name="__RefHeading___responsabilita_del_produttore_1"/><text:bookmark-start text:name="responsabilita_del_produttore"/>Responsabilità del produttore<text:bookmark-end text:name="__RefHeading___responsabilita_del_produttore_1"/><text:bookmark-end text:name="responsabilita_del_produttore"/></text:h>
      <text:h text:style-name="Heading_20_2" text:outline-level="2"><text:bookmark-start text:name="__RefHeading___NoTitle_2"/><text:bookmark-start text:name="section"/><text:bookmark-end text:name="__RefHeading___NoTitle_2"/><text:bookmark-end text:name="section"/></text:h>
      <text:h text:style-name="Heading_20_3" text:outline-level="3"><text:bookmark-start text:name="__RefHeading___uso_appropriato_3"/><text:bookmark-start text:name="uso_appropriato"/>Uso appropriato<text:bookmark-end text:name="__RefHeading___uso_appropriato_3"/><text:bookmark-end text:name="uso_appropriato"/></text:h>
      <text:p text:style-name="Text_20_body">I prodotti NILAB sono testati prima della consegna per garantire sicurezza operativa e affidabilità. I prodotti possono essere utilizzati solo nel modo definito come appropriato. Se vengono utilizzati in modo inappropriato, ciò può portare a situazioni che possono causare danni materiali o lesioni al personale.<text:line-break/>
<text:span text:style-name="Strong_20_Emphasis">Nota</text:span>: NILAB GmbH, in qualità di produttore, non è responsabile per eventuali danni derivanti da un uso inappropriato. In tali casi, la garanzia e il diritto al risarcimento dei danni derivanti da un uso inappropriato sono<text:line-break/>
decaduti. L'utente si assume da solo tutte le responsabilità per i rischi.<text:line-break/>
Prima di utilizzare i prodotti NILAB, assicurarsi che tutti i prerequisiti per un uso appropriato dei prodotti siano soddisfatti:</text:p>
      <table:table table:style-name="Table">
        <table:table-column/>
        <table:table-row>
          <table:table-cell office:value-type="string" table:style-name="tablecell">
            <text:p text:style-name="tablealignleft"><text:span text:style-name="Strong_20_Emphasis">Voce</text:span> </text:p>
          </table:table-cell>
        </table:table-row>
        <table:table-row>
          <table:table-cell office:value-type="string" table:style-name="tablecell">
            <text:p text:style-name="tablealignleft"> Il personale che in qualsiasi modo utilizza i nostri prodotti deve prima leggere e comprendere le istruzioni di sicurezza pertinenti e avere familiarità con l'uso appropriato. </text:p>
          </table:table-cell>
        </table:table-row>
        <table:table-row>
          <table:table-cell office:value-type="string" table:style-name="tablecell">
            <text:p text:style-name="tablealignleft"> Se il prodotto assume la forma di hardware, deve rimanere nel suo stato originale, in altre parole, non sono consentite modifiche strutturali. </text:p>
          </table:table-cell>
        </table:table-row>
        <table:table-row>
          <table:table-cell office:value-type="string" table:style-name="tablecell">
            <text:p text:style-name="tablealignleft"> Non montare o utilizzare prodotti danneggiati o difettosi. </text:p>
          </table:table-cell>
        </table:table-row>
        <table:table-row>
          <table:table-cell office:value-type="string" table:style-name="tablecell">
            <text:p text:style-name="tablealignleft"> Assicurarsi che i prodotti siano stati installati nel modo descritto nella documentazione pertinente. </text:p>
          </table:table-cell>
        </table:table-row>
      </table:table>
      <text:h text:style-name="Heading_20_3" text:outline-level="3"><text:bookmark-start text:name="__RefHeading___aree_di_utilizzo_e_applicazione_4"/><text:bookmark-start text:name="aree_di_utilizzo_e_applicazione"/>Aree di utilizzo e applicazione<text:bookmark-end text:name="__RefHeading___aree_di_utilizzo_e_applicazione_4"/><text:bookmark-end text:name="aree_di_utilizzo_e_applicazione"/></text:h>
      <text:p text:style-name="Text_20_body">I motori NILAB sono progettati per essere utilizzati come motori servo lineari. <text:line-break/>Sono disponibili tipi di unità con diversa potenza di azionamento e diverse interfacce per un uso specifico dell'applicazione dei motori. Il controllo e il monitoraggio dei motori possono richiedere sensori e componenti aggiuntivi. <text:line-break/><text:span text:style-name="Strong_20_Emphasis">Nota</text:span>: I motori possono essere utilizzati solo con gli accessori e le parti specificate in questo documento. Se un componente non è stato specificamente menzionato, non può essere montato o collegato. Lo <text:line-break/>stesso vale per i cavi. Il funzionamento è consentito solo nelle configurazioni e combinazioni di componenti specificate, utilizzando il software e il firmware come specificato nelle descrizioni funzionali pertinenti. <text:line-break/>Ogni controller di azionamento deve essere programmato prima dell'avvio, rendendo possibile per il motore eseguire le funzioni specifiche di un'applicazione. <text:line-break/>I motori possono essere utilizzati solo nelle condizioni di montaggio, installazione e ambiente descritte qui (temperatura, categorie di protezione, umidità, requisiti EMC, ecc.).</text:p>
      <text:h text:style-name="Heading_20_3" text:outline-level="3"><text:bookmark-start text:name="__RefHeading___uso_inappropriato_5"/><text:bookmark-start text:name="uso_inappropriato"/>Uso inappropriato<text:bookmark-end text:name="__RefHeading___uso_inappropriato_5"/><text:bookmark-end text:name="uso_inappropriato"/></text:h>
      <text:p text:style-name="Text_20_body"> <text:line-break/>L'utilizzo dei motori al di fuori delle aree di applicazione o in condizioni operative diverse da quelle descritte nel documento e nei dati tecnici specificati è definito come “uso inappropriato”. <text:line-break/>I motori NILAB non possono essere utilizzati se:</text:p>
      <table:table table:style-name="Table">
        <table:table-column/>
        <table:table-row>
          <table:table-cell office:value-type="string" table:style-name="tablecell">
            <text:p text:style-name="tablealignleft"><text:span text:style-name="Strong_20_Emphasis">Voce</text:span> </text:p>
          </table:table-cell>
        </table:table-row>
        <table:table-row>
          <table:table-cell office:value-type="string" table:style-name="tablecell">
            <text:p text:style-name="tablealignleft"> sono soggetti a condizioni operative che non soddisfano le condizioni ambientali sopra specificate </text:p>
          </table:table-cell>
        </table:table-row>
        <table:table-row>
          <table:table-cell office:value-type="string" table:style-name="tablecell">
            <text:p text:style-name="tablealignleft"> Questo include, ad esempio, l'operazione sotto acqua, in caso di fluttuazioni estreme di temperatura o temperature massime estremamente elevate o se NILAB non li ha specificatamente rilasciati per quello scopo previsto. Osservare le specifiche delineate nelle istruzioni di sicurezza generali!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2T13::17:45</meta:creation-date>
    <dc:creator>Generated</dc:creator>
    <dc:date>2026-09-12T13::17:45</dc:date>
    <dc:language>en-US</dc:language>
    <meta:editing-cycles>1</meta:editing-cycles>
    <meta:editing-duration>PT0S</meta:editing-duration>
    <dc:title>it:responsibility</dc:title>
  </office:meta>
</office:document-meta>
</file>