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a08339eaa4cf3e20202c2a7d5f929b.jpg"/>
  <manifest:file-entry manifest:media-type="image/jpeg" manifest:full-path="Pictures/0298558c2e47e5e7f7d76e15b338d6d4.jpg"/>
  <manifest:file-entry manifest:media-type="image/jpeg" manifest:full-path="Pictures/b75ea8bf18bca5e8b9f7d4ea408e37cb.jpg"/>
  <manifest:file-entry manifest:media-type="image/jpeg" manifest:full-path="Pictures/72992dd34ff2c05bb104702e3cd8f825.jpg"/>
  <manifest:file-entry manifest:media-type="image/jpeg" manifest:full-path="Pictures/eb5e2cdc355da2cf5e7ac12b57a424fd.jpg"/>
  <manifest:file-entry manifest:media-type="image/jpeg" manifest:full-path="Pictures/cd6fb545c8ceb26bf6586aca3a72eb6a.jpg"/>
  <manifest:file-entry manifest:media-type="image/jpeg" manifest:full-path="Pictures/7a11ce34d7703559edbdcad123068759.jpg"/>
  <manifest:file-entry manifest:media-type="image/jpeg" manifest:full-path="Pictures/f2629db88a98e66de68453243ff088e2.jpg"/>
  <manifest:file-entry manifest:media-type="image/jpeg" manifest:full-path="Pictures/a3b37f54763e54770f6aea728e6c47e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t:safety"/><text:bookmark-start text:name="__RefHeading___istruzioni_di_sicurezza_1"/><text:bookmark-start text:name="istruzioni_di_sicurezza"/>Istruzioni di sicurezza<text:bookmark-end text:name="__RefHeading___istruzioni_di_sicurezza_1"/><text:bookmark-end text:name="istruzioni_di_sicurezza"/></text:h>
      <text:h text:style-name="Heading_20_3" text:outline-level="3"><text:bookmark-start text:name="__RefHeading___introduzione_2"/><text:bookmark-start text:name="introduzione"/>Introduzione<text:bookmark-end text:name="__RefHeading___introduzione_2"/><text:bookmark-end text:name="introduzione"/></text:h>
      <text:p text:style-name="Text_20_body">Leggere queste istruzioni prima dell'avvio iniziale dell'apparecchiatura per eliminare il rischio di lesioni fisiche o danni materiali. Seguire queste istruzioni di sicurezza in ogni momento.<text:line-break/>
Non tentare di installare o avviare questa apparecchiatura senza prima aver letto tutta la documentazione fornita con il prodotto. Leggere e comprendere queste istruzioni di sicurezza e tutta la documentazione utente dell'apparecchiatura prima di lavorare con l'apparecchiatura in qualsiasi momento. Se non si dispone della documentazione utente per la propria apparecchiatura, contattare un rappresentante NILAB per inviare immediatamente questa documentazione alla persona o alle persone responsabili del funzionamento sicuro di questa apparecchiatura.<text:line-break/>
Se l'apparecchiatura viene rivenduta, noleggiata, trasferita o ceduta ad altri, queste istruzioni di sicurezza devono essere consegnate con l'apparecchiatura.</text:p>
      <table:table table:style-name="Table">
        <table:table-column/>
        <table:table-column/>
        <table:table-row>
          <table:table-cell office:value-type="string" table:style-name="tablecell" table:number-columns-spanned="2">
            <text:p text:style-name="tablealigncenter">  <draw:frame draw:style-name="media" draw:name="warning_symbol.jpg Legend" text:anchor-type="as-char" draw:z-index="0" svg:width="2.9104166666667cm" style:rel-width="100%"><draw:text-box><text:p text:style-name="legendcenter"><draw:frame draw:style-name="media" draw:name="warning_symbol.jpg" text:anchor-type="as-char" draw:z-index="0" svg:width="2.9104166666667cm" style:rel-width="100%" svg:height="3.0691666666667cm" style:rel-height="scale"><draw:image xlink:href="Pictures/0ea08339eaa4cf3e20202c2a7d5f929b.jpg" xlink:type="simple" xlink:show="embed" xlink:actuate="onLoad"/></draw:frame>warning_symbol.jpg</text:p></draw:text-box></draw:frame>  </text:p>
          </table:table-cell>
          <table:covered-table-cell/>
        </table:table-row>
        <table:table-row>
          <table:table-cell office:value-type="string" table:style-name="tablecell" table:number-columns-spanned="2">
            <text:p text:style-name="tablealignleft">L'uso improprio di questa apparecchiatura, la mancata osservanza delle istruzioni di sicurezza in questo documento o la manomissione del prodotto, compresa la disattivazione dei dispositivi di sicurezza, può comportare danni materiali, lesioni fisiche, scosse elettriche o addirittura la morte!</text:p>
          </table:table-cell>
          <table:covered-table-cell/>
        </table:table-row>
      </table:table>
      <text:h text:style-name="Heading_20_3" text:outline-level="3"><text:bookmark-start text:name="__RefHeading___spiegazione_3"/><text:bookmark-start text:name="spiegazione"/>Spiegazione<text:bookmark-end text:name="__RefHeading___spiegazione_3"/><text:bookmark-end text:name="spiegazione"/></text:h>
      <text:p text:style-name="Text_20_body">Le istruzioni di sicurezza descrivono i seguenti gradi di gravità del pericolo in conformità con ANSI Z535. Il grado di gravità del pericolo informa sulle conseguenze derivanti dalla non conformità con le istruzioni di sicurezza.</text:p>
      <table:table table:style-name="Table">
        <table:table-column/>
        <table:table-column/>
        <table:table-row>
          <table:table-cell office:value-type="string" table:style-name="tablecell">
            <text:p text:style-name="tablealignleft"><text:span text:style-name="Strong_20_Emphasis">Simbolo di avvertenza con parola di segnale</text:span> </text:p>
          </table:table-cell>
          <table:table-cell office:value-type="string" table:style-name="tablecell">
            <text:p text:style-name="tablealignleft"><text:span text:style-name="Strong_20_Emphasis">Grado di gravità del pericolo secondo ANSI</text:span> </text:p>
          </table:table-cell>
        </table:table-row>
        <table:table-row>
          <table:table-cell office:value-type="string" table:style-name="tablecell">
            <text:p text:style-name="tablealignleft"><draw:frame draw:style-name="media" draw:name="danger_symbol.jpg Legend" text:anchor-type="as-char" draw:z-index="0" svg:width="2.9104166666667cm" style:rel-width="100%"><draw:text-box><text:p text:style-name="legendcenter"><draw:frame draw:style-name="media" draw:name="danger_symbol.jpg" text:anchor-type="as-char" draw:z-index="1" svg:width="2.9104166666667cm" style:rel-width="100%" svg:height="2.5664583333333cm" style:rel-height="scale"><draw:image xlink:href="Pictures/0298558c2e47e5e7f7d76e15b338d6d4.jpg" xlink:type="simple" xlink:show="embed" xlink:actuate="onLoad"/></draw:frame>danger_symbol.jpg</text:p></draw:text-box></draw:frame></text:p>
          </table:table-cell>
          <table:table-cell office:value-type="string" table:style-name="tablecell">
            <text:p text:style-name="tablealignleft">Si verificherà morte o grave danno fisico.</text:p>
          </table:table-cell>
        </table:table-row>
        <table:table-row>
          <table:table-cell office:value-type="string" table:style-name="tablecell">
            <text:p text:style-name="tablealignleft"><draw:frame draw:style-name="media" draw:name="warning_symbol.jpg Legend" text:anchor-type="as-char" draw:z-index="0" svg:width="2.9104166666667cm" style:rel-width="100%"><draw:text-box><text:p text:style-name="legendcenter"><draw:frame draw:style-name="media" draw:name="warning_symbol.jpg" text:anchor-type="as-char" draw:z-index="2" svg:width="2.9104166666667cm" style:rel-width="100%" svg:height="3.0691666666667cm" style:rel-height="scale"><draw:image xlink:href="Pictures/0ea08339eaa4cf3e20202c2a7d5f929b.jpg" xlink:type="simple" xlink:show="embed" xlink:actuate="onLoad"/></draw:frame>warning_symbol.jpg</text:p></draw:text-box></draw:frame></text:p>
          </table:table-cell>
          <table:table-cell office:value-type="string" table:style-name="tablecell">
            <text:p text:style-name="tablealignleft">Si verificherà morte o grave danno fisico.</text:p>
          </table:table-cell>
        </table:table-row>
        <table:table-row>
          <table:table-cell office:value-type="string" table:style-name="tablecell">
            <text:p text:style-name="tablealignleft"><draw:frame draw:style-name="media" draw:name="caution_symbol.jpg Legend" text:anchor-type="as-char" draw:z-index="0" svg:width="2.9104166666667cm" style:rel-width="100%"><draw:text-box><text:p text:style-name="legendcenter"><draw:frame draw:style-name="media" draw:name="caution_symbol.jpg" text:anchor-type="as-char" draw:z-index="3" svg:width="2.9104166666667cm" style:rel-width="100%" svg:height="2.936875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Possono verificarsi danni fisici o materiali.</text:p>
          </table:table-cell>
        </table:table-row>
        <table:table-row>
          <table:table-cell office:value-type="string" table:style-name="tablecell">
            <text:p text:style-name="tablealignleft"><draw:frame draw:style-name="media" draw:name="danger_e_symbol.jpg Legend" text:anchor-type="as-char" draw:z-index="0" svg:width="2.9104166666667cm" style:rel-width="100%"><draw:text-box><text:p text:style-name="legendcenter"><draw:frame draw:style-name="media" draw:name="danger_e_symbol.jpg" text:anchor-type="as-char" draw:z-index="4" svg:width="2.9104166666667cm" style:rel-width="100%" svg:height="3.3602083333333cm" style:rel-height="scale"><draw:image xlink:href="Pictures/72992dd34ff2c05bb104702e3cd8f825.jpg" xlink:type="simple" xlink:show="embed" xlink:actuate="onLoad"/></draw:frame>danger_e_symbol.jpg</text:p></draw:text-box></draw:frame></text:p>
          </table:table-cell>
          <table:table-cell office:value-type="string" table:style-name="tablecell">
            <text:p text:style-name="tablealignleft">Alta tensione e alta corrente di scarica! <text:line-break/>Pericolo di vita o grave danno fisico da scossa elettrica!</text:p>
          </table:table-cell>
        </table:table-row>
        <table:table-row>
          <table:table-cell office:value-type="string" table:style-name="tablecell">
            <text:p text:style-name="tablealignleft"><draw:frame draw:style-name="media" draw:name="danger_p_symbol.jpg Legend" text:anchor-type="as-char" draw:z-index="0" svg:width="2.9104166666667cm" style:rel-width="100%"><draw:text-box><text:p text:style-name="legendcenter"><draw:frame draw:style-name="media" draw:name="danger_p_symbol.jpg" text:anchor-type="as-char" draw:z-index="5" svg:width="2.9104166666667cm" style:rel-width="100%" svg:height="3.5983333333333cm" style:rel-height="scale"><draw:image xlink:href="Pictures/eb5e2cdc355da2cf5e7ac12b57a424fd.jpg" xlink:type="simple" xlink:show="embed" xlink:actuate="onLoad"/></draw:frame>danger_p_symbol.jpg</text:p></draw:text-box></draw:frame></text:p>
          </table:table-cell>
          <table:table-cell office:value-type="string" table:style-name="tablecell">
            <text:p text:style-name="tablealignleft">Movimenti pericolosi! Pericolo di vita, grave danno fisico o danni materiali da movimenti involontari del motore!</text:p>
          </table:table-cell>
        </table:table-row>
        <table:table-row>
          <table:table-cell office:value-type="string" table:style-name="tablecell">
            <text:p text:style-name="tablealignleft"><draw:frame draw:style-name="media" draw:name="warning_e_symbol.jpg Legend" text:anchor-type="as-char" draw:z-index="0" svg:width="2.9104166666667cm" style:rel-width="100%"><draw:text-box><text:p text:style-name="legendcenter"><draw:frame draw:style-name="media" draw:name="warning_e_symbol.jpg" text:anchor-type="as-char" draw:z-index="6" svg:width="2.9104166666667cm" style:rel-width="100%" svg:height="3.095625cm" style:rel-height="scale"><draw:image xlink:href="Pictures/cd6fb545c8ceb26bf6586aca3a72eb6a.jpg" xlink:type="simple" xlink:show="embed" xlink:actuate="onLoad"/></draw:frame>warning_e_symbol.jpg</text:p></draw:text-box></draw:frame></text:p>
          </table:table-cell>
          <table:table-cell office:value-type="string" table:style-name="tablecell">
            <text:p text:style-name="tablealignleft">Alta tensione elettrica dovuta a collegamenti errati! Pericolo di vita o danno fisico da scossa elettrica!</text:p>
          </table:table-cell>
        </table:table-row>
        <table:table-row>
          <table:table-cell office:value-type="string" table:style-name="tablecell">
            <text:p text:style-name="tablealignleft"><draw:frame draw:style-name="media" draw:name="warning_pace_symbol.jpg Legend" text:anchor-type="as-char" draw:z-index="0" svg:width="5.318125cm" style:rel-width="100%"><draw:text-box><text:p text:style-name="legendcenter"><draw:frame draw:style-name="media" draw:name="warning_pace_symbol.jpg" text:anchor-type="as-char" draw:z-index="7" svg:width="5.318125cm" style:rel-width="100%" svg:height="3.175cm" style:rel-height="scale"><draw:image xlink:href="Pictures/7a11ce34d7703559edbdcad123068759.jpg" xlink:type="simple" xlink:show="embed" xlink:actuate="onLoad"/></draw:frame>warning_pace_symbol.jpg</text:p></draw:text-box></draw:frame></text:p>
          </table:table-cell>
          <table:table-cell office:value-type="string" table:style-name="tablecell">
            <text:p text:style-name="tablealignleft">Pericolo per la salute delle persone con pacemaker cardiaci, impianti metallici e apparecchi acustici in prossimità di apparecchiature elettriche!</text:p>
          </table:table-cell>
        </table:table-row>
        <table:table-row>
          <table:table-cell office:value-type="string" table:style-name="tablecell">
            <text:p text:style-name="tablealignleft"><draw:frame draw:style-name="media" draw:name="caution_hot.jpg Legend" text:anchor-type="as-char" draw:z-index="0" svg:width="2.9104166666667cm" style:rel-width="100%"><draw:text-box><text:p text:style-name="legendcenter"><draw:frame draw:style-name="media" draw:name="caution_hot.jpg" text:anchor-type="as-char" draw:z-index="8" svg:width="2.9104166666667cm" style:rel-width="100%" svg:height="3.2279166666667cm" style:rel-height="scale"><draw:image xlink:href="Pictures/f2629db88a98e66de68453243ff088e2.jpg" xlink:type="simple" xlink:show="embed" xlink:actuate="onLoad"/></draw:frame>caution_hot.jpg</text:p></draw:text-box></draw:frame></text:p>
          </table:table-cell>
          <table:table-cell office:value-type="string" table:style-name="tablecell">
            <text:p text:style-name="tablealignleft">La superficie dell'alloggiamento della macchina può essere estremamente calda! Pericolo di lesioni! Pericolo di ustioni!</text:p>
          </table:table-cell>
        </table:table-row>
        <table:table-row>
          <table:table-cell office:value-type="string" table:style-name="tablecell">
            <text:p text:style-name="tablealignleft"><draw:frame draw:style-name="media" draw:name="caution_hand.jpg Legend" text:anchor-type="as-char" draw:z-index="0" svg:width="2.9104166666667cm" style:rel-width="100%"><draw:text-box><text:p text:style-name="legendcenter"><draw:frame draw:style-name="media" draw:name="caution_hand.jpg" text:anchor-type="as-char" draw:z-index="9" svg:width="2.9104166666667cm" style:rel-width="100%" svg:height="3.3072916666667cm" style:rel-height="scale"><draw:image xlink:href="Pictures/a3b37f54763e54770f6aea728e6c47e2.jpg" xlink:type="simple" xlink:show="embed" xlink:actuate="onLoad"/></draw:frame>caution_hand.jpg</text:p></draw:text-box></draw:frame></text:p>
          </table:table-cell>
          <table:table-cell office:value-type="string" table:style-name="tablecell">
            <text:p text:style-name="tablealignleft">Rischio di lesioni dovuto a movimentazione impropria! Danni fisici causati da schiacciamento, cesoiamento, taglio e shock meccanico!</text:p>
          </table:table-cell>
        </table:table-row>
      </table:table>
      <text:h text:style-name="Heading_20_3" text:outline-level="3"><text:bookmark-start text:name="__RefHeading___informazioni_generali_4"/><text:bookmark-start text:name="informazioni_generali"/>Informazioni generali<text:bookmark-end text:name="__RefHeading___informazioni_generali_4"/><text:bookmark-end text:name="informazioni_generali"/></text:h>
      <table:table table:style-name="Table">
        <table:table-column/>
        <table:table-row>
          <table:table-cell office:value-type="string" table:style-name="tablecell">
            <text:p text:style-name="tablealignleft"><text:span text:style-name="Strong_20_Emphasis">Voce</text:span> </text:p>
          </table:table-cell>
        </table:table-row>
        <table:table-row>
          <table:table-cell office:value-type="string" table:style-name="tablecell">
            <text:p text:style-name="tablealignleft"> <text:span text:style-name="Strong_20_Emphasis">NILAB GmbH</text:span> non è responsabile per danni derivanti dalla mancata osservanza degli avvertimenti forniti in questa documentazione. </text:p>
          </table:table-cell>
        </table:table-row>
        <table:table-row>
          <table:table-cell office:value-type="string" table:style-name="tablecell">
            <text:p text:style-name="tablealignleft"> Leggere le istruzioni operative, di manutenzione e di sicurezza nella propria lingua prima di avviare la macchina. Se si scopre di non poter comprendere completamente la documentazione per il proprio prodotto, chiedere al proprio fornitore di chiarire. </text:p>
          </table:table-cell>
        </table:table-row>
        <table:table-row>
          <table:table-cell office:value-type="string" table:style-name="tablecell">
            <text:p text:style-name="tablealignleft"> Il trasporto, la conservazione, l'assemblaggio e l'installazione corretti, così come la cura nel funzionamento e nella manutenzione, sono prerequisiti per il funzionamento ottimale e sicuro di questa apparecchiatura. </text:p>
          </table:table-cell>
        </table:table-row>
        <table:table-row>
          <table:table-cell office:value-type="string" table:style-name="tablecell">
            <text:p text:style-name="tablealignleft"> Solo le persone addestrate e qualificate per l'uso e il funzionamento dell'apparecchiatura possono lavorare su questa apparecchiatura o nelle sue vicinanze. </text:p>
          </table:table-cell>
        </table:table-row>
        <table:table-row>
          <table:table-cell office:value-type="string" table:style-name="tablecell">
            <text:p text:style-name="tablealignleft"> Le persone sono qualificate se hanno conoscenza sufficiente dell'assemblaggio, dell'installazione e del funzionamento dell'apparecchiatura, nonché una comprensione di tutti gli avvertimenti e le misure precauzionali indicate in queste istruzioni. </text:p>
          </table:table-cell>
        </table:table-row>
        <table:table-row>
          <table:table-cell office:value-type="string" table:style-name="tablecell">
            <text:p text:style-name="tablealignleft"> Inoltre, devono essere addestrate, istruite e qualificate per accendere e spegnere circuiti e apparecchiature elettriche in conformità con le norme tecniche di sicurezza, per metterle a terra e per marcarle secondo i requisiti delle pratiche di lavoro sicure. Devono disporre di attrezzature di sicurezza adeguate ed essere addestrate in primo soccorso. </text:p>
          </table:table-cell>
        </table:table-row>
        <table:table-row>
          <table:table-cell office:value-type="string" table:style-name="tablecell">
            <text:p text:style-name="tablealignleft"> Usare solo parti di ricambio e accessori approvati dal produttore. </text:p>
          </table:table-cell>
        </table:table-row>
        <table:table-row>
          <table:table-cell office:value-type="string" table:style-name="tablecell">
            <text:p text:style-name="tablealignleft"> Seguire tutte le norme e i requisiti di sicurezza per l'applicazione specifica come praticati nel paese di utilizzo. </text:p>
          </table:table-cell>
        </table:table-row>
        <table:table-row>
          <table:table-cell office:value-type="string" table:style-name="tablecell">
            <text:p text:style-name="tablealignleft"> L'apparecchiatura è progettata per l'installazione in macchinari industriali. </text:p>
          </table:table-cell>
        </table:table-row>
        <table:table-row>
          <table:table-cell office:value-type="string" table:style-name="tablecell">
            <text:p text:style-name="tablealignleft"> Devono essere osservate le condizioni ambientali indicate nella documentazione del prodotto. </text:p>
          </table:table-cell>
        </table:table-row>
        <table:table-row>
          <table:table-cell office:value-type="string" table:style-name="tablecell">
            <text:p text:style-name="tablealignleft"> Usare solo dispositivi di sicurezza e applicazioni chiaramente ed esplicitamente approvati nel Manuale Utente. </text:p>
          </table:table-cell>
        </table:table-row>
        <table:table-row>
          <table:table-cell office:value-type="string" table:style-name="tablecell">
            <text:p text:style-name="tablealignleft"> Ad esempio, le seguenti aree di utilizzo non sono consentite: gru edili, ascensori per persone o merci, dispositivi e veicoli per il trasporto di persone, applicazioni mediche, impianti di raffineria, trasporto di merci pericolose, applicazioni nucleari, applicazioni sensibili alle alte frequenze, miniere, lavorazione alimentare, controllo di apparecchiature di protezione (anche in una macchina). </text:p>
          </table:table-cell>
        </table:table-row>
        <table:table-row>
          <table:table-cell office:value-type="string" table:style-name="tablecell">
            <text:p text:style-name="tablealignleft"> Le informazioni fornite nella documentazione del prodotto riguardo all'uso dei componenti consegnati contengono solo esempi di applicazioni e suggerimenti. Il produttore della macchina e dell'installazione deve assicurarsi che i componenti consegnati siano adatti alla sua applicazione individuale e verificare le informazioni fornite in questa documentazione riguardo all'uso dei componenti, per assicurarsi che la sua applicazione sia conforme alle norme e agli standard di sicurezza applicabili e attuare le misure, le modifiche e le integrazioni richieste. </text:p>
          </table:table-cell>
        </table:table-row>
        <table:table-row>
          <table:table-cell office:value-type="string" table:style-name="tablecell">
            <text:p text:style-name="tablealignleft"> L'avvio dei componenti consegnati è consentito solo quando si è certi che la macchina o l'installazione in cui sono installati sia conforme alle normative nazionali, alle specifiche di sicurezza e agli standard dell'applicazione. Il funzionamento è consentito solo se sono soddisfatte le normative LVD nazionali per l'applicazione. Il produttore della macchina o dell'installazione è responsabile del rispetto dei valori limite come prescritto nelle normative nazionali. </text:p>
          </table:table-cell>
        </table:table-row>
        <table:table-row>
          <table:table-cell office:value-type="string" table:style-name="tablecell">
            <text:p text:style-name="tablealignleft"> I dati tecnici, i collegamenti e le condizioni operative sono specificati nella documentazione del prodotto e devono essere seguiti in ogni momento.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0:28</meta:creation-date>
    <dc:creator>Generated</dc:creator>
    <dc:date>2026-09-12T13::20:28</dc:date>
    <dc:language>en-US</dc:language>
    <meta:editing-cycles>1</meta:editing-cycles>
    <meta:editing-duration>PT0S</meta:editing-duration>
    <dc:title>it:safety</dc:title>
  </office:meta>
</office:document-meta>
</file>