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t:service_support"/><text:bookmark-start text:name="__RefHeading___servizio_e_supporto_1"/><text:bookmark-start text:name="servizio_e_supporto"/>Servizio e supporto<text:bookmark-end text:name="__RefHeading___servizio_e_supporto_1"/><text:bookmark-end text:name="servizio_e_supporto"/></text:h>
      <text:h text:style-name="Heading_20_3" text:outline-level="3"><text:bookmark-start text:name="__RefHeading___info_per_il_contatto_2"/><text:bookmark-start text:name="info_per_il_contatto"/>Info per il contatto<text:bookmark-end text:name="__RefHeading___info_per_il_contatto_2"/><text:bookmark-end text:name="info_per_il_contatto"/></text:h>
      <text:p text:style-name="Text_20_body">Per qualsiasi tipo di domanda tecnica contattare:</text:p>
      <text:p text:style-name="Text_20_body"><text:span text:style-name="Strong_20_Emphasis">NILAB GmbH</text:span> <text:line-break/>
Hans-Sachs-Straße 16<text:line-break/>
9020 Klagenfurt am Wörthersee (Austria)<text:line-break/>
T: <text:a xlink:type="simple" xlink:href="https://dokuwiki.nilab.at/doku.php?id=43_720_513_258" text:style-name="Internet_20_link" text:visited-style-name="Visited_20_Internet_20_Link">+43 720 513 258</text:a>(VoIP)<text:line-break/>
Web: <text:a xlink:type="simple" xlink:href="https://www.nilab.at/" text:style-name="Internet_20_link" text:visited-style-name="Visited_20_Internet_20_Link">www.nilab.at</text:a></text:p>
      <text:h text:style-name="Heading_20_3" text:outline-level="3"><text:bookmark-start text:name="__RefHeading___forum_utenti_3"/><text:bookmark-start text:name="forum_utenti"/>Forum utenti<text:bookmark-end text:name="__RefHeading___forum_utenti_3"/><text:bookmark-end text:name="forum_utenti"/></text:h>
      <text:p text:style-name="Text_20_body">Per tutte le domande e risposte tecniche, vai al nostro Forum Tecnico Utenti: <text:a xlink:type="simple" xlink:href="https://www.nilab.at/flarum/public/" text:style-name="Internet_20_link" text:visited-style-name="Visited_20_Internet_20_Link">https://www.nilab.at/flarum/public/</text:a></text:p>
      <text:h text:style-name="Heading_20_3" text:outline-level="3"><text:bookmark-start text:name="__RefHeading___feedback_4"/><text:bookmark-start text:name="feedback"/>Feedback<text:bookmark-end text:name="__RefHeading___feedback_4"/><text:bookmark-end text:name="feedback"/></text:h>
      <text:p text:style-name="Text_20_body">Le tue esperienze sono una parte essenziale del processo di miglioramento sia del prodotto che della documentazione.<text:line-break/>
Non esitare a informarci di eventuali errori che rilevi in questa documentazione o di eventuali modifiche che desideri. Apprezzeremmo il tuo feedback.</text:p>
      <text:h text:style-name="Heading_20_3" text:outline-level="3"><text:bookmark-start text:name="__RefHeading___norme_5"/><text:bookmark-start text:name="norme"/>Norme<text:bookmark-end text:name="__RefHeading___norme_5"/><text:bookmark-end text:name="norme"/></text:h>
      <text:p text:style-name="Text_20_body">Questa documentazione fa riferimento a norme tecniche italiane, europee e internazionali. Documenti e schede sulle norme sono soggetti a protezione da copyright e non possono essere ceduti a terzi da NILAB Gmb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18:11</meta:creation-date>
    <dc:creator>Generated</dc:creator>
    <dc:date>2026-09-12T13::18:11</dc:date>
    <dc:language>en-US</dc:language>
    <meta:editing-cycles>1</meta:editing-cycles>
    <meta:editing-duration>PT0S</meta:editing-duration>
    <dc:title>it:service_support</dc:title>
  </office:meta>
</office:document-meta>
</file>