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d9d665a8e97dbc659813cf4f76b648d0.jpg"/>
  <manifest:file-entry manifest:media-type="image/jpeg" manifest:full-path="Pictures/5ab108d8a3d11a1e32cbb9c73eb4549a.jpg"/>
  <manifest:file-entry manifest:media-type="image/jpeg" manifest:full-path="Pictures/e257dabb52fa4cfc70d5311f02f7dda2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m_linear_axes:accessories"/><text:bookmark-start text:name="__RefHeading___accessories_-_mounting_set_1"/><text:bookmark-start text:name="accessories_-_mounting_set"/>Accessories - Mounting set<text:bookmark-end text:name="__RefHeading___accessories_-_mounting_set_1"/><text:bookmark-end text:name="accessories_-_mounting_set"/></text:h>
      <text:h text:style-name="Heading_20_3" text:outline-level="3"><text:bookmark-start text:name="__RefHeading___clips_2"/><text:bookmark-start text:name="clips"/>Clips<text:bookmark-end text:name="__RefHeading___clips_2"/><text:bookmark-end text:name="clips"/></text:h>
      <text:p text:style-name="Text_20_body"><draw:frame draw:style-name="media" draw:name="untitled.169.jpg Legend" text:anchor-type="as-char" draw:z-index="0" svg:width="13.229166666667cm"><draw:text-box><text:p text:style-name="legendcenter"><draw:frame draw:style-name="media" draw:name="untitled.169.jpg" text:anchor-type="as-char" draw:z-index="0" svg:width="13.229166666667cm" svg:height="6.1647916666667cm"><draw:image xlink:href="Pictures/d9d665a8e97dbc659813cf4f76b648d0.jpg" xlink:type="simple" xlink:show="embed" xlink:actuate="onLoad"/></draw:frame>untitled.169.jpg</text:p></draw:text-box></draw:frame></text:p>
      <text:h text:style-name="Heading_20_3" text:outline-level="3"><text:bookmark-start text:name="__RefHeading___pneumatic_brake_3"/><text:bookmark-start text:name="pneumatic_brake"/>Pneumatic brake<text:bookmark-end text:name="__RefHeading___pneumatic_brake_3"/><text:bookmark-end text:name="pneumatic_brake"/></text:h>
      <text:p text:style-name="Text_20_body"><draw:frame draw:style-name="media" draw:name="brake.jpg Legend" text:anchor-type="as-char" draw:z-index="0" svg:width="10.583333333333cm"><draw:text-box><text:p text:style-name="legendcenter"><draw:frame draw:style-name="media" draw:name="brake.jpg" text:anchor-type="as-char" draw:z-index="1" svg:width="10.583333333333cm" svg:height="8.7577083333333cm"><draw:image xlink:href="Pictures/5ab108d8a3d11a1e32cbb9c73eb4549a.jpg" xlink:type="simple" xlink:show="embed" xlink:actuate="onLoad"/></draw:frame>brake.jpg</text:p></draw:text-box></draw:frame></text:p>
      <text:h text:style-name="Heading_20_3" text:outline-level="3"><text:bookmark-start text:name="__RefHeading___flanges_4"/><text:bookmark-start text:name="flanges"/>Flanges<text:bookmark-end text:name="__RefHeading___flanges_4"/><text:bookmark-end text:name="flanges"/></text:h>
      <text:p text:style-name="Text_20_body"><draw:frame draw:style-name="media" draw:name="2" text:anchor-type="as-char" draw:z-index="2" svg:width="10.583333333333cm" svg:height="11.668125cm"><draw:image xlink:href="Pictures/e257dabb52fa4cfc70d5311f02f7dda2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0T07::33:54</meta:creation-date>
    <dc:creator>Generated</dc:creator>
    <dc:date>2026-09-10T07::33:54</dc:date>
    <dc:language>en-US</dc:language>
    <meta:editing-cycles>1</meta:editing-cycles>
    <meta:editing-duration>PT0S</meta:editing-duration>
    <dc:title>lm_linear_axes:accessories</dc:title>
  </office:meta>
</office:document-meta>
</file>