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a49e55b8f93364bdfe1ce3ea2fba6f6.jpg"/>
  <manifest:file-entry manifest:media-type="image/jpeg" manifest:full-path="Pictures/ab7db3c5b35222090e1e5ed1e4607ef4.jpg"/>
  <manifest:file-entry manifest:media-type="image/jpeg" manifest:full-path="Pictures/236bcbb67ac5bc97afb0e4e9e5fff77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m_linear_axes:cable_chain"/><text:bookmark-start text:name="__RefHeading___cablechain_option_1"/><text:bookmark-start text:name="cablechain_option"/>Cablechain option<text:bookmark-end text:name="__RefHeading___cablechain_option_1"/><text:bookmark-end text:name="cablechain_option"/></text:h>
      <text:h text:style-name="Heading_20_3" text:outline-level="3"><text:bookmark-start text:name="__RefHeading___ch_-_horizontal_mounting_2"/><text:bookmark-start text:name="ch_-_horizontal_mounting"/>CH - Horizontal mounting<text:bookmark-end text:name="__RefHeading___ch_-_horizontal_mounting_2"/><text:bookmark-end text:name="ch_-_horizontal_mounting"/></text:h>
      <text:p text:style-name="Text_20_body"><draw:frame draw:style-name="media" draw:name="ch_cable.jpg Legend" text:anchor-type="as-char" draw:z-index="0" svg:width="15.875cm"><draw:text-box><text:p text:style-name="legendcenter"><draw:frame draw:style-name="media" draw:name="ch_cable.jpg" text:anchor-type="as-char" draw:z-index="0" svg:width="15.875cm" svg:height="11.006666666667cm"><draw:image xlink:href="Pictures/fa49e55b8f93364bdfe1ce3ea2fba6f6.jpg" xlink:type="simple" xlink:show="embed" xlink:actuate="onLoad"/></draw:frame>ch_cable.jpg</text:p></draw:text-box></draw:frame></text:p>
      <text:h text:style-name="Heading_20_3" text:outline-level="3"><text:bookmark-start text:name="__RefHeading___cv_-_vertical_mounting_3"/><text:bookmark-start text:name="cv_-_vertical_mounting"/>CV - Vertical mounting<text:bookmark-end text:name="__RefHeading___cv_-_vertical_mounting_3"/><text:bookmark-end text:name="cv_-_vertical_mounting"/></text:h>
      <text:p text:style-name="Text_20_body"><draw:frame draw:style-name="media" draw:name="cv.jpg Legend" text:anchor-type="as-char" draw:z-index="0" svg:width="15.875cm"><draw:text-box><text:p text:style-name="legendcenter"><draw:frame draw:style-name="media" draw:name="cv.jpg" text:anchor-type="as-char" draw:z-index="1" svg:width="15.875cm" svg:height="14.022916666667cm"><draw:image xlink:href="Pictures/ab7db3c5b35222090e1e5ed1e4607ef4.jpg" xlink:type="simple" xlink:show="embed" xlink:actuate="onLoad"/></draw:frame>cv.jpg</text:p></draw:text-box></draw:frame></text:p>
      <text:h text:style-name="Heading_20_3" text:outline-level="3"><text:bookmark-start text:name="__RefHeading___cs_-_side_mounting_4"/><text:bookmark-start text:name="cs_-_side_mounting"/>CS - Side mounting<text:bookmark-end text:name="__RefHeading___cs_-_side_mounting_4"/><text:bookmark-end text:name="cs_-_side_mounting"/></text:h>
      <text:p text:style-name="Text_20_body"><draw:frame draw:style-name="media" draw:name="2" text:anchor-type="as-char" draw:z-index="2" svg:width="15.875cm" svg:height="10.821458333333cm"><draw:image xlink:href="Pictures/236bcbb67ac5bc97afb0e4e9e5fff77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36:21</meta:creation-date>
    <dc:creator>Generated</dc:creator>
    <dc:date>2026-09-08T03::36:21</dc:date>
    <dc:language>en-US</dc:language>
    <meta:editing-cycles>1</meta:editing-cycles>
    <meta:editing-duration>PT0S</meta:editing-duration>
    <dc:title>lm_linear_axes:cable_chain</dc:title>
  </office:meta>
</office:document-meta>
</file>