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ce820c2efd72891cd5c74cf884720c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m_linear_axes:start"/><text:bookmark-start text:name="__RefHeading___lm_linear_stage_1"/><text:bookmark-start text:name="lm_linear_stage"/>LM Linear Stage<text:bookmark-end text:name="__RefHeading___lm_linear_stage_1"/><text:bookmark-end text:name="lm_linear_stage"/></text:h>
      <text:p text:style-name="Text_20_body">The linear axes LM are a complete solution for the linear motion based on an aluminum profile, linear guides, ironcore linear motors L-series, encoder, M23 / M17 connectors and cable chain (on request).<text:line-break/>
The LM axes are high-performance linear stages LM 030 / 050 / 075 with peak forces up to 3000 N and nominal forces up to 1320 N. The length of the axes is up to 8500 mm.<text:line-break/>
For the integrated encoder different options are available: SIN/COS 1Vpp, Digital ABZ, Absolute Hiperface, Absolute SSI, Absolute driveCliq.<text:line-break/>
For the linear guiding system high-performance, ball recirculating linear guides WON are used. Thanks to their integrated lubrication tank LF they are free of maintenance. Variants with protection bellows PEI for high-speed applications are also available. Flying connectors are used, otherwise the connectors are mounted on the carriage.<text:line-break/>
The axes are available with power and signal cables ready to be used with the servo drives from: Siemens, B&amp;R, Rockwell, Bosch, Schneider Electric,<text:line-break/>
Panasonic, Omron, Emerson or Beckhoff.<text:line-break/>
NiLAB is able to deliver the servo-drive with one of the following fieldbuses: EtherCAT, ProfiNET or CanOPEN with UL certified linear motors for the USA market.</text:p>
      <text:p text:style-name="Text_20_body"><draw:frame draw:style-name="media" draw:name="lm.jpg Legend" text:anchor-type="as-char" draw:z-index="0" svg:width="21.166666666667cm" style:rel-width="100%"><draw:text-box><text:p text:style-name="legendcenter"><draw:frame draw:style-name="media" draw:name="lm.jpg" text:anchor-type="as-char" draw:z-index="0" svg:width="21.166666666667cm" style:rel-width="100%" svg:height="13.255625cm" style:rel-height="scale"><draw:image xlink:href="Pictures/6ce820c2efd72891cd5c74cf884720c7.jpg" xlink:type="simple" xlink:show="embed" xlink:actuate="onLoad"/></draw:frame>lm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0:06</meta:creation-date>
    <dc:creator>Generated</dc:creator>
    <dc:date>2026-09-08T10::00:06</dc:date>
    <dc:language>en-US</dc:language>
    <meta:editing-cycles>1</meta:editing-cycles>
    <meta:editing-duration>PT0S</meta:editing-duration>
    <dc:title>lm_linear_axes:start</dc:title>
  </office:meta>
</office:document-meta>
</file>