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faf7255e522a1db359eb16dc83b56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ma_actuator:brake"/><text:bookmark-start text:name="__RefHeading___pneumatic_brake_1"/><text:bookmark-start text:name="pneumatic_brake"/>Pneumatic brake<text:bookmark-end text:name="__RefHeading___pneumatic_brake_1"/><text:bookmark-end text:name="pneumatic_brake"/></text:h>
      <text:p text:style-name="Text_20_body">If the LMA is used in vertical application and integrated pneumatic brake is mounted to stop motion of the moving part when the motor is not powered.<text:line-break/>
This brake is normally closed and can act as emergency brake too. The nominal pressure to open is 6 bars.</text:p>
      <text:p text:style-name="Text_20_body"><draw:frame draw:style-name="media" draw:name="rail_brake.jpg Legend" text:anchor-type="as-char" draw:z-index="0" svg:width="15.875cm"><draw:text-box><text:p text:style-name="legendcenter"><draw:frame draw:style-name="media" draw:name="rail_brake.jpg" text:anchor-type="as-char" draw:z-index="0" svg:width="15.875cm" svg:height="6.8791666666667cm"><draw:image xlink:href="Pictures/d1faf7255e522a1db359eb16dc83b56b.jpg" xlink:type="simple" xlink:show="embed" xlink:actuate="onLoad"/></draw:frame>rail_brake.jpg</text:p></draw:text-box></draw:frame></text:p>
      <text:p text:style-name="Text_20_body">The customer uses a electrovalve 24VDC connected to the servo drive brake output to release the pneumatic brake when the motor is powered on.</text:p>
      <text:h text:style-name="Heading_20_2" text:outline-level="2"><text:bookmark-start text:name="__RefHeading___pneumatic_connections_2"/><text:bookmark-start text:name="pneumatic_connections"/>Pneumatic Connections<text:bookmark-end text:name="__RefHeading___pneumatic_connections_2"/><text:bookmark-end text:name="pneumatic_connections"/></text:h>
      <text:p text:style-name="Text_20_body">Clean, lubricated compressed air must be used for all pneumatic elements. The recommended filter size is 25 µm. The cable cross-section for the elements should be as large as possible to match the air supply connection. Smaller cross-sections reduce the response and reaction times of the elements. The feed line should be kept as short as possible. In principle, all conventional pneumatic valves are suitable. The reaction time for the corresponding valve should be obtained from the respective manufacturer, especially when the valve is employed as a brake or as a safety device against fall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0:06</meta:creation-date>
    <dc:creator>Generated</dc:creator>
    <dc:date>2026-09-08T04::30:06</dc:date>
    <dc:language>en-US</dc:language>
    <meta:editing-cycles>1</meta:editing-cycles>
    <meta:editing-duration>PT0S</meta:editing-duration>
    <dc:title>lma_actuator:brake</dc:title>
  </office:meta>
</office:document-meta>
</file>