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679bbebf2d3f5f0d02f09b8de2923a9.png"/>
  <manifest:file-entry manifest:media-type="image/png" manifest:full-path="Pictures/6d546a598708d78befe82d910cca068f.png"/>
  <manifest:file-entry manifest:media-type="image/png" manifest:full-path="Pictures/ad5c4ba0543f132898d06e1e1361d901.png"/>
  <manifest:file-entry manifest:media-type="image/png" manifest:full-path="Pictures/b924c1514019c79da6a4e8375ef52b8c.png"/>
  <manifest:file-entry manifest:media-type="image/jpeg" manifest:full-path="Pictures/77eb4f18be2439db51fd35643077e46e.jpg"/>
  <manifest:file-entry manifest:media-type="image/png" manifest:full-path="Pictures/b1d5bf8257f3d0f5be46761f8306f88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ma_actuator:encoder"/><text:bookmark-start text:name="__RefHeading___integrated_encoder_1"/><text:bookmark-start text:name="integrated_encoder"/>Integrated Encoder<text:bookmark-end text:name="__RefHeading___integrated_encoder_1"/><text:bookmark-end text:name="integrated_encoder"/></text:h>
      <text:h text:style-name="Heading_20_2" text:outline-level="2"><text:bookmark-start text:name="__RefHeading___standar_optionabsolute_magnetic_ttk50_sick_2"/><text:bookmark-start text:name="standar_optionabsolute_magnetic_ttk50_sick"/>Standar option: Absolute magnetic TTK50 Sick<text:bookmark-end text:name="__RefHeading___standar_optionabsolute_magnetic_ttk50_sick_2"/><text:bookmark-end text:name="standar_optionabsolute_magnetic_ttk50_sick"/></text:h>
      <text:p text:style-name="Text_20_body"><draw:frame draw:style-name="media" draw:name="0" text:anchor-type="as-char" draw:z-index="0" svg:width="9.2604166666667cm" style:rel-width="100%" svg:height="4.1010416666667cm" style:rel-height="scale"><draw:image xlink:href="Pictures/5679bbebf2d3f5f0d02f09b8de2923a9.png" xlink:type="simple" xlink:show="embed" xlink:actuate="onLoad"/></draw:frame></text:p>
      <text:p text:style-name="Text_20_body">Precision, speed, dynamics, stiffness and high control accuracy - it is exactly these properties which play an important role in high-end applications in drive technology. The TTK50 linear measurement system has all these properties and is a very compact motor feedback system with HIPERFACE® interface. The magnetic principle of operation, the long measuring length, and the extremely high resolution open up all kinds of application possibilities for absolute position detection with linear motors. The TTK50 contains the newest sensor and evaluation technology. The sensor board aligned to the measuring plane is equipped with Hall sensors in two parallel tracks. Their arrangement corresponds with the division of the magnetic tape into an incremental and an absolute component. To calculate the absolute position values during operation, the read head initially detects the absolute starting position when the linear motor starts. All other actual positions of the drive are then determined via the incremental position on the magnetic track or the sine/cosine signals.</text:p>
      <text:h text:style-name="Heading_20_3" text:outline-level="3"><text:bookmark-start text:name="__RefHeading___characteristics_3"/><text:bookmark-start text:name="characteristics"/>Characteristics<text:bookmark-end text:name="__RefHeading___characteristics_3"/><text:bookmark-end text:name="characteristics"/></text:h>
      <table:table table:style-name="Table">
        <table:table-column/>
        <table:table-column/>
        <table:table-row>
          <table:table-cell office:value-type="string" table:style-name="tablecell">
            <text:p text:style-name="tablealignleft"><text:span text:style-name="Strong_20_Emphasis">Parameter</text:span> </text:p>
          </table:table-cell>
          <table:table-cell office:value-type="string" table:style-name="tablecell">
            <text:p text:style-name="tablealignleft"><text:span text:style-name="Strong_20_Emphasis">Value</text:span> </text:p>
          </table:table-cell>
        </table:table-row>
        <table:table-row>
          <table:table-cell office:value-type="string" table:style-name="tablecell">
            <text:p text:style-name="tablealignleft">Resolution</text:p>
          </table:table-cell>
          <table:table-cell office:value-type="string" table:style-name="tablecell">
            <text:p text:style-name="tablealignleft">1 microns</text:p>
          </table:table-cell>
        </table:table-row>
        <table:table-row>
          <table:table-cell office:value-type="string" table:style-name="tablecell">
            <text:p text:style-name="tablealignleft">Magnetic pitch</text:p>
          </table:table-cell>
          <table:table-cell office:value-type="string" table:style-name="tablecell">
            <text:p text:style-name="tablealignleft">1 mm</text:p>
          </table:table-cell>
        </table:table-row>
        <table:table-row>
          <table:table-cell office:value-type="string" table:style-name="tablecell">
            <text:p text:style-name="tablealignleft">Repeatability</text:p>
          </table:table-cell>
          <table:table-cell office:value-type="string" table:style-name="tablecell">
            <text:p text:style-name="tablealignleft">&lt; 5 microns</text:p>
          </table:table-cell>
        </table:table-row>
        <table:table-row>
          <table:table-cell office:value-type="string" table:style-name="tablecell">
            <text:p text:style-name="tablealignleft">Accuracy</text:p>
          </table:table-cell>
          <table:table-cell office:value-type="string" table:style-name="tablecell">
            <text:p text:style-name="tablealignleft">+/- 10 microns</text:p>
          </table:table-cell>
        </table:table-row>
        <table:table-row>
          <table:table-cell office:value-type="string" table:style-name="tablecell">
            <text:p text:style-name="tablealignleft">Interface</text:p>
          </table:table-cell>
          <table:table-cell office:value-type="string" table:style-name="tablecell">
            <text:p text:style-name="tablealignleft">SIN/COS + Hiperface RS485</text:p>
          </table:table-cell>
        </table:table-row>
      </table:table>
      <text:h text:style-name="Heading_20_3" text:outline-level="3"><text:bookmark-start text:name="__RefHeading___pinout_4"/><text:bookmark-start text:name="pinout"/>Pinout<text:bookmark-end text:name="__RefHeading___pinout_4"/><text:bookmark-end text:name="pinout"/></text:h>
      <text:p text:style-name="Text_20_body"><draw:frame draw:style-name="media" draw:name="1" text:anchor-type="as-char" draw:z-index="1" svg:width="18.520833333333cm" style:rel-width="100%" svg:height="9.3397916666667cm" style:rel-height="scale"><draw:image xlink:href="Pictures/6d546a598708d78befe82d910cca068f.png" xlink:type="simple" xlink:show="embed" xlink:actuate="onLoad"/></draw:frame></text:p>
      <text:h text:style-name="Heading_20_2" text:outline-level="2"><text:bookmark-start text:name="__RefHeading___second_optionabsolute_optical_encoder_lic411_heidenhain_5"/><text:bookmark-start text:name="second_optionabsolute_optical_encoder_lic411_heidenhain"/>Second option: Absolute optical encoder LIC411 Heidenhain<text:bookmark-end text:name="__RefHeading___second_optionabsolute_optical_encoder_lic411_heidenhain_5"/><text:bookmark-end text:name="second_optionabsolute_optical_encoder_lic411_heidenhain"/></text:h>
      <text:p text:style-name="Text_20_body"><draw:frame draw:style-name="media" draw:name="2" text:anchor-type="as-char" draw:z-index="2" svg:width="10.583333333333cm" svg:height="6.746875cm"><draw:image xlink:href="Pictures/ad5c4ba0543f132898d06e1e1361d901.png" xlink:type="simple" xlink:show="embed" xlink:actuate="onLoad"/></draw:frame></text:p>
      <text:h text:style-name="Heading_20_3" text:outline-level="3"><text:bookmark-start text:name="__RefHeading___characteristics_6"/><text:bookmark-start text:name="characteristics1"/>Characteristics<text:bookmark-end text:name="__RefHeading___characteristics_6"/><text:bookmark-end text:name="characteristics1"/></text:h>
      <table:table table:style-name="Table">
        <table:table-column/>
        <table:table-column/>
        <table:table-row>
          <table:table-cell office:value-type="string" table:style-name="tablecell">
            <text:p text:style-name="tablealignleft"><text:span text:style-name="Strong_20_Emphasis">Parameter</text:span> </text:p>
          </table:table-cell>
          <table:table-cell office:value-type="string" table:style-name="tablecell">
            <text:p text:style-name="tablealignleft"><text:span text:style-name="Strong_20_Emphasis">Value</text:span> </text:p>
          </table:table-cell>
        </table:table-row>
        <table:table-row>
          <table:table-cell office:value-type="string" table:style-name="tablecell">
            <text:p text:style-name="tablealignleft">Resolution</text:p>
          </table:table-cell>
          <table:table-cell office:value-type="string" table:style-name="tablecell">
            <text:p text:style-name="tablealignleft">0.01 microns</text:p>
          </table:table-cell>
        </table:table-row>
        <table:table-row>
          <table:table-cell office:value-type="string" table:style-name="tablecell">
            <text:p text:style-name="tablealignleft">Grading scale pitch</text:p>
          </table:table-cell>
          <table:table-cell office:value-type="string" table:style-name="tablecell">
            <text:p text:style-name="tablealignleft">1 mm</text:p>
          </table:table-cell>
        </table:table-row>
        <table:table-row>
          <table:table-cell office:value-type="string" table:style-name="tablecell">
            <text:p text:style-name="tablealignleft">Repeatability</text:p>
          </table:table-cell>
          <table:table-cell office:value-type="string" table:style-name="tablecell">
            <text:p text:style-name="tablealignleft">&lt; 0.1 microns</text:p>
          </table:table-cell>
        </table:table-row>
        <table:table-row>
          <table:table-cell office:value-type="string" table:style-name="tablecell">
            <text:p text:style-name="tablealignleft">Accuracy</text:p>
          </table:table-cell>
          <table:table-cell office:value-type="string" table:style-name="tablecell">
            <text:p text:style-name="tablealignleft">+/- 3 or +/- 5 microns</text:p>
          </table:table-cell>
        </table:table-row>
        <table:table-row>
          <table:table-cell office:value-type="string" table:style-name="tablecell">
            <text:p text:style-name="tablealignleft">Interface</text:p>
          </table:table-cell>
          <table:table-cell office:value-type="string" table:style-name="tablecell">
            <text:p text:style-name="tablealignleft">Endat 2.2</text:p>
          </table:table-cell>
        </table:table-row>
      </table:table>
      <text:h text:style-name="Heading_20_3" text:outline-level="3"><text:bookmark-start text:name="__RefHeading___pinout_7"/><text:bookmark-start text:name="pinout1"/>Pinout<text:bookmark-end text:name="__RefHeading___pinout_7"/><text:bookmark-end text:name="pinout1"/></text:h>
      <text:p text:style-name="Text_20_body"><draw:frame draw:style-name="media" draw:name="3" text:anchor-type="as-char" draw:z-index="3" svg:width="16.404166666667cm" svg:height="7.223125cm"><draw:image xlink:href="Pictures/b924c1514019c79da6a4e8375ef52b8c.png" xlink:type="simple" xlink:show="embed" xlink:actuate="onLoad"/></draw:frame></text:p>
      <text:h text:style-name="Heading_20_2" text:outline-level="2"><text:bookmark-start text:name="__RefHeading___secondary_encoder_temposonic_optional_8"/><text:bookmark-start text:name="secondary_encoder_temposonic_optional"/>Secondary encoder Temposonic (Optional)<text:bookmark-end text:name="__RefHeading___secondary_encoder_temposonic_optional_8"/><text:bookmark-end text:name="secondary_encoder_temposonic_optional"/></text:h>
      <text:p text:style-name="Text_20_body"><draw:frame draw:style-name="media" draw:name="temposonic.jpg Legend" text:anchor-type="as-char" draw:z-index="0" svg:width="6.6145833333333cm" style:rel-width="100%"><draw:text-box><text:p text:style-name="legendcenter"><draw:frame draw:style-name="media" draw:name="temposonic.jpg" text:anchor-type="as-char" draw:z-index="4" svg:width="6.6145833333333cm" style:rel-width="100%" svg:height="6.6145833333333cm" style:rel-height="scale"><draw:image xlink:href="Pictures/77eb4f18be2439db51fd35643077e46e.jpg" xlink:type="simple" xlink:show="embed" xlink:actuate="onLoad"/></draw:frame>temposonic.jpg</text:p></draw:text-box></draw:frame></text:p>
      <text:h text:style-name="Heading_20_3" text:outline-level="3"><text:bookmark-start text:name="__RefHeading___pinout_9"/><text:bookmark-start text:name="pinout2"/>Pinout<text:bookmark-end text:name="__RefHeading___pinout_9"/><text:bookmark-end text:name="pinout2"/></text:h>
      <text:p text:style-name="Text_20_body"><draw:frame draw:style-name="media" draw:name="5" text:anchor-type="as-char" draw:z-index="5" svg:width="13.229166666667cm" svg:height="10.31875cm"><draw:image xlink:href="Pictures/b1d5bf8257f3d0f5be46761f8306f88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22:12</meta:creation-date>
    <dc:creator>Generated</dc:creator>
    <dc:date>2026-09-08T04::22:12</dc:date>
    <dc:language>en-US</dc:language>
    <meta:editing-cycles>1</meta:editing-cycles>
    <meta:editing-duration>PT0S</meta:editing-duration>
    <dc:title>lma_actuator:encoder</dc:title>
  </office:meta>
</office:document-meta>
</file>