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513c0f53e761378e65990409cbac5d.jpg"/>
  <manifest:file-entry manifest:media-type="image/jpeg" manifest:full-path="Pictures/e26bb2090f977bf35b4d548ea8509f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a_actuator:start"/><text:bookmark-start text:name="__RefHeading___lma_linear_actuator_1"/><text:bookmark-start text:name="lma_linear_actuator"/>LMA Linear actuator<text:bookmark-end text:name="__RefHeading___lma_linear_actuator_1"/><text:bookmark-end text:name="lma_linear_actuator"/></text:h>
      <text:p text:style-name="Text_20_body">The LMA linear actuator is a complete linear unit composed by L series linear motors mounted as a sandwich arrangement.<text:line-break/>
This arrangement guarantees the minimum magnetic preload on the linear guide and optimizes the force/stroke ratio.</text:p>
      <text:p text:style-name="Text_20_body">The moving magnet part uses two magnet tracks guided with recirculating balls linear guide where the payload will be connected.</text:p>
      <text:p text:style-name="Text_20_body">The LMA actuators can generate forces of 12000 N rated and 25200 N peak without water cooling or 19200 N rated force using water cooling.</text:p>
      <text:p text:style-name="Text_20_body">The LMA actuators are available with integrated SIN/COS 1Vpp relative or absolute Hiperface magnetic encoder and they are suggested for realizing material testing machines: dynamic and static test.</text:p>
      <text:p text:style-name="Text_20_body"><draw:frame draw:style-name="media" draw:name="lma_photo_.jpg Legend" text:anchor-type="as-char" draw:z-index="0" svg:width="11.90625cm"><draw:text-box><text:p text:style-name="legendcenter"><draw:frame draw:style-name="media" draw:name="lma_photo_.jpg" text:anchor-type="as-char" draw:z-index="0" svg:width="11.90625cm" svg:height="9.0752083333333cm"><draw:image xlink:href="Pictures/39513c0f53e761378e65990409cbac5d.jpg" xlink:type="simple" xlink:show="embed" xlink:actuate="onLoad"/></draw:frame>lma_photo_.jpg</text:p></draw:text-box></draw:frame></text:p>
      <text:p text:style-name="Text_20_body"><draw:frame draw:style-name="media" draw:name="lma_photo_2.jpg Legend" text:anchor-type="as-char" draw:z-index="0" svg:width="15.875cm"><draw:text-box><text:p text:style-name="legendcenter"><draw:frame draw:style-name="media" draw:name="lma_photo_2.jpg" text:anchor-type="as-char" draw:z-index="1" svg:width="15.875cm" svg:height="12.356041666667cm"><draw:image xlink:href="Pictures/e26bb2090f977bf35b4d548ea8509f48.jpg" xlink:type="simple" xlink:show="embed" xlink:actuate="onLoad"/></draw:frame>lma_photo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4</meta:creation-date>
    <dc:creator>Generated</dc:creator>
    <dc:date>2026-09-08T10::00:44</dc:date>
    <dc:language>en-US</dc:language>
    <meta:editing-cycles>1</meta:editing-cycles>
    <meta:editing-duration>PT0S</meta:editing-duration>
    <dc:title>lma_actuator:start</dc:title>
  </office:meta>
</office:document-meta>
</file>