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a39a0c81d01c569fdd6e23523ba54e.jpg"/>
  <manifest:file-entry manifest:media-type="image/jpeg" manifest:full-path="Pictures/9ae7c22d6717025266363eb19aec5532.jpg"/>
  <manifest:file-entry manifest:media-type="image/jpeg" manifest:full-path="Pictures/3f463a431e2a55ff8bae0be7cee56fdb.jpg"/>
  <manifest:file-entry manifest:media-type="image/jpeg" manifest:full-path="Pictures/7ec8b5aeea46249b57538a0dde67953b.jpg"/>
  <manifest:file-entry manifest:media-type="image/jpeg" manifest:full-path="Pictures/82568f35d7cf03d0a448073be299e5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a_actuator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2" text:outline-level="2"><text:bookmark-start text:name="__RefHeading___lma150p-3615-100-nh_-_effective_stroke_100_mm_2"/><text:bookmark-start text:name="lma150p-3615-100-nh_-_effective_stroke_100_mm"/>LMA150P-3615-100-NH - Effective stroke 100 mm<text:bookmark-end text:name="__RefHeading___lma150p-3615-100-nh_-_effective_stroke_100_mm_2"/><text:bookmark-end text:name="lma150p-3615-100-nh_-_effective_stroke_100_mm"/></text:h>
      <text:p text:style-name="Text_20_body"><draw:frame draw:style-name="media" draw:name="lma150_3615.jpg Legend" text:anchor-type="as-char" draw:z-index="0" svg:width="21.166666666667cm" style:rel-width="100%"><draw:text-box><text:p text:style-name="legendcenter"><draw:frame draw:style-name="media" draw:name="lma150_3615.jpg" text:anchor-type="as-char" draw:z-index="0" svg:width="21.166666666667cm" style:rel-width="100%" svg:height="11.826875cm" style:rel-height="scale"><draw:image xlink:href="Pictures/f6a39a0c81d01c569fdd6e23523ba54e.jpg" xlink:type="simple" xlink:show="embed" xlink:actuate="onLoad"/></draw:frame>lma150_3615.jpg</text:p></draw:text-box></draw:frame></text:p>
      <text:h text:style-name="Heading_20_2" text:outline-level="2"><text:bookmark-start text:name="__RefHeading___lma150p-3615-200-nh_-_effective_stroke_200mm_3"/><text:bookmark-start text:name="lma150p-3615-200-nh_-_effective_stroke_200mm"/>LMA150P-3615-200-NH - Effective stroke 200mm<text:bookmark-end text:name="__RefHeading___lma150p-3615-200-nh_-_effective_stroke_200mm_3"/><text:bookmark-end text:name="lma150p-3615-200-nh_-_effective_stroke_200mm"/></text:h>
      <text:p text:style-name="Text_20_body"><draw:frame draw:style-name="media" draw:name="lma150-3615-200-nh.jpg Legend" text:anchor-type="as-char" draw:z-index="0" svg:width="21.166666666667cm" style:rel-width="100%"><draw:text-box><text:p text:style-name="legendcenter"><draw:frame draw:style-name="media" draw:name="lma150-3615-200-nh.jpg" text:anchor-type="as-char" draw:z-index="1" svg:width="21.166666666667cm" style:rel-width="100%" svg:height="12.117916666667cm" style:rel-height="scale"><draw:image xlink:href="Pictures/9ae7c22d6717025266363eb19aec5532.jpg" xlink:type="simple" xlink:show="embed" xlink:actuate="onLoad"/></draw:frame>lma150-3615-200-nh.jpg</text:p></draw:text-box></draw:frame></text:p>
      <text:h text:style-name="Heading_20_2" text:outline-level="2"><text:bookmark-start text:name="__RefHeading___lma150p-2415-80-nh_-_effective_stroke_80_mm_4"/><text:bookmark-start text:name="lma150p-2415-80-nh_-_effective_stroke_80_mm"/>LMA150P-2415-80-NH - Effective stroke 80 mm<text:bookmark-end text:name="__RefHeading___lma150p-2415-80-nh_-_effective_stroke_80_mm_4"/><text:bookmark-end text:name="lma150p-2415-80-nh_-_effective_stroke_80_mm"/></text:h>
      <text:p text:style-name="Text_20_body"><draw:frame draw:style-name="media" draw:name="lma150-2415-80-nh.jpg Legend" text:anchor-type="as-char" draw:z-index="0" svg:width="21.166666666667cm" style:rel-width="100%"><draw:text-box><text:p text:style-name="legendcenter"><draw:frame draw:style-name="media" draw:name="lma150-2415-80-nh.jpg" text:anchor-type="as-char" draw:z-index="2" svg:width="21.166666666667cm" style:rel-width="100%" svg:height="12.144375cm" style:rel-height="scale"><draw:image xlink:href="Pictures/3f463a431e2a55ff8bae0be7cee56fdb.jpg" xlink:type="simple" xlink:show="embed" xlink:actuate="onLoad"/></draw:frame>lma150-2415-80-nh.jpg</text:p></draw:text-box></draw:frame></text:p>
      <text:h text:style-name="Heading_20_2" text:outline-level="2"><text:bookmark-start text:name="__RefHeading___lma075p-1215-100-nh_-_effective_stroke_100_mm_5"/><text:bookmark-start text:name="lma075p-1215-100-nh_-_effective_stroke_100_mm"/>LMA075P-1215-100-NH - Effective stroke 100 mm<text:bookmark-end text:name="__RefHeading___lma075p-1215-100-nh_-_effective_stroke_100_mm_5"/><text:bookmark-end text:name="lma075p-1215-100-nh_-_effective_stroke_100_mm"/></text:h>
      <text:p text:style-name="Text_20_body"><draw:frame draw:style-name="media" draw:name="lma075p-1215-100-nh.jpg Legend" text:anchor-type="as-char" draw:z-index="0" svg:width="21.166666666667cm" style:rel-width="100%"><draw:text-box><text:p text:style-name="legendcenter"><draw:frame draw:style-name="media" draw:name="lma075p-1215-100-nh.jpg" text:anchor-type="as-char" draw:z-index="3" svg:width="21.166666666667cm" style:rel-width="100%" svg:height="11.826875cm" style:rel-height="scale"><draw:image xlink:href="Pictures/7ec8b5aeea46249b57538a0dde67953b.jpg" xlink:type="simple" xlink:show="embed" xlink:actuate="onLoad"/></draw:frame>lma075p-1215-100-nh.jpg</text:p></draw:text-box></draw:frame></text:p>
      <text:h text:style-name="Heading_20_2" text:outline-level="2"><text:bookmark-start text:name="__RefHeading___lma075p-3615-300-nh_6"/><text:bookmark-start text:name="lma075p-3615-300-nh"/>LMA075P-3615-300-NH<text:bookmark-end text:name="__RefHeading___lma075p-3615-300-nh_6"/><text:bookmark-end text:name="lma075p-3615-300-nh"/></text:h>
      <text:p text:style-name="Text_20_body"><draw:frame draw:style-name="media" draw:name="4" text:anchor-type="as-char" draw:z-index="4" svg:width="21.166666666667cm" style:rel-width="100%" svg:height="15.345833333333cm" style:rel-height="scale"><draw:image xlink:href="Pictures/82568f35d7cf03d0a448073be299e55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7::59:59</meta:creation-date>
    <dc:creator>Generated</dc:creator>
    <dc:date>2026-09-09T07::59:59</dc:date>
    <dc:language>en-US</dc:language>
    <meta:editing-cycles>1</meta:editing-cycles>
    <meta:editing-duration>PT0S</meta:editing-duration>
    <dc:title>lma_actuator:technical_data</dc:title>
  </office:meta>
</office:document-meta>
</file>