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2a4bab7a611dc72a567112304d4ccf9.jpg"/>
  <manifest:file-entry manifest:media-type="image/jpeg" manifest:full-path="Pictures/5b679afe637fc6ff687db04e2420d1b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glift:force_curve"/><text:bookmark-start text:name="__RefHeading___force_profile_1"/><text:bookmark-start text:name="force_profile"/>Force profile<text:bookmark-end text:name="__RefHeading___force_profile_1"/><text:bookmark-end text:name="force_profile"/></text:h>
      <text:h text:style-name="Heading_20_3" text:outline-level="3"><text:bookmark-start text:name="__RefHeading___maglift_12_17_22_2"/><text:bookmark-start text:name="maglift_12_17_22"/>Maglift 12/17/22<text:bookmark-end text:name="__RefHeading___maglift_12_17_22_2"/><text:bookmark-end text:name="maglift_12_17_22"/></text:h>
      <text:p text:style-name="Text_20_body"><draw:frame draw:style-name="media" draw:name="force_12_17_22.jpg Legend" text:anchor-type="as-char" draw:z-index="0" svg:width="21.166666666667cm" style:rel-width="100%"><draw:text-box><text:p text:style-name="legendcenter"><draw:frame draw:style-name="media" draw:name="force_12_17_22.jpg" text:anchor-type="as-char" draw:z-index="0" svg:width="21.166666666667cm" style:rel-width="100%" svg:height="13.784791666667cm" style:rel-height="scale"><draw:image xlink:href="Pictures/c2a4bab7a611dc72a567112304d4ccf9.jpg" xlink:type="simple" xlink:show="embed" xlink:actuate="onLoad"/></draw:frame>force_12_17_22.jpg</text:p></draw:text-box></draw:frame></text:p>
      <text:h text:style-name="Heading_20_3" text:outline-level="3"><text:bookmark-start text:name="__RefHeading___maglift_40_50_60_3"/><text:bookmark-start text:name="maglift_40_50_60"/>Maglift 40/50/60<text:bookmark-end text:name="__RefHeading___maglift_40_50_60_3"/><text:bookmark-end text:name="maglift_40_50_60"/></text:h>
      <text:p text:style-name="Text_20_body"><draw:frame draw:style-name="media" draw:name="1" text:anchor-type="as-char" draw:z-index="1" svg:width="21.166666666667cm" style:rel-width="100%" svg:height="13.81125cm" style:rel-height="scale"><draw:image xlink:href="Pictures/5b679afe637fc6ff687db04e2420d1b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6:39</meta:creation-date>
    <dc:creator>Generated</dc:creator>
    <dc:date>2026-09-08T10::06:39</dc:date>
    <dc:language>en-US</dc:language>
    <meta:editing-cycles>1</meta:editing-cycles>
    <meta:editing-duration>PT0S</meta:editing-duration>
    <dc:title>maglift:force_curve</dc:title>
  </office:meta>
</office:document-meta>
</file>