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bbd93747a4c0a27865bf2e7162dd335.jpg"/>
  <manifest:file-entry manifest:media-type="image/jpeg" manifest:full-path="Pictures/e61f79c11fcf4d651f1e3c5767e2ff97.jpg"/>
  <manifest:file-entry manifest:media-type="image/jpeg" manifest:full-path="Pictures/7bc5996b096ebe13057a02c356c2b4c8.jpg"/>
  <manifest:file-entry manifest:media-type="image/jpeg" manifest:full-path="Pictures/a4fa1579394f63e490fdb890b493da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glift:mouting_flange"/><text:bookmark-start text:name="__RefHeading___accessories_for_mounting_1"/><text:bookmark-start text:name="accessories_for_mounting"/>Accessories for mounting<text:bookmark-end text:name="__RefHeading___accessories_for_mounting_1"/><text:bookmark-end text:name="accessories_for_mounting"/></text:h>
      <text:h text:style-name="Heading_20_3" text:outline-level="3"><text:bookmark-start text:name="__RefHeading___maglift_12_17_22_-_flange_for_slider_2"/><text:bookmark-start text:name="maglift_12_17_22_-_flange_for_slider"/>Maglift 12/17/22 - Flange for slider<text:bookmark-end text:name="__RefHeading___maglift_12_17_22_-_flange_for_slider_2"/><text:bookmark-end text:name="maglift_12_17_22_-_flange_for_slider"/></text:h>
      <text:p text:style-name="Text_20_body"><draw:frame draw:style-name="media" draw:name="f_ml_20_lf.jpg Legend" text:anchor-type="as-char" draw:z-index="0" svg:width="21.166666666667cm" style:rel-width="100%"><draw:text-box><text:p text:style-name="legendcenter"><draw:frame draw:style-name="media" draw:name="f_ml_20_lf.jpg" text:anchor-type="as-char" draw:z-index="0" svg:width="21.166666666667cm" style:rel-width="100%" svg:height="12.567708333333cm" style:rel-height="scale"><draw:image xlink:href="Pictures/dbbd93747a4c0a27865bf2e7162dd335.jpg" xlink:type="simple" xlink:show="embed" xlink:actuate="onLoad"/></draw:frame>f_ml_20_lf.jpg</text:p></draw:text-box></draw:frame></text:p>
      <text:h text:style-name="Heading_20_3" text:outline-level="3"><text:bookmark-start text:name="__RefHeading___maglift_12_17_22_-_flange_for_stator_3"/><text:bookmark-start text:name="maglift_12_17_22_-_flange_for_stator"/>Maglift 12/17/22 - Flange for stator<text:bookmark-end text:name="__RefHeading___maglift_12_17_22_-_flange_for_stator_3"/><text:bookmark-end text:name="maglift_12_17_22_-_flange_for_stator"/></text:h>
      <text:p text:style-name="Text_20_body"><draw:frame draw:style-name="media" draw:name="f_ml_20_st.jpg Legend" text:anchor-type="as-char" draw:z-index="0" svg:width="21.166666666667cm" style:rel-width="100%"><draw:text-box><text:p text:style-name="legendcenter"><draw:frame draw:style-name="media" draw:name="f_ml_20_st.jpg" text:anchor-type="as-char" draw:z-index="1" svg:width="21.166666666667cm" style:rel-width="100%" svg:height="12.911666666667cm" style:rel-height="scale"><draw:image xlink:href="Pictures/e61f79c11fcf4d651f1e3c5767e2ff97.jpg" xlink:type="simple" xlink:show="embed" xlink:actuate="onLoad"/></draw:frame>f_ml_20_st.jpg</text:p></draw:text-box></draw:frame></text:p>
      <text:h text:style-name="Heading_20_3" text:outline-level="3"><text:bookmark-start text:name="__RefHeading___maglift_40_50_60_-_flange_for_slider_4"/><text:bookmark-start text:name="maglift_40_50_60_-_flange_for_slider"/>Maglift 40/50/60 - Flange for slider<text:bookmark-end text:name="__RefHeading___maglift_40_50_60_-_flange_for_slider_4"/><text:bookmark-end text:name="maglift_40_50_60_-_flange_for_slider"/></text:h>
      <text:p text:style-name="Text_20_body"><draw:frame draw:style-name="media" draw:name="2" text:anchor-type="as-char" draw:z-index="2" svg:width="21.166666666667cm" style:rel-width="100%" svg:height="11.033125cm" style:rel-height="scale"><draw:image xlink:href="Pictures/7bc5996b096ebe13057a02c356c2b4c8.jpg" xlink:type="simple" xlink:show="embed" xlink:actuate="onLoad"/></draw:frame></text:p>
      <text:h text:style-name="Heading_20_3" text:outline-level="3"><text:bookmark-start text:name="__RefHeading___maglift_40_50_60_-_flange_for_stator_5"/><text:bookmark-start text:name="maglift_40_50_60_-_flange_for_stator"/>Maglift 40/50/60 - Flange for stator<text:bookmark-end text:name="__RefHeading___maglift_40_50_60_-_flange_for_stator_5"/><text:bookmark-end text:name="maglift_40_50_60_-_flange_for_stator"/></text:h>
      <text:p text:style-name="Text_20_body"><draw:frame draw:style-name="media" draw:name="3" text:anchor-type="as-char" draw:z-index="3" svg:width="21.166666666667cm" style:rel-width="100%" svg:height="12.726458333333cm" style:rel-height="scale"><draw:image xlink:href="Pictures/a4fa1579394f63e490fdb890b493daf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42:11</meta:creation-date>
    <dc:creator>Generated</dc:creator>
    <dc:date>2026-09-09T13::42:11</dc:date>
    <dc:language>en-US</dc:language>
    <meta:editing-cycles>1</meta:editing-cycles>
    <meta:editing-duration>PT0S</meta:editing-duration>
    <dc:title>maglift:mouting_flange</dc:title>
  </office:meta>
</office:document-meta>
</file>