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b5ca166f1181ee10020def12ee2afb2.jpg"/>
  <manifest:file-entry manifest:media-type="image/jpeg" manifest:full-path="Pictures/41920c77f179e1fe6b79d817b14ee1df.jpg"/>
  <manifest:file-entry manifest:media-type="image/jpeg" manifest:full-path="Pictures/3bcff2e5414899c6cb936279dd98a868.jpg"/>
  <manifest:file-entry manifest:media-type="image/jpeg" manifest:full-path="Pictures/3cece602891e0d59880bf1f7ffe5679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d_servo_drive:analog_command"/><text:bookmark-start text:name="__RefHeading___drive_with_analog_reference_1"/><text:bookmark-start text:name="drive_with_analog_reference"/>Drive with analog reference<text:bookmark-end text:name="__RefHeading___drive_with_analog_reference_1"/><text:bookmark-end text:name="drive_with_analog_reference"/></text:h>
      <text:p text:style-name="Text_20_body">Upon request, the servo amplifier can be controlled via analog input, also it is fitted with an output “line driver” 5V type encoder emulation.<text:line-break/>
The resolution of the emulated encoder is the same as the main motor encoder. You can't set an encoder emulation with a variable number of pulses / revolutions. It is possible to find a comprehensive overview of the device connections in paragraph 6. The connectors to be used for driving in analog are C9: analog input; C7 encoder emulation and C5: inputs and outputs.</text:p>
      <text:h text:style-name="Heading_20_2" text:outline-level="2"><text:bookmark-start text:name="__RefHeading___analog_input_2"/><text:bookmark-start text:name="analog_input"/>Analog Input<text:bookmark-end text:name="__RefHeading___analog_input_2"/><text:bookmark-end text:name="analog_input"/></text:h>
      <text:p text:style-name="Text_20_body">Analog-In 1 Input (terminal C9/1-4), differential analog input 12bit<text:line-break/>
Differentials input voltage of max. ± 10 V<text:line-break/>
Connect the controller (PLC or NC) as following indicated</text:p>
      <text:p text:style-name="Text_20_body"><draw:frame draw:style-name="media" draw:name="analog_1.jpg Legend" text:anchor-type="as-char" draw:z-index="0" svg:width="21.166666666667cm" style:rel-width="100%"><draw:text-box><text:p text:style-name="legendcenter"><draw:frame draw:style-name="media" draw:name="analog_1.jpg" text:anchor-type="as-char" draw:z-index="0" svg:width="21.166666666667cm" style:rel-width="100%" svg:height="4.60375cm" style:rel-height="scale"><draw:image xlink:href="Pictures/7b5ca166f1181ee10020def12ee2afb2.jpg" xlink:type="simple" xlink:show="embed" xlink:actuate="onLoad"/></draw:frame>analog_1.jpg</text:p></draw:text-box></draw:frame></text:p>
      <text:p text:style-name="Text_20_body"><draw:frame draw:style-name="media" draw:name="analog_2.jpg Legend" text:anchor-type="as-char" draw:z-index="0" svg:width="14.552083333333cm"><draw:text-box><text:p text:style-name="legendcenter"><draw:frame draw:style-name="media" draw:name="analog_2.jpg" text:anchor-type="as-char" draw:z-index="1" svg:width="14.552083333333cm" svg:height="7.1966666666667cm"><draw:image xlink:href="Pictures/41920c77f179e1fe6b79d817b14ee1df.jpg" xlink:type="simple" xlink:show="embed" xlink:actuate="onLoad"/></draw:frame>analog_2.jpg</text:p></draw:text-box></draw:frame></text:p>
      <text:h text:style-name="Heading_20_2" text:outline-level="2"><text:bookmark-start text:name="__RefHeading___example_using_a_potentiometer_3"/><text:bookmark-start text:name="example_using_a_potentiometer"/>Example using a potentiometer<text:bookmark-end text:name="__RefHeading___example_using_a_potentiometer_3"/><text:bookmark-end text:name="example_using_a_potentiometer"/></text:h>
      <text:p text:style-name="Text_20_body">If you want to drive the servo amplifier by a potentiometer and you do not have a ± 10V dual voltage power supply, the voltage can be derived using the following circuitry. The first diagram shows how to drive the motor with a voltage from 0 to 10V, the second one with a voltage from 0 to-10V.</text:p>
      <text:p text:style-name="Text_20_body"><draw:frame draw:style-name="media" draw:name="pot_1.jpg Legend" text:anchor-type="as-char" draw:z-index="0" svg:width="19.84375cm" style:rel-width="100%"><draw:text-box><text:p text:style-name="legendcenter"><draw:frame draw:style-name="media" draw:name="pot_1.jpg" text:anchor-type="as-char" draw:z-index="2" svg:width="19.84375cm" style:rel-width="100%" svg:height="23.97125cm" style:rel-height="scale"><draw:image xlink:href="Pictures/3bcff2e5414899c6cb936279dd98a868.jpg" xlink:type="simple" xlink:show="embed" xlink:actuate="onLoad"/></draw:frame>pot_1.jpg</text:p></draw:text-box></draw:frame></text:p>
      <text:h text:style-name="Heading_20_2" text:outline-level="2"><text:bookmark-start text:name="__RefHeading___encoder_emulation_4"/><text:bookmark-start text:name="encoder_emulation"/>Encoder Emulation<text:bookmark-end text:name="__RefHeading___encoder_emulation_4"/><text:bookmark-end text:name="encoder_emulation"/></text:h>
      <text:p text:style-name="Text_20_body">With the “analog” option the connector C7 provides the emulation of the motor encoder. The C8 connector on the contrary will not mount.<text:line-break/>
The emulated encoder output is a 5V opto line-driver type. The emulated encoder resolution is fixed and it is the same as the motor main<text:line-break/>
encoder (default 2048ppr)</text:p>
      <text:p text:style-name="Text_20_body"><draw:frame draw:style-name="media" draw:name="enc.jpg Legend" text:anchor-type="as-char" draw:z-index="0" svg:width="21.166666666667cm" style:rel-width="100%"><draw:text-box><text:p text:style-name="legendcenter"><draw:frame draw:style-name="media" draw:name="enc.jpg" text:anchor-type="as-char" draw:z-index="3" svg:width="21.166666666667cm" style:rel-width="100%" svg:height="7.2760416666667cm" style:rel-height="scale"><draw:image xlink:href="Pictures/3cece602891e0d59880bf1f7ffe56792.jpg" xlink:type="simple" xlink:show="embed" xlink:actuate="onLoad"/></draw:frame>enc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28:11</meta:creation-date>
    <dc:creator>Generated</dc:creator>
    <dc:date>2026-09-08T04::28:11</dc:date>
    <dc:language>en-US</dc:language>
    <meta:editing-cycles>1</meta:editing-cycles>
    <meta:editing-duration>PT0S</meta:editing-duration>
    <dc:title>mbd_servo_drive:analog_command</dc:title>
  </office:meta>
</office:document-meta>
</file>