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d984a46da7a3cf287187a557aa2f93e.jpg"/>
  <manifest:file-entry manifest:media-type="image/jpeg" manifest:full-path="Pictures/6d15eebbec2dfd41650f1df901f5a1d2.jpg"/>
  <manifest:file-entry manifest:media-type="image/jpeg" manifest:full-path="Pictures/e67bb425bdf9b75f5eae89f37593165a.jpg"/>
  <manifest:file-entry manifest:media-type="image/jpeg" manifest:full-path="Pictures/7729fee055df317ec60859f9aaeb39d1.jpg"/>
  <manifest:file-entry manifest:media-type="image/jpeg" manifest:full-path="Pictures/ef3bb13a71e3f50618792d96b88684b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d_servo_drive:analog_speed"/><text:bookmark-start text:name="__RefHeading___opmode_analog_speedsoftware_setting_1"/><text:bookmark-start text:name="opmode_analog_speedsoftware_setting"/>OPMODE “Analog Speed”: software setting<text:bookmark-end text:name="__RefHeading___opmode_analog_speedsoftware_setting_1"/><text:bookmark-end text:name="opmode_analog_speedsoftware_setting"/></text:h>
      <text:p text:style-name="Text_20_body">Using TKSED Software (link: <text:a xlink:type="simple" xlink:href="https://www.nilab.at/download/nilab-byinterface-10-4-0-epulse-and-mbd-drive/?wpdmdl=6966&amp;refresh=678609e9d48371736837609" text:style-name="Internet_20_link" text:visited-style-name="Visited_20_Internet_20_Link">https://www.nilab.at/download/tksed-software-pc-tool/?wpdmdl=2126&amp;refresh=637351b08fa4b1668501936</text:a>), set the OPMODE selector into position “3”: Analog Speed</text:p>
      <text:p text:style-name="Text_20_body"><draw:frame draw:style-name="media" draw:name="ana_1.jpg Legend" text:anchor-type="as-char" draw:z-index="0" svg:width="18.520833333333cm" style:rel-width="100%"><draw:text-box><text:p text:style-name="legendcenter"><draw:frame draw:style-name="media" draw:name="ana_1.jpg" text:anchor-type="as-char" draw:z-index="0" svg:width="18.520833333333cm" style:rel-width="100%" svg:height="6.50875cm" style:rel-height="scale"><draw:image xlink:href="Pictures/6d984a46da7a3cf287187a557aa2f93e.jpg" xlink:type="simple" xlink:show="embed" xlink:actuate="onLoad"/></draw:frame>ana_1.jpg</text:p></draw:text-box></draw:frame></text:p>
      <text:p text:style-name="Text_20_body">In this mode, the acceleration ramp (Acc Ramp and Dec.Ramp) is enabled. If you drive the device by a NC, you have to disable the ramps by setting the “Acc Ramp ”(default 500ms) and Dec. Ramp” (default 500ms) parameters to 0.</text:p>
      <text:p text:style-name="Text_20_body"><draw:frame draw:style-name="media" draw:name="ana_2.jpg Legend" text:anchor-type="as-char" draw:z-index="0" svg:width="18.520833333333cm" style:rel-width="100%"><draw:text-box><text:p text:style-name="legendcenter"><draw:frame draw:style-name="media" draw:name="ana_2.jpg" text:anchor-type="as-char" draw:z-index="1" svg:width="18.520833333333cm" style:rel-width="100%" svg:height="7.064375cm" style:rel-height="scale"><draw:image xlink:href="Pictures/6d15eebbec2dfd41650f1df901f5a1d2.jpg" xlink:type="simple" xlink:show="embed" xlink:actuate="onLoad"/></draw:frame>ana_2.jpg</text:p></draw:text-box></draw:frame></text:p>
      <text:p text:style-name="Text_20_body">N.B.: at the end of the parameters setting procedure, press the icon Save parameters in drive memory to make the changes permanent.</text:p>
      <text:p text:style-name="Text_20_body"><draw:frame draw:style-name="media" draw:name="ana_3.jpg Legend" text:anchor-type="as-char" draw:z-index="0" svg:width="18.520833333333cm" style:rel-width="100%"><draw:text-box><text:p text:style-name="legendcenter"><draw:frame draw:style-name="media" draw:name="ana_3.jpg" text:anchor-type="as-char" draw:z-index="2" svg:width="18.520833333333cm" style:rel-width="100%" svg:height="5.3975cm" style:rel-height="scale"><draw:image xlink:href="Pictures/e67bb425bdf9b75f5eae89f37593165a.jpg" xlink:type="simple" xlink:show="embed" xlink:actuate="onLoad"/></draw:frame>ana_3.jpg</text:p></draw:text-box></draw:frame></text:p>
      <text:h text:style-name="Heading_20_2" text:outline-level="2"><text:bookmark-start text:name="__RefHeading___input_and_output_window_settings_2"/><text:bookmark-start text:name="input_and_output_window_settings"/>Input and Output window settings<text:bookmark-end text:name="__RefHeading___input_and_output_window_settings_2"/><text:bookmark-end text:name="input_and_output_window_settings"/></text:h>
      <text:p text:style-name="Text_20_body"><text:line-break/>
In this window there are the settings for the programmable digital inputs and analog input 1.</text:p>
      <text:p text:style-name="Text_20_body">Digital inputs setting:</text:p>
      <text:p text:style-name="Text_20_body">Example:<text:line-break/>
Setting Input 1 in position 1: Enable Drive and providing 24V on digital input 1 the servo amplifier is enabled.<text:line-break/>
Setting Input 2 in position 7: Reset Alarms and providing 24V digital input 2; any servo amplifier alarm is reseted.<text:line-break/>
Setting the analog input 1 scaling.</text:p>
      <text:p text:style-name="Text_20_body">Example:<text:line-break/>
Setting Analog In1 Scale = 9000mV and supplying the analog input with a voltage of 9V, motor will rotate at a speed equal that is seted in “Max Speed” parameter on Speed Window, in our example, the motor will rotate at 5000rpm. By providing -9V, the motor will rotate at-5000rpm. The values range allowed by the analog input is ± 10V.</text:p>
      <text:p text:style-name="Text_20_body"><draw:frame draw:style-name="media" draw:name="ana_4.jpg Legend" text:anchor-type="as-char" draw:z-index="0" svg:width="18.520833333333cm" style:rel-width="100%"><draw:text-box><text:p text:style-name="legendcenter"><draw:frame draw:style-name="media" draw:name="ana_4.jpg" text:anchor-type="as-char" draw:z-index="3" svg:width="18.520833333333cm" style:rel-width="100%" svg:height="11.853333333333cm" style:rel-height="scale"><draw:image xlink:href="Pictures/7729fee055df317ec60859f9aaeb39d1.jpg" xlink:type="simple" xlink:show="embed" xlink:actuate="onLoad"/></draw:frame>ana_4.jpg</text:p></draw:text-box></draw:frame></text:p>
      <text:h text:style-name="Heading_20_2" text:outline-level="2"><text:bookmark-start text:name="__RefHeading___automatic_calculation_of_the_analog_input_offset_3"/><text:bookmark-start text:name="automatic_calculation_of_the_analog_input_offset"/>Automatic calculation of the Analog Input Offset<text:bookmark-end text:name="__RefHeading___automatic_calculation_of_the_analog_input_offset_3"/><text:bookmark-end text:name="automatic_calculation_of_the_analog_input_offset"/></text:h>
      <text:p text:style-name="Text_20_body"><text:line-break/>
Provide a 0V analog reference from a NC. Press 'Calc Offset'; after 1.5 s the analog input offset will be captured and displayed, in mV, in the Analog In1 Offset box.<text:line-break/>
Is it possible to perform a fine tuning of the offset with a manual editing of the 'Analog In1 Offset' parameter.</text:p>
      <text:p text:style-name="Text_20_body"><draw:frame draw:style-name="media" draw:name="ana_5.jpg Legend" text:anchor-type="as-char" draw:z-index="0" svg:width="18.520833333333cm" style:rel-width="100%"><draw:text-box><text:p text:style-name="legendcenter"><draw:frame draw:style-name="media" draw:name="ana_5.jpg" text:anchor-type="as-char" draw:z-index="4" svg:width="18.520833333333cm" style:rel-width="100%" svg:height="11.853333333333cm" style:rel-height="scale"><draw:image xlink:href="Pictures/ef3bb13a71e3f50618792d96b88684b1.jpg" xlink:type="simple" xlink:show="embed" xlink:actuate="onLoad"/></draw:frame>ana_5.jpg</text:p></draw:text-box></draw:frame></text:p>
      <text:p text:style-name="Text_20_body">N.B.: at the end of the parameters setting procedure, press the icon Save parameters in drive memory to make the changes perman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1:49</meta:creation-date>
    <dc:creator>Generated</dc:creator>
    <dc:date>2026-09-08T10::01:49</dc:date>
    <dc:language>en-US</dc:language>
    <meta:editing-cycles>1</meta:editing-cycles>
    <meta:editing-duration>PT0S</meta:editing-duration>
    <dc:title>mbd_servo_drive:analog_speed</dc:title>
  </office:meta>
</office:document-meta>
</file>