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75ea8bf18bca5e8b9f7d4ea408e37cb.jpg"/>
  <manifest:file-entry manifest:media-type="image/jpeg" manifest:full-path="Pictures/f2629db88a98e66de68453243ff088e2.jpg"/>
  <manifest:file-entry manifest:media-type="image/jpeg" manifest:full-path="Pictures/f1b1d6b6efb3fb81059f700234de11a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bd_servo_drive:braking_resistor"/><text:bookmark-start text:name="__RefHeading___external_braking_resistor_1"/><text:bookmark-start text:name="external_braking_resistor"/>External braking resistor<text:bookmark-end text:name="__RefHeading___external_braking_resistor_1"/><text:bookmark-end text:name="external_braking_resistor"/></text:h>
      <text:p text:style-name="Text_20_body">This servo amplifier, except 30/60A and 42/84A sizes, is equipped with internal braking resistor. To disconnect the internal resistor from the brake circuit in order to use an external resistor remove the jumper between terminals 7 and 8 of C4 connector and connect the external resistor as shown. The admitted values and the braking power concerning the external braking resistor are located on the table in paragraph 4.2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caution_symbol.jpg Legend" text:anchor-type="as-char" draw:z-index="0" svg:width="5.23875cm" style:rel-width="100%"><draw:text-box><text:p text:style-name="legendcenter"><draw:frame draw:style-name="media" draw:name="caution_symbol.jpg" text:anchor-type="as-char" draw:z-index="0" svg:width="5.23875cm" style:rel-width="100%" svg:height="5.2652083333333cm" style:rel-height="scale"><draw:image xlink:href="Pictures/b75ea8bf18bca5e8b9f7d4ea408e37cb.jpg" xlink:type="simple" xlink:show="embed" xlink:actuate="onLoad"/></draw:frame>caution_symbol.jpg</text:p></draw:text-box></draw:frame></text:p>
          </table:table-cell>
          <table:table-cell office:value-type="string" table:style-name="tablecell">
            <text:p text:style-name="tablealignleft">Lower value resistors could irreversibly damage the servo amplifier</text:p>
          </table:table-cell>
        </table:table-row>
        <table:table-row>
          <table:table-cell office:value-type="string" table:style-name="tablecell">
            <text:p text:style-name="tablealignleft"><draw:frame draw:style-name="media" draw:name="caution_hot.jpg Legend" text:anchor-type="as-char" draw:z-index="0" svg:width="4.3920833333333cm" style:rel-width="100%"><draw:text-box><text:p text:style-name="legendcenter"><draw:frame draw:style-name="media" draw:name="caution_hot.jpg" text:anchor-type="as-char" draw:z-index="1" svg:width="4.3920833333333cm" style:rel-width="100%" svg:height="4.8683333333333cm" style:rel-height="scale"><draw:image xlink:href="Pictures/f2629db88a98e66de68453243ff088e2.jpg" xlink:type="simple" xlink:show="embed" xlink:actuate="onLoad"/></draw:frame>caution_hot.jpg</text:p></draw:text-box></draw:frame></text:p>
          </table:table-cell>
          <table:table-cell office:value-type="string" table:style-name="tablecell">
            <text:p text:style-name="tablealignleft">Considering that the resistor's case can overcame easily the 80°C will be <text:line-break/>necessary to indicate with warning labels the presence of dangerous high <text:line-break/>temperature an protect from accidental contacts the electrical connections</text:p>
          </table:table-cell>
        </table:table-row>
      </table:table>
      <text:p text:style-name="Text_20_body"> <draw:frame draw:style-name="media" draw:name="2" text:anchor-type="as-char" draw:z-index="2" svg:width="21.166666666667cm" style:rel-width="100%" svg:height="14.181666666667cm" style:rel-height="scale"><draw:image xlink:href="Pictures/f1b1d6b6efb3fb81059f700234de11ab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7::48:00</meta:creation-date>
    <dc:creator>Generated</dc:creator>
    <dc:date>2026-09-08T07::48:00</dc:date>
    <dc:language>en-US</dc:language>
    <meta:editing-cycles>1</meta:editing-cycles>
    <meta:editing-duration>PT0S</meta:editing-duration>
    <dc:title>mbd_servo_drive:braking_resistor</dc:title>
  </office:meta>
</office:document-meta>
</file>