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44490152a368f8f734938f559ece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canopen_pdo"/><text:bookmark-start text:name="__RefHeading___canopen_pdo_example_1"/><text:bookmark-start text:name="canopen_pdo_example"/>CanOPEN PDO Example<text:bookmark-end text:name="__RefHeading___canopen_pdo_example_1"/><text:bookmark-end text:name="canopen_pdo_example"/></text:h>
      <text:p text:style-name="Text_20_body">The mode of operation is mapped at index 0x6060 subindex 0 with size of 1 byte. For example: Profile position is 1, Profile velocity is 3, Torque profile is 4, Interpolated position is 7.<text:line-break/>
<text:line-break/>
 
 </text:p>
      <text:p text:style-name="Text_20_body">The communication is with DS402 Profile on CiA 301 (CAN in Automation). Reference: <text:a xlink:type="simple" xlink:href="https://en.wikipedia.org/wiki/CANopen" text:style-name="Internet_20_link" text:visited-style-name="Visited_20_Internet_20_Link">https://en.wikipedia.org/wiki/CANopen</text:a></text:p>
      <text:p text:style-name="Text_20_body">PDOs must be transmitted and received at every Sync, COB ID =<text:span text:style-name="Strong_20_Emphasis"> 0x80</text:span>. Master can access the parameter inside the slave using SDO read and write.<text:line-break/>
See here: <text:a xlink:type="simple" xlink:href="https://dokuwiki.nilab.at/doku.php?id=mbd_servo_drive:registers" text:style-name="Internet_20_link" text:visited-style-name="Visited_20_Internet_20_Link">https://www.nilab.at/dokuwiki/doku.php?id=mbd_servo_drive:registers|</text:a></text:p>
      <text:h text:style-name="Heading_20_2" text:outline-level="2"><text:bookmark-start text:name="__RefHeading___how_to_program_using_sdo_write_-_position_control_-_interpolated_position_2"/><text:bookmark-start text:name="how_to_program_using_sdo_write_-_position_control_-_interpolated_position"/>How to program using SDO write - Position control - Interpolated position<text:bookmark-end text:name="__RefHeading___how_to_program_using_sdo_write_-_position_control_-_interpolated_position_2"/><text:bookmark-end text:name="how_to_program_using_sdo_write_-_position_control_-_interpolated_position"/></text:h>
      <text:h text:style-name="Heading_20_3" text:outline-level="3"><text:bookmark-start text:name="__RefHeading___configuration_of_pdo_from_slave_to_master_3"/><text:bookmark-start text:name="configuration_of_pdo_from_slave_to_master"/>Configuration of PDO from Slave to Master<text:bookmark-end text:name="__RefHeading___configuration_of_pdo_from_slave_to_master_3"/><text:bookmark-end text:name="configuration_of_pdo_from_slave_to_master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B ID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0x2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4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Position actual value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4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Status w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Mode of operation display</text:p>
          </table:table-cell>
        </table:table-row>
      </table:table>
      <text:h text:style-name="Heading_20_3" text:outline-level="3"><text:bookmark-start text:name="__RefHeading___configuration_of_pdo_from_master_to_slave_4"/><text:bookmark-start text:name="configuration_of_pdo_from_master_to_slave"/>Configuration of PDO from Master to Slave<text:bookmark-end text:name="__RefHeading___configuration_of_pdo_from_master_to_slave_4"/><text:bookmark-end text:name="configuration_of_pdo_from_master_to_slav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B ID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0x2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C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Interpolated data rec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4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Control w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Mode of operation</text:p>
          </table:table-cell>
        </table:table-row>
      </table:table>
      <text:h text:style-name="Heading_20_2" text:outline-level="2"><text:bookmark-start text:name="__RefHeading___how_to_program_using_sdo_write_-_torque_control_5"/><text:bookmark-start text:name="how_to_program_using_sdo_write_-_torque_control"/>How to program using SDO write - Torque control<text:bookmark-end text:name="__RefHeading___how_to_program_using_sdo_write_-_torque_control_5"/><text:bookmark-end text:name="how_to_program_using_sdo_write_-_torque_control"/></text:h>
      <text:h text:style-name="Heading_20_3" text:outline-level="3"><text:bookmark-start text:name="__RefHeading___configuration_of_pdo_from_slave_to_master_6"/><text:bookmark-start text:name="configuration_of_pdo_from_slave_to_master1"/>Configuration of PDO from Slave to Master<text:bookmark-end text:name="__RefHeading___configuration_of_pdo_from_slave_to_master_6"/><text:bookmark-end text:name="configuration_of_pdo_from_slave_to_master1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B ID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77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Torque actual value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4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Status w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A</text:p>
          </table:table-cell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Mode of operation display</text:p>
          </table:table-cell>
        </table:table-row>
      </table:table>
      <text:h text:style-name="Heading_20_3" text:outline-level="3"><text:bookmark-start text:name="__RefHeading___configuration_of_pdo_from_master_to_slave_7"/><text:bookmark-start text:name="configuration_of_pdo_from_master_to_slave1"/>Configuration of PDO from Master to Slave<text:bookmark-end text:name="__RefHeading___configuration_of_pdo_from_master_to_slave_7"/><text:bookmark-end text:name="configuration_of_pdo_from_master_to_slave1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B ID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  <table:table-cell office:value-type="string" table:style-name="tablecell">
            <text:p text:style-name="tablealignleft"><text:span text:style-name="Strong_20_Emphasis">Comment</text:span> 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71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Target Torque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0x10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4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Control word</text:p>
          </table:table-cell>
        </table:table-row>
        <table:table-row>
          <table:table-cell office:value-type="string" table:style-name="tablecell">
            <text:p text:style-name="tablealignleft">0x600+(nodeid)</text:p>
          </table:table-cell>
          <table:table-cell office:value-type="string" table:style-name="tablecell">
            <text:p text:style-name="tablealignleft">0x23  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16</text:p>
          </table:table-cell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0x60</text:p>
          </table:table-cell>
          <table:table-cell office:value-type="string" table:style-name="tablecell">
            <text:p text:style-name="tablealignleft">Mode of operation</text:p>
          </table:table-cell>
        </table:table-row>
      </table:table>
      <text:p text:style-name="Text_20_body">Additional parameter are 0x6087 ⇒ Torque Slope and 0x6088 ⇒ Torque profile type (0 = Linear ramp)</text:p>
      <text:h text:style-name="Heading_20_2" text:outline-level="2"><text:bookmark-start text:name="__RefHeading___status_word_register_8"/><text:bookmark-start text:name="status_word_register"/>STATUS WORD Register<text:bookmark-end text:name="__RefHeading___status_word_register_8"/><text:bookmark-end text:name="status_word_registe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BIT Numb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Mode of operation</text:span> 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/>
          <table:table-cell office:value-type="string" table:style-name="tablecell">
            <text:p text:style-name="tablealignleft">Interpolated positioning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/>
          <table:table-cell office:value-type="string" table:style-name="tablecell">
            <text:p text:style-name="tablealignleft">Profile velocity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/>
          <table:table-cell office:value-type="string" table:style-name="tablecell">
            <text:p text:style-name="tablealignleft">Profile velocity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/>
          <table:table-cell office:value-type="string" table:style-name="tablecell">
            <text:p text:style-name="tablealignleft">Homing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/>
          <table:table-cell office:value-type="string" table:style-name="tablecell">
            <text:p text:style-name="tablealignleft">Homing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</table:table>
      <text:h text:style-name="Heading_20_2" text:outline-level="2"><text:bookmark-start text:name="__RefHeading___control_word_register_9"/><text:bookmark-start text:name="control_word_register"/>CONTROL WORD Register<text:bookmark-end text:name="__RefHeading___control_word_register_9"/><text:bookmark-end text:name="control_word_registe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BIT Numb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Mode of operation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/>
          <table:table-cell office:value-type="string" table:style-name="tablecell">
            <text:p text:style-name="tablealignleft">Homi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/>
          <table:table-cell office:value-type="string" table:style-name="tablecell">
            <text:p text:style-name="tablealignleft">Interpolated positio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/>
          <table:table-cell office:value-type="string" table:style-name="tablecell">
            <text:p text:style-name="tablealignleft">Profile positioning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s402_state_machine_10"/><text:bookmark-start text:name="ds402_state_machine"/>DS402 State Machine<text:bookmark-end text:name="__RefHeading___ds402_state_machine_10"/><text:bookmark-end text:name="ds402_state_machine"/></text:h>
      <text:p text:style-name="Text_20_body"><draw:frame draw:style-name="media" draw:name="0" text:anchor-type="as-char" draw:z-index="0" svg:width="13.229166666667cm" svg:height="14.155208333333cm"><draw:image xlink:href="Pictures/7a44490152a368f8f734938f559ecef5.png" xlink:type="simple" xlink:show="embed" xlink:actuate="onLoad"/></draw:frame></text:p>
      <text:h text:style-name="Heading_20_3" text:outline-level="3"><text:bookmark-start text:name="__RefHeading___enabling_the_drive_11"/><text:bookmark-start text:name="enabling_the_drive"/>Enabling the drive<text:bookmark-end text:name="__RefHeading___enabling_the_drive_11"/><text:bookmark-end text:name="enabling_the_drive"/></text:h>
      <text:p text:style-name="Text_20_body">SERVO-ON: is procedure that Master should read Statusword from driver and send corresponded Controlword (command) to driver to make it change to final state, Operation Enable. The common SERVO-ON path in CiA 402 state machine is: (1) → (2) → (3) → (4) or (13) → (14) → (15) → (2) → (3) → (4)<text:line-break/>
 <text:line-break/><text:line-break/><text:line-break/></text:p>
      <text:h text:style-name="Heading_20_3" text:outline-level="3"><text:bookmark-start text:name="__RefHeading___disabling_the_drive_12"/><text:bookmark-start text:name="disabling_the_drive"/>Disabling the drive<text:bookmark-end text:name="__RefHeading___disabling_the_drive_12"/><text:bookmark-end text:name="disabling_the_drive"/></text:h>
      <text:p text:style-name="Text_20_body">SERVO-OFF: is procedure to switch off servo drive, that is moving its state to 'Switch On Disabled' state. The shorted path is transition (9) in which Master send Controlword of 0 to an operating driver.</text:p>
      <text:h text:style-name="Heading_20_2" text:outline-level="2"><text:bookmark-start text:name="__RefHeading___eds_canopen_and_xml_ethercat_files_13"/><text:bookmark-start text:name="eds_canopen_and_xml_ethercat_files"/>EDS (CanOPEN) and XML (ETHERCAT) files<text:bookmark-end text:name="__RefHeading___eds_canopen_and_xml_ethercat_files_13"/><text:bookmark-end text:name="eds_canopen_and_xml_ethercat_files"/></text:h>
      <text:p text:style-name="Text_20_body">EDS File: <text:a xlink:type="simple" xlink:href="https://dokuwiki.nilab.at/lib/exe/fetch.php?media=epulse50_dc_servodrive:mbd_tbs_can_eds.zip" text:style-name="Internet_20_link" text:visited-style-name="Visited_20_Internet_20_Link">https://www.nilab.at/download/mbd-tbs1-eds-file/?wpdmdl=2134&amp;refresh=637351b05ed9d1668501936</text:a></text:p>
      <text:p text:style-name="Text_20_body">XML File: <text:a xlink:type="simple" xlink:href="https://dokuwiki.nilab.at/lib/exe/fetch.php?media=mbd_servo_drive:ecat_xml_ebs_rev1.04.1_180502.zip" text:style-name="Internet_20_link" text:visited-style-name="Visited_20_Internet_20_Link">https://www.nilab.at/download/mbd-tbs1-ethercat-eds-file/?wpdmdl=3335&amp;refresh=637351b086811166850193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7:22</meta:creation-date>
    <dc:creator>Generated</dc:creator>
    <dc:date>2026-09-08T04::37:22</dc:date>
    <dc:language>en-US</dc:language>
    <meta:editing-cycles>1</meta:editing-cycles>
    <meta:editing-duration>PT0S</meta:editing-duration>
    <dc:title>mbd_servo_drive:canopen_pdo</dc:title>
  </office:meta>
</office:document-meta>
</file>