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92a95ad43a0cbc4abbabee999c2abc0.jpg"/>
  <manifest:file-entry manifest:media-type="image/jpeg" manifest:full-path="Pictures/f1af63a781eda3274034137ab19f30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connectors"/><text:bookmark-start text:name="__RefHeading___connectors_1"/><text:bookmark-start text:name="connectors"/>Connectors<text:bookmark-end text:name="__RefHeading___connectors_1"/><text:bookmark-end text:name="connectors"/></text:h>
      <text:h text:style-name="Heading_20_2" text:outline-level="2"><text:bookmark-start text:name="__RefHeading___connectors_for_up_to_12_24a_size_2"/><text:bookmark-start text:name="connectors_for_up_to_12_24a_size"/>Connectors for up to 12/24A size.<text:bookmark-end text:name="__RefHeading___connectors_for_up_to_12_24a_size_2"/><text:bookmark-end text:name="connectors_for_up_to_12_24a_size"/></text:h>
      <text:p text:style-name="Text_20_body"><draw:frame draw:style-name="media" draw:name="conn_1.jpg Legend" text:anchor-type="as-char" draw:z-index="0" svg:width="21.166666666667cm" style:rel-width="100%"><draw:text-box><text:p text:style-name="legendcenter"><draw:frame draw:style-name="media" draw:name="conn_1.jpg" text:anchor-type="as-char" draw:z-index="0" svg:width="21.166666666667cm" style:rel-width="100%" svg:height="6.270625cm" style:rel-height="scale"><draw:image xlink:href="Pictures/592a95ad43a0cbc4abbabee999c2abc0.jpg" xlink:type="simple" xlink:show="embed" xlink:actuate="onLoad"/></draw:frame>conn_1.jpg</text:p></draw:text-box></draw:frame></text:p>
      <text:h text:style-name="Heading_20_2" text:outline-level="2"><text:bookmark-start text:name="__RefHeading___connectors_for_30_60a_and_42_84a_sizes_3"/><text:bookmark-start text:name="connectors_for_30_60a_and_42_84a_sizes"/>Connectors for 30/60A and 42/84A sizes<text:bookmark-end text:name="__RefHeading___connectors_for_30_60a_and_42_84a_sizes_3"/><text:bookmark-end text:name="connectors_for_30_60a_and_42_84a_sizes"/></text:h>
      <text:p text:style-name="Text_20_body"><draw:frame draw:style-name="media" draw:name="conn_2.jpg Legend" text:anchor-type="as-char" draw:z-index="0" svg:width="21.166666666667cm" style:rel-width="100%"><draw:text-box><text:p text:style-name="legendcenter"><draw:frame draw:style-name="media" draw:name="conn_2.jpg" text:anchor-type="as-char" draw:z-index="1" svg:width="21.166666666667cm" style:rel-width="100%" svg:height="7.2760416666667cm" style:rel-height="scale"><draw:image xlink:href="Pictures/f1af63a781eda3274034137ab19f30bf.jpg" xlink:type="simple" xlink:show="embed" xlink:actuate="onLoad"/></draw:frame>conn_2.jpg</text:p></draw:text-box></draw:frame></text:p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49</meta:creation-date>
    <dc:creator>Generated</dc:creator>
    <dc:date>2026-09-08T10::01:49</dc:date>
    <dc:language>en-US</dc:language>
    <meta:editing-cycles>1</meta:editing-cycles>
    <meta:editing-duration>PT0S</meta:editing-duration>
    <dc:title>mbd_servo_drive:connectors</dc:title>
  </office:meta>
</office:document-meta>
</file>