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bb796b9b171a9dee92a155db449cd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fault_messages"/><text:bookmark-start text:name="__RefHeading___fault_and_warning_messages_1"/><text:bookmark-start text:name="fault_and_warning_messages"/>Fault and Warning Messages<text:bookmark-end text:name="__RefHeading___fault_and_warning_messages_1"/><text:bookmark-end text:name="fault_and_warning_messages"/></text:h>
      <text:p text:style-name="Text_20_body">Any error message is displayed on the servo amplifier display. All error messages result in the opening of the OK relay contact (C5/11-12) and in the switching off of the servo amplifier final stage (motor torque). At the same time the motor-holding brake will be actived.<text:line-break/>
While the R type alarms are resettable by the user, the B type alarms are blockers. In the latter case, to reset the alarm, it must power off and on again the servo amplifier (24V auxiliary power and main power).</text:p>
      <text:p text:style-name="Text_20_body"><draw:frame draw:style-name="media" draw:name="0" text:anchor-type="as-char" draw:z-index="0" svg:width="19.84375cm" style:rel-width="100%" svg:height="27.543125cm" style:rel-height="scale"><draw:image xlink:href="Pictures/f9bb796b9b171a9dee92a155db449cd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2:13</meta:creation-date>
    <dc:creator>Generated</dc:creator>
    <dc:date>2026-09-08T10::02:13</dc:date>
    <dc:language>en-US</dc:language>
    <meta:editing-cycles>1</meta:editing-cycles>
    <meta:editing-duration>PT0S</meta:editing-duration>
    <dc:title>mbd_servo_drive:fault_messages</dc:title>
  </office:meta>
</office:document-meta>
</file>