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ba6a5c5bb767eb2e378fbcb71f3261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bd_servo_drive:fw_update"/><text:bookmark-start text:name="__RefHeading___firmware_update_1"/><text:bookmark-start text:name="firmware_update"/>Firmware update<text:bookmark-end text:name="__RefHeading___firmware_update_1"/><text:bookmark-end text:name="firmware_update"/></text:h>
      <text:p text:style-name="Text_20_body">Firmware update procedure:<text:line-break/>
1. ensure that the drive is switched on and connected<text:line-break/>
2. select the label “Device” in the menù bar<text:line-break/>
3. select the label “Download…”<text:line-break/>
4. in the new opened window press the button “Select File…”<text:line-break/>
5. find and select the desired update file, with extension .mot</text:p>
      <text:p text:style-name="Text_20_body"><draw:frame draw:style-name="media" draw:name="fw_update.jpg Legend" text:anchor-type="as-char" draw:z-index="0" svg:width="13.229166666667cm"><draw:text-box><text:p text:style-name="legendcenter"><draw:frame draw:style-name="media" draw:name="fw_update.jpg" text:anchor-type="as-char" draw:z-index="0" svg:width="13.229166666667cm" svg:height="7.8052083333333cm"><draw:image xlink:href="Pictures/aba6a5c5bb767eb2e378fbcb71f3261a.jpg" xlink:type="simple" xlink:show="embed" xlink:actuate="onLoad"/></draw:frame>fw_update.jpg</text:p></draw:text-box></draw:frame></text:p>
      <text:p text:style-name="Text_20_body">in case the file is correctly recognized by the program, will appear the<text:line-break/>
label “Completed” near the label “Load file:”<text:line-break/>
7. on error, retry from step 4 and ensure to select the correct .mot file<text:line-break/>
8. press the “Download…” button to start the update operation<text:line-break/>
9. this pro cedure can lasts for one or two minutes, please wait<text:line-break/>
10. at the end of the procedure, the drive will be rebooted with on board<text:line-break/>
the updated firmware<text:line-break/>
11. on error, retry from step 8</text:p>
      <text:p text:style-name="Text_20_body">After repeated errors, it's possible to try the firmware update with the recovery procedure:<text:line-break/>
1. ensure that the drive is physically connected but switched off<text:line-break/>
2. repeat steps 2 7 like before<text:line-break/>
3. now, ensure to select the box “Continuous”<text:line-break/>
4. press “Download…” button<text:line-break/>
5. switch on the drive<text:line-break/>
6. wait and verify the correct firmware update operation<text:line-break/>
7. in case o f error, contact the suppor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1:12</meta:creation-date>
    <dc:creator>Generated</dc:creator>
    <dc:date>2026-09-08T10::01:12</dc:date>
    <dc:language>en-US</dc:language>
    <meta:editing-cycles>1</meta:editing-cycles>
    <meta:editing-duration>PT0S</meta:editing-duration>
    <dc:title>mbd_servo_drive:fw_update</dc:title>
  </office:meta>
</office:document-meta>
</file>