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28cca8afe0f634d4ecdb35f7be8a07.jpg"/>
  <manifest:file-entry manifest:media-type="image/jpeg" manifest:full-path="Pictures/dc41caed78393ceec1e4e1abdd81dfca.jpg"/>
  <manifest:file-entry manifest:media-type="image/jpeg" manifest:full-path="Pictures/45ab5efc22850fc7af1c7cceab12da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io_signals"/><text:bookmark-start text:name="__RefHeading___digital_signals_1"/><text:bookmark-start text:name="digital_signals"/>Digital Signals<text:bookmark-end text:name="__RefHeading___digital_signals_1"/><text:bookmark-end text:name="digital_signals"/></text:h>
      <text:h text:style-name="Heading_20_2" text:outline-level="2"><text:bookmark-start text:name="__RefHeading___i_o_signals_2"/><text:bookmark-start text:name="i_o_signals"/>I/O Signals<text:bookmark-end text:name="__RefHeading___i_o_signals_2"/><text:bookmark-end text:name="i_o_signals"/></text:h>
      <text:p text:style-name="Text_20_body">The C5 connector has 5 digital inputs and 3 digital outputs. To these signals is added a differential analog input. All the digital inputs are optically isolated and all have in common a pole (DGT-IN-RTN) which acts as a return; normally is protected by grounding connection. Even for the digital outputs one of the poles is in common for all (see figure on the C5 connector).</text:p>
      <text:p text:style-name="Text_20_body"><draw:frame draw:style-name="media" draw:name="io_signal.jpg Legend" text:anchor-type="as-char" draw:z-index="0" svg:width="21.166666666667cm" style:rel-width="100%"><draw:text-box><text:p text:style-name="legendcenter"><draw:frame draw:style-name="media" draw:name="io_signal.jpg" text:anchor-type="as-char" draw:z-index="0" svg:width="21.166666666667cm" style:rel-width="100%" svg:height="11.006666666667cm" style:rel-height="scale"><draw:image xlink:href="Pictures/f128cca8afe0f634d4ecdb35f7be8a07.jpg" xlink:type="simple" xlink:show="embed" xlink:actuate="onLoad"/></draw:frame>io_signal.jpg</text:p></draw:text-box></draw:frame></text:p>
      <text:h text:style-name="Heading_20_2" text:outline-level="2"><text:bookmark-start text:name="__RefHeading___digital_input_schematics_3"/><text:bookmark-start text:name="digital_input_schematics"/>Digital Input schematics<text:bookmark-end text:name="__RefHeading___digital_input_schematics_3"/><text:bookmark-end text:name="digital_input_schematics"/></text:h>
      <text:p text:style-name="Text_20_body"><draw:frame draw:style-name="media" draw:name="dig_input.jpg Legend" text:anchor-type="as-char" draw:z-index="0" svg:width="17.197916666667cm" style:rel-width="100%"><draw:text-box><text:p text:style-name="legendcenter"><draw:frame draw:style-name="media" draw:name="dig_input.jpg" text:anchor-type="as-char" draw:z-index="1" svg:width="17.197916666667cm" style:rel-width="100%" svg:height="18.071041666667cm" style:rel-height="scale"><draw:image xlink:href="Pictures/dc41caed78393ceec1e4e1abdd81dfca.jpg" xlink:type="simple" xlink:show="embed" xlink:actuate="onLoad"/></draw:frame>dig_input.jpg</text:p></draw:text-box></draw:frame></text:p>
      <text:h text:style-name="Heading_20_2" text:outline-level="2"><text:bookmark-start text:name="__RefHeading___digital_output_schematics_4"/><text:bookmark-start text:name="digital_output_schematics"/>Digital Output Schematics<text:bookmark-end text:name="__RefHeading___digital_output_schematics_4"/><text:bookmark-end text:name="digital_output_schematics"/></text:h>
      <text:p text:style-name="Text_20_body">The servo amplifier supplies 3 programmable digital outputs. All outputs are protected against overvoltage and overcurrent.<text:line-break/>
A dedicated output, called relay Ok, provides a clean contact. In the start sequences you have to take account of the Relay OK contact.<text:line-break/>
After the auxiliary power supply +24 V to pin C1/1-2 is provided, the servo amplifier makes a check, if there aren't abnormalities the C5/11-12 Relay OK contact is closed allowing the system controller to provide the main power on C4/1-2-3.</text:p>
      <text:p text:style-name="Text_20_body"><draw:frame draw:style-name="media" draw:name="2" text:anchor-type="as-char" draw:z-index="2" svg:width="17.197916666667cm" style:rel-width="100%" svg:height="22.516041666667cm" style:rel-height="scale"><draw:image xlink:href="Pictures/45ab5efc22850fc7af1c7cceab12daa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59</meta:creation-date>
    <dc:creator>Generated</dc:creator>
    <dc:date>2026-09-08T10::02:59</dc:date>
    <dc:language>en-US</dc:language>
    <meta:editing-cycles>1</meta:editing-cycles>
    <meta:editing-duration>PT0S</meta:editing-duration>
    <dc:title>mbd_servo_drive:io_signals</dc:title>
  </office:meta>
</office:document-meta>
</file>