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48ec8ede3a5387ab414216d97ff4bb0.jpg"/>
  <manifest:file-entry manifest:media-type="image/jpeg" manifest:full-path="Pictures/61ac726f7f4c500090a1a323f790ffb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mbm_motors"/><text:bookmark-start text:name="__RefHeading___mbm_motors_connections_1"/><text:bookmark-start text:name="mbm_motors_connections"/>MBM Motors connections<text:bookmark-end text:name="__RefHeading___mbm_motors_connections_1"/><text:bookmark-end text:name="mbm_motors_connections"/></text:h>
      <text:p text:style-name="Text_20_body"><draw:frame draw:style-name="media" draw:name="mbm_motor_1.jpg Legend" text:anchor-type="as-char" draw:z-index="0" svg:width="19.632083333333cm" style:rel-width="100%"><draw:text-box><text:p text:style-name="legendcenter"><draw:frame draw:style-name="media" draw:name="mbm_motor_1.jpg" text:anchor-type="as-char" draw:z-index="0" svg:width="19.632083333333cm" style:rel-width="100%" svg:height="14.684375cm" style:rel-height="scale"><draw:image xlink:href="Pictures/e48ec8ede3a5387ab414216d97ff4bb0.jpg" xlink:type="simple" xlink:show="embed" xlink:actuate="onLoad"/></draw:frame>mbm_motor_1.jpg</text:p></draw:text-box></draw:frame></text:p>
      <text:p text:style-name="Text_20_body">Please conisder the correct pinout in respect to the connector type shown below.</text:p>
      <text:p text:style-name="Text_20_body"><draw:frame draw:style-name="media" draw:name="mbm_motor.jpg Legend" text:anchor-type="as-char" draw:z-index="0" svg:width="19.314583333333cm" style:rel-width="100%"><draw:text-box><text:p text:style-name="legendcenter"><draw:frame draw:style-name="media" draw:name="mbm_motor.jpg" text:anchor-type="as-char" draw:z-index="1" svg:width="19.314583333333cm" style:rel-width="100%" svg:height="9.36625cm" style:rel-height="scale"><draw:image xlink:href="Pictures/61ac726f7f4c500090a1a323f790ffb2.jpg" xlink:type="simple" xlink:show="embed" xlink:actuate="onLoad"/></draw:frame>mbm_motor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50:15</meta:creation-date>
    <dc:creator>Generated</dc:creator>
    <dc:date>2026-09-08T07::50:15</dc:date>
    <dc:language>en-US</dc:language>
    <meta:editing-cycles>1</meta:editing-cycles>
    <meta:editing-duration>PT0S</meta:editing-duration>
    <dc:title>mbd_servo_drive:mbm_motors</dc:title>
  </office:meta>
</office:document-meta>
</file>