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b762216554aee871a5e63b0df3be68c.jpg"/>
  <manifest:file-entry manifest:media-type="image/jpeg" manifest:full-path="Pictures/deafc002f3b6b989a1593284e346a0eb.jpg"/>
  <manifest:file-entry manifest:media-type="image/jpeg" manifest:full-path="Pictures/b9666fc21fcb242d6a5c65aeea07417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bd_servo_drive:mechanical"/><text:bookmark-start text:name="__RefHeading___mechanical_data_1"/><text:bookmark-start text:name="mechanical_data"/>Mechanical data<text:bookmark-end text:name="__RefHeading___mechanical_data_1"/><text:bookmark-end text:name="mechanical_data"/></text:h>
      <text:h text:style-name="Heading_20_2" text:outline-level="2"><text:bookmark-start text:name="__RefHeading___dimensions_of_3_6a_6_12_and_12_24_sizes_2"/><text:bookmark-start text:name="dimensions_of_3_6a_6_12_and_12_24_sizes"/>Dimensions of 3/6A, 6/12 and 12/24 sizes<text:bookmark-end text:name="__RefHeading___dimensions_of_3_6a_6_12_and_12_24_sizes_2"/><text:bookmark-end text:name="dimensions_of_3_6a_6_12_and_12_24_sizes"/></text:h>
      <text:h text:style-name="Heading_20_2" text:outline-level="2"><text:bookmark-start text:name="__RefHeading___NoTitle_3"/><text:bookmark-start text:name="section"/><text:bookmark-end text:name="__RefHeading___NoTitle_3"/><text:bookmark-end text:name="section"/></text:h>
      <text:p text:style-name="Text_20_body"><draw:frame draw:style-name="media" draw:name="mec_1.jpg Legend" text:anchor-type="as-char" draw:z-index="0" svg:width="23.098125cm" style:rel-width="100%"><draw:text-box><text:p text:style-name="legendcenter"><draw:frame draw:style-name="media" draw:name="mec_1.jpg" text:anchor-type="as-char" draw:z-index="0" svg:width="23.098125cm" style:rel-width="100%" svg:height="17.277291666667cm" style:rel-height="scale"><draw:image xlink:href="Pictures/8b762216554aee871a5e63b0df3be68c.jpg" xlink:type="simple" xlink:show="embed" xlink:actuate="onLoad"/></draw:frame>mec_1.jpg</text:p></draw:text-box></draw:frame></text:p>
      <text:p text:style-name="Text_20_body"><draw:frame draw:style-name="media" draw:name="mec_2.jpg Legend" text:anchor-type="as-char" draw:z-index="0" svg:width="21.9075cm" style:rel-width="100%"><draw:text-box><text:p text:style-name="legendcenter"><draw:frame draw:style-name="media" draw:name="mec_2.jpg" text:anchor-type="as-char" draw:z-index="1" svg:width="21.9075cm" style:rel-width="100%" svg:height="15.610416666667cm" style:rel-height="scale"><draw:image xlink:href="Pictures/deafc002f3b6b989a1593284e346a0eb.jpg" xlink:type="simple" xlink:show="embed" xlink:actuate="onLoad"/></draw:frame>mec_2.jpg</text:p></draw:text-box></draw:frame></text:p>
      <text:h text:style-name="Heading_20_2" text:outline-level="2"><text:bookmark-start text:name="__RefHeading___dimensions_of_30_60a_and_42_84a_sizes_4"/><text:bookmark-start text:name="dimensions_of_30_60a_and_42_84a_sizes"/>Dimensions of 30/60A and 42/84A sizes<text:bookmark-end text:name="__RefHeading___dimensions_of_30_60a_and_42_84a_sizes_4"/><text:bookmark-end text:name="dimensions_of_30_60a_and_42_84a_sizes"/></text:h>
      <text:p text:style-name="Text_20_body"><draw:frame draw:style-name="media" draw:name="2" text:anchor-type="as-char" draw:z-index="2" svg:width="24.844375cm" style:rel-width="100%" svg:height="21.854583333333cm" style:rel-height="scale"><draw:image xlink:href="Pictures/b9666fc21fcb242d6a5c65aeea074174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0::00:48</meta:creation-date>
    <dc:creator>Generated</dc:creator>
    <dc:date>2026-09-08T10::00:48</dc:date>
    <dc:language>en-US</dc:language>
    <meta:editing-cycles>1</meta:editing-cycles>
    <meta:editing-duration>PT0S</meta:editing-duration>
    <dc:title>mbd_servo_drive:mechanical</dc:title>
  </office:meta>
</office:document-meta>
</file>