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d4fe163cf4f73b9a4937e3c1d05ff1f8.jpg"/>
  <manifest:file-entry manifest:media-type="image/jpeg" manifest:full-path="Pictures/6032eee7fb0d2830d45194a1cd5bf8c0.jpg"/>
  <manifest:file-entry manifest:media-type="image/jpeg" manifest:full-path="Pictures/753e96f1abce99f5a5011089bab5777b.jpg"/>
  <manifest:file-entry manifest:media-type="image/jpeg" manifest:full-path="Pictures/ea9671e4cdf18cb54d16a2e7788351e6.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bd_servo_drive:motor_and_brake"/><text:bookmark-start text:name="__RefHeading___connection_of_motor_and_holding_brake_1"/><text:bookmark-start text:name="connection_of_motor_and_holding_brake"/>Connection of motor and holding brake<text:bookmark-end text:name="__RefHeading___connection_of_motor_and_holding_brake_1"/><text:bookmark-end text:name="connection_of_motor_and_holding_brake"/></text:h>
      <text:h text:style-name="Heading_20_2" text:outline-level="2"><text:bookmark-start text:name="__RefHeading___motor_connections_2"/><text:bookmark-start text:name="motor_connections"/>Motor connections<text:bookmark-end text:name="__RefHeading___motor_connections_2"/><text:bookmark-end text:name="motor_connections"/></text:h>
      <text:p text:style-name="Text_20_body">The servo amplifier motor-holding brake connection must be done using shielded cable. The shield must be connected at both ends. One side must be connected to the case of the motor that must be connected to the ground network. The other end should be connected to C3 / 3 (PE) or directly to the case of the servo amplifier. The servo amplifier allows to automatically manage the electromechanical motor brake (if present)<text:line-break/>
<draw:frame draw:style-name="media" draw:name="motor_converter.jpg Legend" text:anchor-type="as-char" draw:z-index="0" svg:width="21.166666666667cm" style:rel-width="100%"><draw:text-box><text:p text:style-name="legendcenter"><draw:frame draw:style-name="media" draw:name="motor_converter.jpg" text:anchor-type="as-char" draw:z-index="0" svg:width="21.166666666667cm" style:rel-width="100%" svg:height="12.170833333333cm" style:rel-height="scale"><draw:image xlink:href="Pictures/d4fe163cf4f73b9a4937e3c1d05ff1f8.jpg" xlink:type="simple" xlink:show="embed" xlink:actuate="onLoad"/></draw:frame>motor_converter.jpg</text:p></draw:text-box></draw:frame></text:p>
      <text:p text:style-name="Text_20_body"><draw:frame draw:style-name="media" draw:name="motor_b1.jpg Legend" text:anchor-type="as-char" draw:z-index="0" svg:width="21.166666666667cm" style:rel-width="100%"><draw:text-box><text:p text:style-name="legendcenter"><draw:frame draw:style-name="media" draw:name="motor_b1.jpg" text:anchor-type="as-char" draw:z-index="1" svg:width="21.166666666667cm" style:rel-width="100%" svg:height="6.111875cm" style:rel-height="scale"><draw:image xlink:href="Pictures/6032eee7fb0d2830d45194a1cd5bf8c0.jpg" xlink:type="simple" xlink:show="embed" xlink:actuate="onLoad"/></draw:frame>motor_b1.jpg</text:p></draw:text-box></draw:frame></text:p>
      <text:h text:style-name="Heading_20_2" text:outline-level="2"><text:bookmark-start text:name="__RefHeading___holding_brake_management_3"/><text:bookmark-start text:name="holding_brake_management"/>Holding brake management<text:bookmark-end text:name="__RefHeading___holding_brake_management_3"/><text:bookmark-end text:name="holding_brake_management"/></text:h>
      <text:p text:style-name="Text_20_body">To enable the automatic management of the holding brake, set to value YES the menu “Mechanical Brake”, in the “Motor” window using TKSED software or MBD Studio software.</text:p>
      <text:p text:style-name="Text_20_body">TKSED Software download: <text:a xlink:type="simple" xlink:href="https://www.nilab.at/download/nilab-byinterface-10-4-0-epulse-and-mbd-drive/?wpdmdl=6966&amp;refresh=678609e9d48371736837609" text:style-name="Internet_20_link" text:visited-style-name="Visited_20_Internet_20_Link">https://www.nilab.at/download/tksed-software-pc-tool/?wpdmdl=2126&amp;refresh=637351b08fa4b1668501936</text:a></text:p>
      <text:p text:style-name="Text_20_body"><draw:frame draw:style-name="media" draw:name="motor_b2.jpg Legend" text:anchor-type="as-char" draw:z-index="0" svg:width="13.229166666667cm"><draw:text-box><text:p text:style-name="legendcenter"><draw:frame draw:style-name="media" draw:name="motor_b2.jpg" text:anchor-type="as-char" draw:z-index="2" svg:width="13.229166666667cm" svg:height="5.1064583333333cm"><draw:image xlink:href="Pictures/753e96f1abce99f5a5011089bab5777b.jpg" xlink:type="simple" xlink:show="embed" xlink:actuate="onLoad"/></draw:frame>motor_b2.jpg</text:p></draw:text-box></draw:frame></text:p>
      <text:p text:style-name="Text_20_body"><draw:frame draw:style-name="media" draw:name="motor_b3.jpg Legend" text:anchor-type="as-char" draw:z-index="0" svg:width="21.166666666667cm" style:rel-width="100%"><draw:text-box><text:p text:style-name="legendcenter"><draw:frame draw:style-name="media" draw:name="motor_b3.jpg" text:anchor-type="as-char" draw:z-index="3" svg:width="21.166666666667cm" style:rel-width="100%" svg:height="18.071041666667cm" style:rel-height="scale"><draw:image xlink:href="Pictures/ea9671e4cdf18cb54d16a2e7788351e6.jpg" xlink:type="simple" xlink:show="embed" xlink:actuate="onLoad"/></draw:frame>motor_b3.jpg</text:p></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07::50:46</meta:creation-date>
    <dc:creator>Generated</dc:creator>
    <dc:date>2026-09-08T07::50:46</dc:date>
    <dc:language>en-US</dc:language>
    <meta:editing-cycles>1</meta:editing-cycles>
    <meta:editing-duration>PT0S</meta:editing-duration>
    <dc:title>mbd_servo_drive:motor_and_brake</dc:title>
  </office:meta>
</office:document-meta>
</file>