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62f6dc530da656d2cd31cacfb642639.jpg"/>
  <manifest:file-entry manifest:media-type="image/jpeg" manifest:full-path="Pictures/00998592025ff677b6e9b634c416a6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otor_feedback"/><text:bookmark-start text:name="__RefHeading___motor_feedback_1"/><text:bookmark-start text:name="motor_feedback"/>Motor feedback<text:bookmark-end text:name="__RefHeading___motor_feedback_1"/><text:bookmark-end text:name="motor_feedback"/></text:h>
      <text:h text:style-name="Heading_20_2" text:outline-level="2"><text:bookmark-start text:name="__RefHeading___rotary_motor_feedback_2"/><text:bookmark-start text:name="rotary_motor_feedback"/>Rotary motor feedback<text:bookmark-end text:name="__RefHeading___rotary_motor_feedback_2"/><text:bookmark-end text:name="rotary_motor_feedback"/></text:h>
      <text:p text:style-name="Text_20_body">The standard feedback device used is an incremental encoder with Hall.</text:p>
      <text:p text:style-name="Text_20_body"><draw:frame draw:style-name="media" draw:name="0" text:anchor-type="as-char" draw:z-index="0" svg:width="21.166666666667cm" style:rel-width="100%" svg:height="11.959166666667cm" style:rel-height="scale"><draw:image xlink:href="Pictures/e62f6dc530da656d2cd31cacfb642639.jpg" xlink:type="simple" xlink:show="embed" xlink:actuate="onLoad"/></draw:frame></text:p>
      <text:h text:style-name="Heading_20_2" text:outline-level="2"><text:bookmark-start text:name="__RefHeading___linear_motor_feedback_-_sin_cos_1vpp_3"/><text:bookmark-start text:name="linear_motor_feedback_-_sin_cos_1vpp"/>Linear motor feedback - SIN/COS 1Vpp<text:bookmark-end text:name="__RefHeading___linear_motor_feedback_-_sin_cos_1vpp_3"/><text:bookmark-end text:name="linear_motor_feedback_-_sin_cos_1vpp"/></text:h>
      <text:p text:style-name="Text_20_body"><draw:frame draw:style-name="media" draw:name="1" text:anchor-type="as-char" draw:z-index="1" svg:width="21.166666666667cm" style:rel-width="100%" svg:height="11.7475cm" style:rel-height="scale"><draw:image xlink:href="Pictures/00998592025ff677b6e9b634c416a6b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8:39</meta:creation-date>
    <dc:creator>Generated</dc:creator>
    <dc:date>2026-09-08T04::38:39</dc:date>
    <dc:language>en-US</dc:language>
    <meta:editing-cycles>1</meta:editing-cycles>
    <meta:editing-duration>PT0S</meta:editing-duration>
    <dc:title>mbd_servo_drive:motor_feedback</dc:title>
  </office:meta>
</office:document-meta>
</file>