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8fabb46669f956075a517dcb0a795b.png"/>
  <manifest:file-entry manifest:media-type="image/png" manifest:full-path="Pictures/c00fa6ae2863b8b1203bd6db55ceec10.png"/>
  <manifest:file-entry manifest:media-type="image/png" manifest:full-path="Pictures/fa4244925f1c4a20a5728b002394b811.png"/>
  <manifest:file-entry manifest:media-type="image/png" manifest:full-path="Pictures/8c0f7692f5b8011198eb0a94f998f618.png"/>
  <manifest:file-entry manifest:media-type="image/png" manifest:full-path="Pictures/c66b853d50e5036eb5ae176ee4fb97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phase_angle"/><text:bookmark-start text:name="__RefHeading___how_to_calculate_the_motor_phase_angle_1"/><text:bookmark-start text:name="how_to_calculate_the_motor_phase_angle"/>How to calculate the motor phase angle<text:bookmark-end text:name="__RefHeading___how_to_calculate_the_motor_phase_angle_1"/><text:bookmark-end text:name="how_to_calculate_the_motor_phase_angle"/></text:h>
      <text:h text:style-name="Heading_20_2" text:outline-level="2"><text:bookmark-start text:name="__RefHeading___step_1._unlock_administative_password_2"/><text:bookmark-start text:name="step_1._unlock_administative_password"/>Step 1. Unlock administative password.<text:bookmark-end text:name="__RefHeading___step_1._unlock_administative_password_2"/><text:bookmark-end text:name="step_1._unlock_administative_password"/></text:h>
      <text:p text:style-name="Text_20_body">Considering from TKSED (ByInterface) version 10.4, the unlock password is 602043</text:p>
      <text:p text:style-name="Text_20_body"><draw:frame draw:style-name="media" draw:name="0" text:anchor-type="as-char" draw:z-index="0" svg:width="23.838958333333cm" style:rel-width="100%" svg:height="14.657916666667cm" style:rel-height="scale"><draw:image xlink:href="Pictures/4e8fabb46669f956075a517dcb0a795b.png" xlink:type="simple" xlink:show="embed" xlink:actuate="onLoad"/></draw:frame></text:p>
      <text:h text:style-name="Heading_20_2" text:outline-level="2"><text:bookmark-start text:name="__RefHeading___step_2._calculate_the_right_phase_angle_3"/><text:bookmark-start text:name="step_2._calculate_the_right_phase_angle"/>Step 2. Calculate the right phase angle<text:bookmark-end text:name="__RefHeading___step_2._calculate_the_right_phase_angle_3"/><text:bookmark-end text:name="step_2._calculate_the_right_phase_angle"/></text:h>
      <text:p text:style-name="Text_20_body"><text:span text:style-name="underline">Pre-condition: the motor must be free to move forwward and backward without reach mechanical stop.</text:span></text:p>
      <text:p text:style-name="Text_20_body">Go to Monitor window, and click Start button to calulcate the phase. The motor will move with a step to reach the max of phase U.<text:line-break/>
After 1 second, the calculated number is displayed. Here for example the calculated number is 69.3 degrees.<text:line-break/>
<draw:frame draw:style-name="media" draw:name="1" text:anchor-type="as-char" draw:z-index="1" svg:width="20.716875cm" style:rel-width="100%" svg:height="19.870208333333cm" style:rel-height="scale"><draw:image xlink:href="Pictures/c00fa6ae2863b8b1203bd6db55ceec10.png" xlink:type="simple" xlink:show="embed" xlink:actuate="onLoad"/></draw:frame></text:p>
      <text:h text:style-name="Heading_20_2" text:outline-level="2"><text:bookmark-start text:name="__RefHeading___step_3._enter_the_motor_phase_value_in_the_motor_parameter_4"/><text:bookmark-start text:name="step_3._enter_the_motor_phase_value_in_the_motor_parameter"/>Step 3. Enter the motor phase value in the motor parameter<text:bookmark-end text:name="__RefHeading___step_3._enter_the_motor_phase_value_in_the_motor_parameter_4"/><text:bookmark-end text:name="step_3._enter_the_motor_phase_value_in_the_motor_parameter"/></text:h>
      <text:p text:style-name="Text_20_body">Go to Motor window to insert the calculate value.</text:p>
      <text:p text:style-name="Text_20_body"><draw:frame draw:style-name="media" draw:name="2" text:anchor-type="as-char" draw:z-index="2" svg:width="23.759583333333cm" style:rel-width="100%" svg:height="14.340416666667cm" style:rel-height="scale"><draw:image xlink:href="Pictures/fa4244925f1c4a20a5728b002394b811.png" xlink:type="simple" xlink:show="embed" xlink:actuate="onLoad"/></draw:frame></text:p>
      <text:h text:style-name="Heading_20_2" text:outline-level="2"><text:bookmark-start text:name="__RefHeading___step_4._test_the_motor_movement_using_jog_5"/><text:bookmark-start text:name="step_4._test_the_motor_movement_using_jog"/>Step 4. Test the motor movement using JOG.<text:bookmark-end text:name="__RefHeading___step_4._test_the_motor_movement_using_jog_5"/><text:bookmark-end text:name="step_4._test_the_motor_movement_using_jog"/></text:h>
      <text:p text:style-name="Text_20_body">Go to Command window, select the Digital Speed as OPMODE. Click on Enable the drive, then use + and - button to move the motor forward and bacward.</text:p>
      <text:p text:style-name="Text_20_body">Possible condition:</text:p>
      <text:list text:style-name="Numbering_20_1" text:continue-numbering="false">
        <text:list-item>
          <text:p text:style-name="Numbering_20_1_Content_First"> The motor is moving without problem ⇒ OK !</text:p>
        </text:list-item>
        <text:list-item>
          <text:p text:style-name="Numbering_20_1_Content"> The motor is moving a little bit and the stop with and increasing Q current ⇒ NOT OK ⇒ the phase angle is not correct calculated or the sequence of the motor phases U,V,W are not OK ⇒ Please check the power cable connections.</text:p>
        </text:list-item>
        <text:list-item>
          <text:p text:style-name="Numbering_20_1_Content_Last"> The motor is moving without control reaching a mechnical stop ⇒ NOT OK ⇒ the phase angle is not correct calculated or the sequence of the motor phases U,V,W are not OK ⇒ Please check the power cable connections.</text:p>
        </text:list-item>
      </text:list>
      <text:p text:style-name="Text_20_body"><draw:frame draw:style-name="media" draw:name="3" text:anchor-type="as-char" draw:z-index="3" svg:width="20.134791666667cm" style:rel-width="100%" svg:height="15.610416666667cm" style:rel-height="scale"><draw:image xlink:href="Pictures/8c0f7692f5b8011198eb0a94f998f618.png" xlink:type="simple" xlink:show="embed" xlink:actuate="onLoad"/></draw:frame></text:p>
      <text:h text:style-name="Heading_20_2" text:outline-level="2"><text:bookmark-start text:name="__RefHeading___step_5._change_the_opmode_to_the_corrected_one_and_store_the_configuration_to_flash_6"/><text:bookmark-start text:name="step_5._change_the_opmode_to_the_corrected_one_and_store_the_configuration_to_flash"/>Step 5. Change the OPMODE to the corrected one and store the configuration to flash.<text:bookmark-end text:name="__RefHeading___step_5._change_the_opmode_to_the_corrected_one_and_store_the_configuration_to_flash_6"/><text:bookmark-end text:name="step_5._change_the_opmode_to_the_corrected_one_and_store_the_configuration_to_flash"/></text:h>
      <text:p text:style-name="Text_20_body">Select the right OPMODE. For example: for a Canopen controlled node select 8: CanOPEN DSP402. Then press the Integrated circuit icon to store the configuration inside the permanent memory.</text:p>
      <text:p text:style-name="Text_20_body"><draw:frame draw:style-name="media" draw:name="4" text:anchor-type="as-char" draw:z-index="4" svg:width="24.394583333333cm" style:rel-width="100%" svg:height="17.118541666667cm" style:rel-height="scale"><draw:image xlink:href="Pictures/c66b853d50e5036eb5ae176ee4fb97b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5:50</meta:creation-date>
    <dc:creator>Generated</dc:creator>
    <dc:date>2026-09-08T04::35:50</dc:date>
    <dc:language>en-US</dc:language>
    <meta:editing-cycles>1</meta:editing-cycles>
    <meta:editing-duration>PT0S</meta:editing-duration>
    <dc:title>mbd_servo_drive:phase_angle</dc:title>
  </office:meta>
</office:document-meta>
</file>