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2291a1533e8533517fc5348deb1f4ac1.jpg"/>
  <manifest:file-entry manifest:media-type="image/jpeg" manifest:full-path="Pictures/2498fa94ee30c2dc1fe31f990df57ea4.jpg"/>
  <manifest:file-entry manifest:media-type="image/jpeg" manifest:full-path="Pictures/cec0b1d26205d0c3a7db918119d5e8c3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bd_servo_drive:rs232_interface"/><text:bookmark-start text:name="__RefHeading___rs232_interface_pc_connection_c2_1"/><text:bookmark-start text:name="rs232_interface_pc_connection_c2"/>RS232 interface, PC connection (C2)<text:bookmark-end text:name="__RefHeading___rs232_interface_pc_connection_c2_1"/><text:bookmark-end text:name="rs232_interface_pc_connection_c2"/></text:h>
      <text:p text:style-name="Text_20_body">The setting of all parameters can be made by the commissioning software running on a personal computer (PC).<text:line-break/>
The device is electrically isolated, however, is required to connect and disconnect the PC interface (C2) only with the servo amplifier supply<text:line-break/>
voltages switched off via a null modem cable (see figure)</text:p>
      <text:h text:style-name="Heading_20_2" text:outline-level="2"><text:bookmark-start text:name="__RefHeading___pinout_2"/><text:bookmark-start text:name="pinout"/>Pinout<text:bookmark-end text:name="__RefHeading___pinout_2"/><text:bookmark-end text:name="pinout"/></text:h>
      <text:p text:style-name="Text_20_body"><draw:frame draw:style-name="media" draw:name="rs232_pin.jpg Legend" text:anchor-type="as-char" draw:z-index="0" svg:width="21.166666666667cm" style:rel-width="100%"><draw:text-box><text:p text:style-name="legendcenter"><draw:frame draw:style-name="media" draw:name="rs232_pin.jpg" text:anchor-type="as-char" draw:z-index="0" svg:width="21.166666666667cm" style:rel-width="100%" svg:height="8.0697916666667cm" style:rel-height="scale"><draw:image xlink:href="Pictures/2291a1533e8533517fc5348deb1f4ac1.jpg" xlink:type="simple" xlink:show="embed" xlink:actuate="onLoad"/></draw:frame>rs232_pin.jpg</text:p></draw:text-box></draw:frame></text:p>
      <text:h text:style-name="Heading_20_2" text:outline-level="2"><text:bookmark-start text:name="__RefHeading___serial_cable_connection_3"/><text:bookmark-start text:name="serial_cable_connection"/>Serial cable connection<text:bookmark-end text:name="__RefHeading___serial_cable_connection_3"/><text:bookmark-end text:name="serial_cable_connection"/></text:h>
      <text:p text:style-name="Text_20_body"><draw:frame draw:style-name="media" draw:name="rs232_schema.jpg Legend" text:anchor-type="as-char" draw:z-index="0" svg:width="21.166666666667cm" style:rel-width="100%"><draw:text-box><text:p text:style-name="legendcenter"><draw:frame draw:style-name="media" draw:name="rs232_schema.jpg" text:anchor-type="as-char" draw:z-index="1" svg:width="21.166666666667cm" style:rel-width="100%" svg:height="10.4775cm" style:rel-height="scale"><draw:image xlink:href="Pictures/2498fa94ee30c2dc1fe31f990df57ea4.jpg" xlink:type="simple" xlink:show="embed" xlink:actuate="onLoad"/></draw:frame>rs232_schema.jpg</text:p></draw:text-box></draw:frame></text:p>
      <text:h text:style-name="Heading_20_2" text:outline-level="2"><text:bookmark-start text:name="__RefHeading___connection_using_tksed_software_4"/><text:bookmark-start text:name="connection_using_tksed_software"/>Connection using TKSED Software<text:bookmark-end text:name="__RefHeading___connection_using_tksed_software_4"/><text:bookmark-end text:name="connection_using_tksed_software"/></text:h>
      <text:p text:style-name="Text_20_body">1.
 <text:line-break/>
  <text:line-break/>
 
 
 
 </text:p>
      <text:p text:style-name="Text_20_body">Connection configuration is accessible through the label “Settings” in the “Communication” menù (menù bar).</text:p>
      <text:p text:style-name="Text_20_body"><draw:frame draw:style-name="media" draw:name="com_port.jpg Legend" text:anchor-type="as-char" draw:z-index="0" svg:width="7.064375cm" style:rel-width="100%"><draw:text-box><text:p text:style-name="legendcenter"><draw:frame draw:style-name="media" draw:name="com_port.jpg" text:anchor-type="as-char" draw:z-index="2" svg:width="7.064375cm" style:rel-width="100%" svg:height="4.5772916666667cm" style:rel-height="scale"><draw:image xlink:href="Pictures/cec0b1d26205d0c3a7db918119d5e8c3.jpg" xlink:type="simple" xlink:show="embed" xlink:actuate="onLoad"/></draw:frame>com_port.jpg</text:p></draw:text-box></draw:frame></text:p>
      <text:p text:style-name="Text_20_body">Configuration procedure:</text:p>
      <text:p text:style-name="Text_20_body">1. press the button “Scan Ports” to update the available port list<text:line-break/>
2. using the “Serial Port” menù select the correct COM port, corresponding to the port physically used to connect the drive to the PC<text:line-break/>
3. make sure that “Baud Rate” is set to “38400”<text:line-break/>
4. make sure that “Parity” is set to “Even”<text:line-break/>
5. press OK</text:p>
      <text:p text:style-name="Text_20_body">At this point the program will automatically try to start a connection with the selected configuration. On success you will see the label “Online” in the status bar.</text:p>
      <text:p text:style-name="Text_20_body"><text:span text:style-name="Strong_20_Emphasis">NOTE A fundamental parameter for a successfull connection is the “Node ID”, an identification number associated uniquely to every drive of the net. With a correct connection configuration but a wrong Node ID the connection will fail. Read the next paragraph to learn how to check and select a correct Node ID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8T04::35:50</meta:creation-date>
    <dc:creator>Generated</dc:creator>
    <dc:date>2026-09-08T04::35:50</dc:date>
    <dc:language>en-US</dc:language>
    <meta:editing-cycles>1</meta:editing-cycles>
    <meta:editing-duration>PT0S</meta:editing-duration>
    <dc:title>mbd_servo_drive:rs232_interface</dc:title>
  </office:meta>
</office:document-meta>
</file>