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bd34fde67afe4c25d405b149322999.jpg"/>
  <manifest:file-entry manifest:media-type="image/jpeg" manifest:full-path="Pictures/b75ea8bf18bca5e8b9f7d4ea408e37cb.jpg"/>
  <manifest:file-entry manifest:media-type="image/jpeg" manifest:full-path="Pictures/d811a17e7dded7ed9e5e146909214f5b.jpg"/>
  <manifest:file-entry manifest:media-type="image/jpeg" manifest:full-path="Pictures/a5c644373071c6845b5119de7fd1cfe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safe_torque_off"/><text:bookmark-start text:name="__RefHeading___safe_torque_off_inputs_1"/><text:bookmark-start text:name="safe_torque_off_inputs"/>Safe Torque Off Inputs<text:bookmark-end text:name="__RefHeading___safe_torque_off_inputs_1"/><text:bookmark-end text:name="safe_torque_off_inputs"/></text:h>
      <text:h text:style-name="Heading_20_2" text:outline-level="2"><text:bookmark-start text:name="__RefHeading___v_sto_a-b_c1_connection_2"/><text:bookmark-start text:name="v_sto_a-b_c1_connection"/>24V / STO A-B (C1) Connection<text:bookmark-end text:name="__RefHeading___v_sto_a-b_c1_connection_2"/><text:bookmark-end text:name="v_sto_a-b_c1_connection"/></text:h>
      <text:p text:style-name="Text_20_body">The C1 connector includes the power supply (24VDC required) and the safety inputs STO STO-A and-B.<text:line-break/>
STO Input are TUEV certified with specific firmware.</text:p>
      <text:p text:style-name="Text_20_body"><draw:frame draw:style-name="media" draw:name="conn_3.jpg Legend" text:anchor-type="as-char" draw:z-index="0" svg:width="21.166666666667cm" style:rel-width="100%"><draw:text-box><text:p text:style-name="legendcenter"><draw:frame draw:style-name="media" draw:name="conn_3.jpg" text:anchor-type="as-char" draw:z-index="0" svg:width="21.166666666667cm" style:rel-width="100%" svg:height="5.3710416666667cm" style:rel-height="scale"><draw:image xlink:href="Pictures/cebd34fde67afe4c25d405b149322999.jpg" xlink:type="simple" xlink:show="embed" xlink:actuate="onLoad"/></draw:frame>conn_3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1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 <text:line-break/><text:span text:style-name="Strong_20_Emphasis">VERY IMPORTANT NOTE</text:span> <text:line-break/><text:span text:style-name="underline">Inputs for redundant management Safe Torque Off</text:span> <text:line-break/> <text:line-break/>The circuit is in the stage of approval; at the moment the manufacturer cannot be held responsible for any use for security functions . <text:line-break/>The servo amplifier cannot be enabled if these inputs are leaved disconnected, <text:line-break/>in this case the motor will remain without torque and if it is rotating, it will stop for inertia. <text:line-break/>Is mandatory to drive the STO inputs only when the servo amplifier is disabled</text:p>
          </table:table-cell>
        </table:table-row>
      </table:table>
      <text:h text:style-name="Heading_20_2" text:outline-level="2"><text:bookmark-start text:name="__RefHeading___example_of_connection_using_sto-a_and_sto-b_inputs_3"/><text:bookmark-start text:name="example_of_connection_using_sto-a_and_sto-b_inputs"/>Example of connection using STO-A and STO-B inputs<text:bookmark-end text:name="__RefHeading___example_of_connection_using_sto-a_and_sto-b_inputs_3"/><text:bookmark-end text:name="example_of_connection_using_sto-a_and_sto-b_inputs"/></text:h>
      <text:p text:style-name="Text_20_body"><draw:frame draw:style-name="media" draw:name="sto_1.jpg Legend" text:anchor-type="as-char" draw:z-index="0" svg:width="15.875cm"><draw:text-box><text:p text:style-name="legendcenter"><draw:frame draw:style-name="media" draw:name="sto_1.jpg" text:anchor-type="as-char" draw:z-index="2" svg:width="15.875cm" svg:height="13.520208333333cm"><draw:image xlink:href="Pictures/d811a17e7dded7ed9e5e146909214f5b.jpg" xlink:type="simple" xlink:show="embed" xlink:actuate="onLoad"/></draw:frame>sto_1.jpg</text:p></draw:text-box></draw:frame></text:p>
      <text:h text:style-name="Heading_20_2" text:outline-level="2"><text:bookmark-start text:name="__RefHeading___example_of_connection_to_avoid_the_use_of_sto-a_and_sto-b_inputs_4"/><text:bookmark-start text:name="example_of_connection_to_avoid_the_use_of_sto-a_and_sto-b_inputs"/>Example of connection to avoid the use of STO-A and STO-B inputs<text:bookmark-end text:name="__RefHeading___example_of_connection_to_avoid_the_use_of_sto-a_and_sto-b_inputs_4"/><text:bookmark-end text:name="example_of_connection_to_avoid_the_use_of_sto-a_and_sto-b_inputs"/></text:h>
      <text:p text:style-name="Text_20_body">If you do not intend to use the safe inputs STO-A and STO-A just connect them directly to connector 1 of C1 (see diagram below).</text:p>
      <text:p text:style-name="Text_20_body"><draw:frame draw:style-name="media" draw:name="sto_2.jpg Legend" text:anchor-type="as-char" draw:z-index="0" svg:width="15.875cm"><draw:text-box><text:p text:style-name="legendcenter"><draw:frame draw:style-name="media" draw:name="sto_2.jpg" text:anchor-type="as-char" draw:z-index="3" svg:width="15.875cm" svg:height="13.123333333333cm"><draw:image xlink:href="Pictures/a5c644373071c6845b5119de7fd1cfee.jpg" xlink:type="simple" xlink:show="embed" xlink:actuate="onLoad"/></draw:frame>sto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8</meta:creation-date>
    <dc:creator>Generated</dc:creator>
    <dc:date>2026-09-08T10::01:18</dc:date>
    <dc:language>en-US</dc:language>
    <meta:editing-cycles>1</meta:editing-cycles>
    <meta:editing-duration>PT0S</meta:editing-duration>
    <dc:title>mbd_servo_drive:safe_torque_off</dc:title>
  </office:meta>
</office:document-meta>
</file>