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992dd34ff2c05bb104702e3cd8f825.jpg"/>
  <manifest:file-entry manifest:media-type="image/jpeg" manifest:full-path="Pictures/b75ea8bf18bca5e8b9f7d4ea408e37cb.jpg"/>
  <manifest:file-entry manifest:media-type="image/jpeg" manifest:full-path="Pictures/f2629db88a98e66de68453243ff088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safety"/><text:bookmark-start text:name="__RefHeading___safety_1"/><text:bookmark-start text:name="safety"/>Safety<text:bookmark-end text:name="__RefHeading___safety_1"/><text:bookmark-end text:name="safety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e MBD digital amplifier brushless synchronous servomotors and can be supplied from 3-phase at 230/400 VAC, 50/60 Hz. In its standard version it is equipped with CANopen field bus, incremental encoder, digital inputs and outputs, two slots for optional expansion cards are available.</text:p>
      <text:h text:style-name="Heading_20_3" text:outline-level="3"><text:bookmark-start text:name="__RefHeading___manual_3"/><text:bookmark-start text:name="manual"/>1.1 Manual<text:bookmark-end text:name="__RefHeading___manual_3"/><text:bookmark-end text:name="manual"/></text:h>
      <text:p text:style-name="Text_20_body"><text:line-break/>
The digital amplifiers are devices powered by dangerous high voltages designed to control electric motors installed in equipment with axes in<text:line-break/>
motion. This manual contains instructions for installing and handling them safely. Read this manual carefully before taking any action concerning the devic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danger_e_symbol.jpg Legend" text:anchor-type="as-char" draw:z-index="0" svg:width="4.3920833333333cm" style:rel-width="100%"><draw:text-box><text:p text:style-name="legendcenter"><draw:frame draw:style-name="media" draw:name="danger_e_symbol.jpg" text:anchor-type="as-char" draw:z-index="0" svg:width="4.3920833333333cm" style:rel-width="100%" svg:height="5.08cm" style:rel-height="scale"><draw:image xlink:href="Pictures/72992dd34ff2c05bb104702e3cd8f825.jpg" xlink:type="simple" xlink:show="embed" xlink:actuate="onLoad"/></draw:frame>danger_e_symbol.jpg</text:p></draw:text-box></draw:frame></text:p>
          </table:table-cell>
          <table:table-cell office:value-type="string" table:style-name="tablecell">
            <text:p text:style-name="tablealignleft"><text:span text:style-name="Strong_20_Emphasis">RISK OF ELECTRICAL TYPE INJURY</text:span>. Indicates a hazardous situation that, if <text:line-break/>not avoided, can result in death or in serious and permanent injuries. Do not <text:line-break/>work on the device if the voltage is connected. Wait at least 5 minutes, after <text:line-break/>disconnecting the servo amplifier from the mains power supply, before <text:line-break/>touching the devic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5.23875cm" style:rel-width="100%"><draw:text-box><text:p text:style-name="legendcenter"><draw:frame draw:style-name="media" draw:name="caution_symbol.jpg" text:anchor-type="as-char" draw:z-index="1" svg:width="5.23875cm" style:rel-width="100%" svg:height="5.2652083333333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<text:span text:style-name="Strong_20_Emphasis">GENERAL HAZARD.</text:span> Indicates a hazardous situation that, if not avoided, can <text:line-break/>result in death or serious and permanent injuries</text:p>
          </table:table-cell>
        </table:table-row>
        <table:table-row>
          <table:table-cell office:value-type="string" table:style-name="tablecell">
            <text:p text:style-name="tablealignleft"><draw:frame draw:style-name="media" draw:name="caution_hot.jpg Legend" text:anchor-type="as-char" draw:z-index="0" svg:width="4.3920833333333cm" style:rel-width="100%"><draw:text-box><text:p text:style-name="legendcenter"><draw:frame draw:style-name="media" draw:name="caution_hot.jpg" text:anchor-type="as-char" draw:z-index="2" svg:width="4.3920833333333cm" style:rel-width="100%" svg:height="4.8683333333333cm" style:rel-height="scale"><draw:image xlink:href="Pictures/f2629db88a98e66de68453243ff088e2.jpg" xlink:type="simple" xlink:show="embed" xlink:actuate="onLoad"/></draw:frame>caution_hot.jpg</text:p></draw:text-box></draw:frame></text:p>
          </table:table-cell>
          <table:table-cell office:value-type="string" table:style-name="tablecell">
            <text:p text:style-name="tablealignleft"><text:span text:style-name="Strong_20_Emphasis">RISK OF BURNS</text:span>. Due to the hot surfaces of the metal case.</text:p>
          </table:table-cell>
        </table:table-row>
      </table:table>
      <text:h text:style-name="Heading_20_3" text:outline-level="3"><text:bookmark-start text:name="__RefHeading___warnings_4"/><text:bookmark-start text:name="warnings"/>1.2 Warnings<text:bookmark-end text:name="__RefHeading___warnings_4"/><text:bookmark-end text:name="warning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danger_e_symbol.jpg Legend" text:anchor-type="as-char" draw:z-index="0" svg:width="4.3920833333333cm" style:rel-width="100%"><draw:text-box><text:p text:style-name="legendcenter"><draw:frame draw:style-name="media" draw:name="danger_e_symbol.jpg" text:anchor-type="as-char" draw:z-index="3" svg:width="4.3920833333333cm" style:rel-width="100%" svg:height="5.08cm" style:rel-height="scale"><draw:image xlink:href="Pictures/72992dd34ff2c05bb104702e3cd8f825.jpg" xlink:type="simple" xlink:show="embed" xlink:actuate="onLoad"/></draw:frame>danger_e_symbol.jpg</text:p></draw:text-box></draw:frame></text:p>
          </table:table-cell>
          <table:table-cell office:value-type="string" table:style-name="tablecell">
            <text:p text:style-name="tablealignleft">Do not open or touch the equipment while it is running or if the power supply <text:line-break/>is connected. On the equipment may be present:</text:p>
          </table:table-cell>
        </table:table-row>
        <table:table-row>
          <table:table-cell office:value-type="string" table:style-name="tablecell">
            <text:p text:style-name="tablealignleft"><draw:frame draw:style-name="media" draw:name="caution_hot.jpg Legend" text:anchor-type="as-char" draw:z-index="0" svg:width="4.3920833333333cm" style:rel-width="100%"><draw:text-box><text:p text:style-name="legendcenter"><draw:frame draw:style-name="media" draw:name="caution_hot.jpg" text:anchor-type="as-char" draw:z-index="4" svg:width="4.3920833333333cm" style:rel-width="100%" svg:height="4.8683333333333cm" style:rel-height="scale"><draw:image xlink:href="Pictures/f2629db88a98e66de68453243ff088e2.jpg" xlink:type="simple" xlink:show="embed" xlink:actuate="onLoad"/></draw:frame>caution_hot.jpg</text:p></draw:text-box></draw:frame></text:p>
          </table:table-cell>
          <table:table-cell office:value-type="string" table:style-name="tablecell">
            <text:p text:style-name="tablealignleft">voltage even though the motor is not rotating <text:line-break/>temperature above 75°C</text:p>
          </table:table-cell>
        </table:table-row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5.23875cm" style:rel-width="100%"><draw:text-box><text:p text:style-name="legendcenter"><draw:frame draw:style-name="media" draw:name="caution_symbol.jpg" text:anchor-type="as-char" draw:z-index="5" svg:width="5.23875cm" style:rel-width="100%" svg:height="5.2652083333333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<text:span text:style-name="Strong_20_Emphasis">Warning: </text:span>Read this documentation before installing and commissioning the <text:line-break/>MBD digital amplifiers. <text:line-break/>An incorrect use or handling of the digital amplifier may cause damage or <text:line-break/>injury. Follow the instructions of connection, commissioning and maintenance. <text:line-break/>Permit to carry out these activities only qualified technicians who have the <text:line-break/>appropriate qualifications for conducting such activities</text:p>
          </table:table-cell>
        </table:table-row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5.23875cm" style:rel-width="100%"><draw:text-box><text:p text:style-name="legendcenter"><draw:frame draw:style-name="media" draw:name="caution_symbol.jpg" text:anchor-type="as-char" draw:z-index="6" svg:width="5.23875cm" style:rel-width="100%" svg:height="5.2652083333333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The company uses the product must produce a risk assessment and takes <text:line-break/>appropriate measures to ensure that unforeseen movements do not result in <text:line-break/>material damage or personal injury.</text:p>
          </table:table-cell>
        </table:table-row>
        <table:table-row>
          <table:table-cell office:value-type="string" table:style-name="tablecell">
            <text:p text:style-name="tablealignleft"><draw:frame draw:style-name="media" draw:name="danger_e_symbol.jpg Legend" text:anchor-type="as-char" draw:z-index="0" svg:width="4.3920833333333cm" style:rel-width="100%"><draw:text-box><text:p text:style-name="legendcenter"><draw:frame draw:style-name="media" draw:name="danger_e_symbol.jpg" text:anchor-type="as-char" draw:z-index="7" svg:width="4.3920833333333cm" style:rel-width="100%" svg:height="5.08cm" style:rel-height="scale"><draw:image xlink:href="Pictures/72992dd34ff2c05bb104702e3cd8f825.jpg" xlink:type="simple" xlink:show="embed" xlink:actuate="onLoad"/></draw:frame>danger_e_symbol.jpg</text:p></draw:text-box></draw:frame></text:p>
          </table:table-cell>
          <table:table-cell office:value-type="string" table:style-name="tablecell">
            <text:p text:style-name="tablealignleft"> <text:line-break/>The servo amplifiers contain electrostatically sensitive components which may <text:line-break/>be damaged by these phenomena. It's important to follow all the precautions <text:line-break/>in order to not produce discharge when handling the product. Observe the <text:line-break/>following guidelines: <text:line-break/> <text:line-break/>discharge its electrostatic charge before handling the servo amplifier; <text:line-break/>• avoid contact with highly insulating materials as plastic materials or synthetic <text:line-break/>fabrics; <text:line-break/>• place the servo amplifier on a conductive surface <text:line-break/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7:24</meta:creation-date>
    <dc:creator>Generated</dc:creator>
    <dc:date>2026-09-08T07::47:24</dc:date>
    <dc:language>en-US</dc:language>
    <meta:editing-cycles>1</meta:editing-cycles>
    <meta:editing-duration>PT0S</meta:editing-duration>
    <dc:title>mbd_servo_drive:safety</dc:title>
  </office:meta>
</office:document-meta>
</file>