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ea064c163cc8e8ed53655a8622e1a04.jpg"/>
  <manifest:file-entry manifest:media-type="image/jpeg" manifest:full-path="Pictures/1ce1eb93a29d94c858818bd1636faf6f.jpg"/>
  <manifest:file-entry manifest:media-type="image/jpeg" manifest:full-path="Pictures/19835e81a547a44bee96c3799b36a0cc.jpg"/>
  <manifest:file-entry manifest:media-type="image/jpeg" manifest:full-path="Pictures/c0bdb563ca469c8b02fba7dda6ed54a4.jpg"/>
  <manifest:file-entry manifest:media-type="image/jpeg" manifest:full-path="Pictures/812a220f4d56df64846995af823c3a2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technical"/><text:bookmark-start text:name="__RefHeading___technical_characteristics_1"/><text:bookmark-start text:name="technical_characteristics"/>Technical characteristics<text:bookmark-end text:name="__RefHeading___technical_characteristics_1"/><text:bookmark-end text:name="technical_characteristics"/></text:h>
      <text:p text:style-name="Text_20_body"><text:line-break/>
The servo amplifier MBD has been designed to drive brushless sinusoidal servomotors. The DSP digital architecture allows to handle a fieldbus and to control the motor in its main variables: power, speed, position. The device can also be driven by a differential analog input.</text:p>
      <text:h text:style-name="Heading_20_2" text:outline-level="2"><text:bookmark-start text:name="__RefHeading___servo_amplifier_mbd_2"/><text:bookmark-start text:name="servo_amplifier_mbd"/>Servo amplifier MBD<text:bookmark-end text:name="__RefHeading___servo_amplifier_mbd_2"/><text:bookmark-end text:name="servo_amplifier_mbd"/></text:h>
      <text:h text:style-name="Heading_20_2" text:outline-level="2"><text:bookmark-start text:name="__RefHeading___NoTitle_3"/><text:bookmark-start text:name="section"/><text:bookmark-end text:name="__RefHeading___NoTitle_3"/><text:bookmark-end text:name="section"/></text:h>
      <text:p text:style-name="Text_20_body">The hardware interface, in the standard version, includes the following devices:<text:line-break/>
• 5 opto-isolated digital inputs.<text:line-break/>
• 2 inputs for disabling security STO A, STO B (under approval)<text:line-break/>
• 3 opto-isolated digital outputs.<text:line-break/>
• 1 Drive OK relay<text:line-break/>
• CANopen interfacing<text:line-break/>
• RS232 interface, protocol Modbus RTU, gateway RS232/CAN (including<text:line-break/>
in the CANopen)<text:line-break/>
• Motor feedback input<text:line-break/>
• Electromechanical motor brake control<text:line-break/>
• Management of braking circuit with internal or external braking<text:line-break/>
resistor.<text:line-break/>
The device is supplied of two slots for expansion cards.</text:p>
      <text:h text:style-name="Heading_20_2" text:outline-level="2"><text:bookmark-start text:name="__RefHeading___power_supply_4"/><text:bookmark-start text:name="power_supply"/>Power supply<text:bookmark-end text:name="__RefHeading___power_supply_4"/><text:bookmark-end text:name="power_supply"/></text:h>
      <text:p text:style-name="Text_20_body"><text:line-break/>
The MBD Servo amplifier must be powered by: a 24V auxiliary voltage for operation of control circuits, of electromechanical brakes and of ventilation (if present) and by 3-phase grounded current at 230/400 VAC, 50/60 Hz<text:line-break/>
All shielding connections are made directly to the amplifier. Output Stage: IGBT module with insulated current measurement on the motor<text:line-break/>
phases. Protection against overcurrent.</text:p>
      <text:h text:style-name="Heading_20_2" text:outline-level="2"><text:bookmark-start text:name="__RefHeading___operation_and_parameter_setting_5"/><text:bookmark-start text:name="operation_and_parameter_setting"/>Operation and parameter setting<text:bookmark-end text:name="__RefHeading___operation_and_parameter_setting_5"/><text:bookmark-end text:name="operation_and_parameter_setting"/></text:h>
      <text:p text:style-name="Text_20_body">TKSED software allows you to communicate with the amplifier through ModBus RTU RS-232. Through the interface you can configure the product completely, save and load a configuration of parameters and update the firmware of the amplifier.</text:p>
      <text:p text:style-name="Text_20_body">TKSED Software donwload: <text:a xlink:type="simple" xlink:href="https://www.nilab.at/download/tksed-software-pc-tool/?wpdmdl=2126&amp;refresh=637351b08fa4b1668501936" text:style-name="Internet_20_link" text:visited-style-name="Visited_20_Internet_20_Link">https://www.nilab.at/download/tksed-software-pc-tool/?wpdmdl=2126&amp;refresh=637351b08fa4b1668501936</text:a></text:p>
      <text:h text:style-name="Heading_20_2" text:outline-level="2"><text:bookmark-start text:name="__RefHeading___control_6"/><text:bookmark-start text:name="control"/>Control<text:bookmark-end text:name="__RefHeading___control_6"/><text:bookmark-end text:name="control"/></text:h>
      <text:p text:style-name="Text_20_body"><text:line-break/>
The control is full-digital, internally the three control loops (power, speed and position) can be managed.The insertion of one or more control loops is determined by the used operating mode.</text:p>
      <text:h text:style-name="Heading_20_2" text:outline-level="2"><text:bookmark-start text:name="__RefHeading___technical_data_7"/><text:bookmark-start text:name="technical_data"/>Technical data<text:bookmark-end text:name="__RefHeading___technical_data_7"/><text:bookmark-end text:name="technical_data"/></text:h>
      <text:p text:style-name="Text_20_body"><draw:frame draw:style-name="media" draw:name="tech_data_1.jpg Legend" text:anchor-type="as-char" draw:z-index="0" svg:width="21.166666666667cm" style:rel-width="100%"><draw:text-box><text:p text:style-name="legendcenter"><draw:frame draw:style-name="media" draw:name="tech_data_1.jpg" text:anchor-type="as-char" draw:z-index="0" svg:width="21.166666666667cm" style:rel-width="100%" svg:height="8.9958333333333cm" style:rel-height="scale"><draw:image xlink:href="Pictures/7ea064c163cc8e8ed53655a8622e1a04.jpg" xlink:type="simple" xlink:show="embed" xlink:actuate="onLoad"/></draw:frame>tech_data_1.jpg</text:p></draw:text-box></draw:frame></text:p>
      <text:p text:style-name="Text_20_body"><draw:frame draw:style-name="media" draw:name="tec_data_2.jpg Legend" text:anchor-type="as-char" draw:z-index="0" svg:width="21.166666666667cm" style:rel-width="100%"><draw:text-box><text:p text:style-name="legendcenter"><draw:frame draw:style-name="media" draw:name="tec_data_2.jpg" text:anchor-type="as-char" draw:z-index="1" svg:width="21.166666666667cm" style:rel-width="100%" svg:height="8.89cm" style:rel-height="scale"><draw:image xlink:href="Pictures/1ce1eb93a29d94c858818bd1636faf6f.jpg" xlink:type="simple" xlink:show="embed" xlink:actuate="onLoad"/></draw:frame>tec_data_2.jpg</text:p></draw:text-box></draw:frame></text:p>
      <text:h text:style-name="Heading_20_2" text:outline-level="2"><text:bookmark-start text:name="__RefHeading___environmental_data_8"/><text:bookmark-start text:name="environmental_data"/>Environmental data<text:bookmark-end text:name="__RefHeading___environmental_data_8"/><text:bookmark-end text:name="environmental_data"/></text:h>
      <text:p text:style-name="Text_20_body"><draw:frame draw:style-name="media" draw:name="tec_data_3.jpg Legend" text:anchor-type="as-char" draw:z-index="0" svg:width="21.166666666667cm" style:rel-width="100%"><draw:text-box><text:p text:style-name="legendcenter"><draw:frame draw:style-name="media" draw:name="tec_data_3.jpg" text:anchor-type="as-char" draw:z-index="2" svg:width="21.166666666667cm" style:rel-width="100%" svg:height="9.8954166666667cm" style:rel-height="scale"><draw:image xlink:href="Pictures/19835e81a547a44bee96c3799b36a0cc.jpg" xlink:type="simple" xlink:show="embed" xlink:actuate="onLoad"/></draw:frame>tec_data_3.jpg</text:p></draw:text-box></draw:frame></text:p>
      <text:h text:style-name="Heading_20_2" text:outline-level="2"><text:bookmark-start text:name="__RefHeading___brake_circuit_9"/><text:bookmark-start text:name="brake_circuit"/>Brake Circuit<text:bookmark-end text:name="__RefHeading___brake_circuit_9"/><text:bookmark-end text:name="brake_circuit"/></text:h>
      <text:p text:style-name="Text_20_body"><draw:frame draw:style-name="media" draw:name="tec_data_4.jpg Legend" text:anchor-type="as-char" draw:z-index="0" svg:width="21.166666666667cm" style:rel-width="100%"><draw:text-box><text:p text:style-name="legendcenter"><draw:frame draw:style-name="media" draw:name="tec_data_4.jpg" text:anchor-type="as-char" draw:z-index="3" svg:width="21.166666666667cm" style:rel-width="100%" svg:height="11.694583333333cm" style:rel-height="scale"><draw:image xlink:href="Pictures/c0bdb563ca469c8b02fba7dda6ed54a4.jpg" xlink:type="simple" xlink:show="embed" xlink:actuate="onLoad"/></draw:frame>tec_data_4.jpg</text:p></draw:text-box></draw:frame></text:p>
      <text:h text:style-name="Heading_20_2" text:outline-level="2"><text:bookmark-start text:name="__RefHeading___fusing_10"/><text:bookmark-start text:name="fusing"/>Fusing<text:bookmark-end text:name="__RefHeading___fusing_10"/><text:bookmark-end text:name="fusing"/></text:h>
      <text:p text:style-name="Text_20_body"><draw:frame draw:style-name="media" draw:name="4" text:anchor-type="as-char" draw:z-index="4" svg:width="21.166666666667cm" style:rel-width="100%" svg:height="9.9747916666667cm" style:rel-height="scale"><draw:image xlink:href="Pictures/812a220f4d56df64846995af823c3a2a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8:45</meta:creation-date>
    <dc:creator>Generated</dc:creator>
    <dc:date>2026-09-08T04::28:45</dc:date>
    <dc:language>en-US</dc:language>
    <meta:editing-cycles>1</meta:editing-cycles>
    <meta:editing-duration>PT0S</meta:editing-duration>
    <dc:title>mbd_servo_drive:technical</dc:title>
  </office:meta>
</office:document-meta>
</file>