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cb29edadaf80b9401078c410e1c9e47.jpg"/>
  <manifest:file-entry manifest:media-type="image/jpeg" manifest:full-path="Pictures/5d6d8a04f6bf4adf6fabd4ec89803717.jpg"/>
  <manifest:file-entry manifest:media-type="image/jpeg" manifest:full-path="Pictures/d896a48766c89da667f2d3365ee931f9.jpg"/>
  <manifest:file-entry manifest:media-type="image/jpeg" manifest:full-path="Pictures/6ccff6e91387e069e9f09d96baa0188f.jpg"/>
  <manifest:file-entry manifest:media-type="image/jpeg" manifest:full-path="Pictures/77ebc42c6926c3b077858909d729a8bb.jpg"/>
  <manifest:file-entry manifest:media-type="image/jpeg" manifest:full-path="Pictures/4104932159c6387fd78b2fb9c3c3aa7a.jpg"/>
  <manifest:file-entry manifest:media-type="image/jpeg" manifest:full-path="Pictures/56837a053ea2509339ad652d5ff7127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bm_motors:encoder_option"/><text:bookmark-start text:name="__RefHeading___encoder_pinout_1"/><text:bookmark-start text:name="encoder_pinout"/>Encoder Pinout<text:bookmark-end text:name="__RefHeading___encoder_pinout_1"/><text:bookmark-end text:name="encoder_pinout"/></text:h>
      <text:h text:style-name="Heading_20_2" text:outline-level="2"><text:bookmark-start text:name="__RefHeading___resolver_feedback_2"/><text:bookmark-start text:name="resolver_feedback"/>Resolver Feedback<text:bookmark-end text:name="__RefHeading___resolver_feedback_2"/><text:bookmark-end text:name="resolver_feedback"/></text:h>
      <text:p text:style-name="Text_20_body">Encoder type: Resolver 2p 7V 10KHz</text:p>
      <text:p text:style-name="Text_20_body"><draw:frame draw:style-name="media" draw:name="resolver_encoder.jpg Legend" text:anchor-type="as-char" draw:z-index="0" svg:width="21.166666666667cm" style:rel-width="100%"><draw:text-box><text:p text:style-name="legendcenter"><draw:frame draw:style-name="media" draw:name="resolver_encoder.jpg" text:anchor-type="as-char" draw:z-index="0" svg:width="21.166666666667cm" style:rel-width="100%" svg:height="5.6885416666667cm" style:rel-height="scale"><draw:image xlink:href="Pictures/0cb29edadaf80b9401078c410e1c9e47.jpg" xlink:type="simple" xlink:show="embed" xlink:actuate="onLoad"/></draw:frame>resolver_encoder.jpg</text:p></draw:text-box></draw:frame></text:p>
      <text:h text:style-name="Heading_20_2" text:outline-level="2"><text:bookmark-start text:name="__RefHeading___ttl_encoder_3"/><text:bookmark-start text:name="ttl_encoder"/>TTL Encoder<text:bookmark-end text:name="__RefHeading___ttl_encoder_3"/><text:bookmark-end text:name="ttl_encoder"/></text:h>
      <text:p text:style-name="Text_20_body"><draw:frame draw:style-name="media" draw:name="ttl_encoder.jpg Legend" text:anchor-type="as-char" draw:z-index="0" svg:width="21.166666666667cm" style:rel-width="100%"><draw:text-box><text:p text:style-name="legendcenter"><draw:frame draw:style-name="media" draw:name="ttl_encoder.jpg" text:anchor-type="as-char" draw:z-index="1" svg:width="21.166666666667cm" style:rel-width="100%" svg:height="10.107083333333cm" style:rel-height="scale"><draw:image xlink:href="Pictures/5d6d8a04f6bf4adf6fabd4ec89803717.jpg" xlink:type="simple" xlink:show="embed" xlink:actuate="onLoad"/></draw:frame>ttl_encoder.jpg</text:p></draw:text-box></draw:frame></text:p>
      <text:h text:style-name="Heading_20_2" text:outline-level="2"><text:bookmark-start text:name="__RefHeading___biss-c_encoder_4"/><text:bookmark-start text:name="biss-c_encoder"/>BISS-C Encoder<text:bookmark-end text:name="__RefHeading___biss-c_encoder_4"/><text:bookmark-end text:name="biss-c_encoder"/></text:h>
      <text:p text:style-name="Text_20_body">Encoder types:</text:p>
      <text:p text:style-name="Text_20_body">ELM35 : <text:a xlink:type="simple" xlink:href="https://www.sick.com/at/de/catalog/produkte/motion-control-sensoren/motor-feedback-systeme/elselm35/c/g584054" text:style-name="Internet_20_link" text:visited-style-name="Visited_20_Internet_20_Link">https://www.sick.com/at/de/catalog/produkte/motion-control-sensoren/motor-feedback-systeme/elselm35/c/g584054</text:a></text:p>
      <text:p text:style-name="Text_20_body"><draw:frame draw:style-name="media" draw:name="biss_encoder.jpg Legend" text:anchor-type="as-char" draw:z-index="0" svg:width="21.166666666667cm" style:rel-width="100%"><draw:text-box><text:p text:style-name="legendcenter"><draw:frame draw:style-name="media" draw:name="biss_encoder.jpg" text:anchor-type="as-char" draw:z-index="2" svg:width="21.166666666667cm" style:rel-width="100%" svg:height="8.810625cm" style:rel-height="scale"><draw:image xlink:href="Pictures/d896a48766c89da667f2d3365ee931f9.jpg" xlink:type="simple" xlink:show="embed" xlink:actuate="onLoad"/></draw:frame>biss_encoder.jpg</text:p></draw:text-box></draw:frame></text:p>
      <text:h text:style-name="Heading_20_2" text:outline-level="2"><text:bookmark-start text:name="__RefHeading___endat_encoder_5"/><text:bookmark-start text:name="endat_encoder"/>Endat Encoder<text:bookmark-end text:name="__RefHeading___endat_encoder_5"/><text:bookmark-end text:name="endat_encoder"/></text:h>
      <text:p text:style-name="Text_20_body">Encoder types:</text:p>
      <text:p text:style-name="Text_20_body">EQI1131 Endat 2.2: <text:a xlink:type="simple" xlink:href="https://www.heidenhain.com/service-support/infobase/1164811-05" text:style-name="Internet_20_link" text:visited-style-name="Visited_20_Internet_20_Link">https://www.heidenhain.com/service-support/infobase/1164811-05</text:a><text:line-break/>
EQI1130 Endat 2.1: <text:a xlink:type="simple" xlink:href="https://www.heidenhain.com/service-support/infobase/1164813-04" text:style-name="Internet_20_link" text:visited-style-name="Visited_20_Internet_20_Link">https://www.heidenhain.com/service-support/infobase/1164813-04</text:a></text:p>
      <text:p text:style-name="Text_20_body"><draw:frame draw:style-name="media" draw:name="endat_encoder.jpg Legend" text:anchor-type="as-char" draw:z-index="0" svg:width="21.166666666667cm" style:rel-width="100%"><draw:text-box><text:p text:style-name="legendcenter"><draw:frame draw:style-name="media" draw:name="endat_encoder.jpg" text:anchor-type="as-char" draw:z-index="3" svg:width="21.166666666667cm" style:rel-width="100%" svg:height="8.5460416666667cm" style:rel-height="scale"><draw:image xlink:href="Pictures/6ccff6e91387e069e9f09d96baa0188f.jpg" xlink:type="simple" xlink:show="embed" xlink:actuate="onLoad"/></draw:frame>endat_encoder.jpg</text:p></draw:text-box></draw:frame></text:p>
      <text:h text:style-name="Heading_20_2" text:outline-level="2"><text:bookmark-start text:name="__RefHeading___sin_cos_1vpp_encoder_6"/><text:bookmark-start text:name="sin_cos_1vpp_encoder"/>SIN/COS 1Vpp Encoder<text:bookmark-end text:name="__RefHeading___sin_cos_1vpp_encoder_6"/><text:bookmark-end text:name="sin_cos_1vpp_encoder"/></text:h>
      <text:p text:style-name="Text_20_body"><draw:frame draw:style-name="media" draw:name="sincos_encoder.jpg Legend" text:anchor-type="as-char" draw:z-index="0" svg:width="21.166666666667cm" style:rel-width="100%"><draw:text-box><text:p text:style-name="legendcenter"><draw:frame draw:style-name="media" draw:name="sincos_encoder.jpg" text:anchor-type="as-char" draw:z-index="4" svg:width="21.166666666667cm" style:rel-width="100%" svg:height="9.36625cm" style:rel-height="scale"><draw:image xlink:href="Pictures/77ebc42c6926c3b077858909d729a8bb.jpg" xlink:type="simple" xlink:show="embed" xlink:actuate="onLoad"/></draw:frame>sincos_encoder.jpg</text:p></draw:text-box></draw:frame></text:p>
      <text:h text:style-name="Heading_20_2" text:outline-level="2"><text:bookmark-start text:name="__RefHeading___hiperface_encoder_7"/><text:bookmark-start text:name="hiperface_encoder"/>Hiperface Encoder<text:bookmark-end text:name="__RefHeading___hiperface_encoder_7"/><text:bookmark-end text:name="hiperface_encoder"/></text:h>
      <text:p text:style-name="Text_20_body">Encoder types:</text:p>
      <text:p text:style-name="Text_20_body">SEL37 : <text:a xlink:type="simple" xlink:href="https://www.sick.com/at/de/catalog/produkte/motion-control-sensoren/motor-feedback-systeme/seksel/c/g575659" text:style-name="Internet_20_link" text:visited-style-name="Visited_20_Internet_20_Link">https://www.sick.com/at/de/catalog/produkte/motion-control-sensoren/motor-feedback-systeme/seksel/c/g575659</text:a><text:line-break/>
SKM36: <text:a xlink:type="simple" xlink:href="https://www.sick.com/at/de/catalog/produkte/motion-control-sensoren/motor-feedback-systeme/sksskm36/c/g215684" text:style-name="Internet_20_link" text:visited-style-name="Visited_20_Internet_20_Link">https://www.sick.com/at/de/catalog/produkte/motion-control-sensoren/motor-feedback-systeme/sksskm36/c/g215684</text:a><text:line-break/>
SEM70: <text:a xlink:type="simple" xlink:href="https://www.sick.com/at/de/catalog/produkte/motion-control-sensoren/motor-feedback-systeme/sessem/sem70-hn025ak22/p/p512349?tab=detail" text:style-name="Internet_20_link" text:visited-style-name="Visited_20_Internet_20_Link">https://www.sick.com/at/de/catalog/produkte/motion-control-sensoren/motor-feedback-systeme/sessem/sem70-hn025ak22/p/p512349?tab=detail</text:a><text:line-break/>
<text:line-break/>
<draw:frame draw:style-name="media" draw:name="hiperface_encoder.jpg Legend" text:anchor-type="as-char" draw:z-index="0" svg:width="21.166666666667cm" style:rel-width="100%"><draw:text-box><text:p text:style-name="legendcenter"><draw:frame draw:style-name="media" draw:name="hiperface_encoder.jpg" text:anchor-type="as-char" draw:z-index="5" svg:width="21.166666666667cm" style:rel-width="100%" svg:height="6.429375cm" style:rel-height="scale"><draw:image xlink:href="Pictures/4104932159c6387fd78b2fb9c3c3aa7a.jpg" xlink:type="simple" xlink:show="embed" xlink:actuate="onLoad"/></draw:frame>hiperface_encoder.jpg</text:p></draw:text-box></draw:frame></text:p>
      <text:h text:style-name="Heading_20_2" text:outline-level="2"><text:bookmark-start text:name="__RefHeading___dsl_encoder_8"/><text:bookmark-start text:name="dsl_encoder"/>DSL Encoder<text:bookmark-end text:name="__RefHeading___dsl_encoder_8"/><text:bookmark-end text:name="dsl_encoder"/></text:h>
      <text:p text:style-name="Text_20_body">Encoder types:</text:p>
      <text:p text:style-name="Text_20_body">EKM36 : <text:a xlink:type="simple" xlink:href="https://www.sick.com/ag/de/catalog/produkte/safety/sichere-motor-feedback-systeme/eksekm36-s/ekm36-2kf0b020a/p/p478044" text:style-name="Internet_20_link" text:visited-style-name="Visited_20_Internet_20_Link">https://www.sick.com/ag/de/catalog/produkte/safety/sichere-motor-feedback-systeme/eksekm36-s/ekm36-2kf0b020a/p/p478044</text:a><text:line-break/>
EKS36: <text:a xlink:type="simple" xlink:href="https://www.sick.com/ag/de/catalog/produkte/motion-control-sensoren/motor-feedback-systeme/eksekm36/eks36-0kf0b018a/p/p477845" text:style-name="Internet_20_link" text:visited-style-name="Visited_20_Internet_20_Link">https://www.sick.com/ag/de/catalog/produkte/motion-control-sensoren/motor-feedback-systeme/eksekm36/eks36-0kf0b018a/p/p477845</text:a><text:line-break/>
<text:line-break/>
<draw:frame draw:style-name="media" draw:name="dsl_encoder.jpg Legend" text:anchor-type="as-char" draw:z-index="0" svg:width="21.166666666667cm" style:rel-width="100%"><draw:text-box><text:p text:style-name="legendcenter"><draw:frame draw:style-name="media" draw:name="dsl_encoder.jpg" text:anchor-type="as-char" draw:z-index="6" svg:width="21.166666666667cm" style:rel-width="100%" svg:height="5.2916666666667cm" style:rel-height="scale"><draw:image xlink:href="Pictures/56837a053ea2509339ad652d5ff71272.jpg" xlink:type="simple" xlink:show="embed" xlink:actuate="onLoad"/></draw:frame>dsl_encoder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7::45:20</meta:creation-date>
    <dc:creator>Generated</dc:creator>
    <dc:date>2026-09-08T07::45:20</dc:date>
    <dc:language>en-US</dc:language>
    <meta:editing-cycles>1</meta:editing-cycles>
    <meta:editing-duration>PT0S</meta:editing-duration>
    <dc:title>mbm_motors:encoder_option</dc:title>
  </office:meta>
</office:document-meta>
</file>