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a70b7f10c43bb94f0400e8738f79c2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m_motors:start"/><text:bookmark-start text:name="__RefHeading___mbm_ac_brushless_servomotors_1"/><text:bookmark-start text:name="mbm_ac_brushless_servomotors"/>MBM AC Brushless Servomotors<text:bookmark-end text:name="__RefHeading___mbm_ac_brushless_servomotors_1"/><text:bookmark-end text:name="mbm_ac_brushless_servomotors"/></text:h>
      <text:p text:style-name="Text_20_body"><draw:frame draw:style-name="media" draw:name="0" text:anchor-type="as-char" draw:z-index="0" svg:width="23.8125cm" style:rel-width="100%" svg:height="13.467291666667cm" style:rel-height="scale"><draw:image xlink:href="Pictures/ea70b7f10c43bb94f0400e8738f79c24.jpg" xlink:type="simple" xlink:show="embed" xlink:actuate="onLoad"/></draw:frame></text:p>
      <text:p text:style-name="Text_20_body">The torque range is from 0,1 to 1000 Nm, with flange dimensions from 32mm to 320mm, for applications in the automation industry, robotics and CNC machines.</text:p>
      <text:p text:style-name="Text_20_body">The MBM brushless servo motors are available with their plug&amp;play cables which are ready to be connected to all standard servo drives on the market.</text:p>
      <text:p text:style-name="Text_20_body">Combined with our MBD servo drives they are the best solution for all applications in the automation industry and for safety critical applications too.</text:p>
      <text:h text:style-name="Heading_20_2" text:outline-level="2"><text:bookmark-start text:name="__RefHeading___standard_specifications_2"/><text:bookmark-start text:name="standard_specifications"/>Standard specifications:<text:bookmark-end text:name="__RefHeading___standard_specifications_2"/><text:bookmark-end text:name="standard_specifications"/></text:h>
      <text:p text:style-name="Text_20_body">– High speed up to 8000 rpm<text:line-break/>
– Power line from 24VDC up to 400VAC on the servo drive side<text:line-break/>
– Low cogging<text:line-break/>
– High overload capability<text:line-break/>
– Wide range of encoder types: incremental, absolute, digital and resolver<text:line-break/>
– IP65 protection<text:line-break/>
– Fan and water cooling options available<text:line-break/>
– Different connection types: M17, M23, cablegland<text:line-break/>
– Motor brake options<text:line-break/>
– Customised flange and special shaft<text:line-break/>
– CE, UL and cUL certific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2:28</meta:creation-date>
    <dc:creator>Generated</dc:creator>
    <dc:date>2026-09-08T10::02:28</dc:date>
    <dc:language>en-US</dc:language>
    <meta:editing-cycles>1</meta:editing-cycles>
    <meta:editing-duration>PT0S</meta:editing-duration>
    <dc:title>mbm_motors:start</dc:title>
  </office:meta>
</office:document-meta>
</file>