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d8b2f1efe5371f5acf815034891746.png"/>
  <manifest:file-entry manifest:media-type="image/png" manifest:full-path="Pictures/2c0a8f19d27bc205f65eb4a0bc8c4e6d.png"/>
  <manifest:file-entry manifest:media-type="image/png" manifest:full-path="Pictures/14e85a03b49299d48da123d85e2998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iniature_motors:accessories"/><text:bookmark-start text:name="__RefHeading___accessories_1"/><text:bookmark-start text:name="accessories"/>Accessories<text:bookmark-end text:name="__RefHeading___accessories_1"/><text:bookmark-end text:name="accessories"/></text:h>
      <text:h text:style-name="Heading_20_3" text:outline-level="3"><text:bookmark-start text:name="__RefHeading___linear_guide_antirotational_mechanics_2"/><text:bookmark-start text:name="linear_guide_antirotational_mechanics"/>Linear guide antirotational mechanics<text:bookmark-end text:name="__RefHeading___linear_guide_antirotational_mechanics_2"/><text:bookmark-end text:name="linear_guide_antirotational_mechanics"/></text:h>
      <text:p text:style-name="Text_20_body">The NLi motors can be equipped with linear guides and ball bushings to create anti-rotation mechanics for horizontal applications. The front flange is available with different holes for fixing the payload.</text:p>
      <text:p text:style-name="Text_20_body"><draw:frame draw:style-name="media" draw:name="0" text:anchor-type="as-char" draw:z-index="0" svg:width="13.546666666667cm" svg:height="9.6572916666667cm"><draw:image xlink:href="Pictures/e6d8b2f1efe5371f5acf815034891746.png" xlink:type="simple" xlink:show="embed" xlink:actuate="onLoad"/></draw:frame></text:p>
      <text:p text:style-name="Text_20_body"><draw:frame draw:style-name="media" draw:name="1" text:anchor-type="as-char" draw:z-index="1" svg:width="13.546666666667cm" svg:height="10.16cm"><draw:image xlink:href="Pictures/2c0a8f19d27bc205f65eb4a0bc8c4e6d.png" xlink:type="simple" xlink:show="embed" xlink:actuate="onLoad"/></draw:frame></text:p>
      <text:h text:style-name="Heading_20_3" text:outline-level="3"><text:bookmark-start text:name="__RefHeading___magnetic_spring_for_vertical_application_3"/><text:bookmark-start text:name="magnetic_spring_for_vertical_application"/>Magnetic spring for vertical application<text:bookmark-end text:name="__RefHeading___magnetic_spring_for_vertical_application_3"/><text:bookmark-end text:name="magnetic_spring_for_vertical_application"/></text:h>
      <text:p text:style-name="Text_20_body">In vertical applications, when the linear motor is not powered, the linear axis can fall down due to gravity. Using MagLift, the gravitational force is counterbalanced and the linear motor remains in steady state. 6 force sizes are available : 12, 17, 22, 40, 50 and 60 N, respectively MagLift12, MagLift17, MagLift22, MagLift40, MagLift50 and MagLift60.</text:p>
      <text:p text:style-name="Text_20_body"><draw:frame draw:style-name="media" draw:name="2" text:anchor-type="as-char" draw:z-index="2" svg:width="5.8208333333333cm" style:rel-width="100%" svg:height="12.303125cm" style:rel-height="scale"><draw:image xlink:href="Pictures/14e85a03b49299d48da123d85e29986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52:27</meta:creation-date>
    <dc:creator>Generated</dc:creator>
    <dc:date>2026-09-08T12::52:27</dc:date>
    <dc:language>en-US</dc:language>
    <meta:editing-cycles>1</meta:editing-cycles>
    <meta:editing-duration>PT0S</meta:editing-duration>
    <dc:title>miniature_motors:accessories</dc:title>
  </office:meta>
</office:document-meta>
</file>