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8274b2fa857a970fcdd7ec1483e8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ature_motors:adapter_cable"/><text:bookmark-start text:name="__RefHeading___adapter_cable_1"/><text:bookmark-start text:name="adapter_cable"/>Adapter cable<text:bookmark-end text:name="__RefHeading___adapter_cable_1"/><text:bookmark-end text:name="adapter_cable"/></text:h>
      <text:p text:style-name="Text_20_body">Typically, an adapter cable is provided to connect the motor D-SUB9 connectors to the feedback port and the motor phase port on the target servo drive.</text:p>
      <text:p text:style-name="Text_20_body"><draw:frame draw:style-name="media" draw:name="adapter.jpg Legend" text:anchor-type="as-char" draw:z-index="0" svg:width="18.520833333333cm" style:rel-width="100%"><draw:text-box><text:p text:style-name="legendcenter"><draw:frame draw:style-name="media" draw:name="adapter.jpg" text:anchor-type="as-char" draw:z-index="0" svg:width="18.520833333333cm" style:rel-width="100%" svg:height="6.3235416666667cm" style:rel-height="scale"><draw:image xlink:href="Pictures/3c8274b2fa857a970fcdd7ec1483e8d0.jpg" xlink:type="simple" xlink:show="embed" xlink:actuate="onLoad"/></draw:frame>adapter.jpg</text:p></draw:text-box></draw:frame></text:p>
      <text:p text:style-name="Text_20_body">Alternative color for the phases are: U→<text:span text:style-name="Strong_20_Emphasis">  </text:span>, V → <text:span text:style-name="Strong_20_Emphasis">  </text:span>, W→<text:span text:style-name="Strong_20_Emphasis">  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ervo drive type</text:span> </text:p>
          </table:table-cell>
          <table:table-cell office:value-type="string" table:style-name="tablecell">
            <text:p text:style-name="tablealignleft"><text:span text:style-name="Strong_20_Emphasis">TBS1</text:span> </text:p>
          </table:table-cell>
          <table:table-cell office:value-type="string" table:style-name="tablecell">
            <text:p text:style-name="tablealignleft"><text:span text:style-name="Strong_20_Emphasis">Xtrapulspack</text:span> </text:p>
          </table:table-cell>
          <table:table-cell office:value-type="string" table:style-name="tablecell">
            <text:p text:style-name="tablealignleft"><text:span text:style-name="Strong_20_Emphasis">Servotronix CDH2</text:span> </text:p>
          </table:table-cell>
        </table:table-row>
        <table:table-row>
          <table:table-cell office:value-type="string" table:style-name="tablecell">
            <text:p text:style-name="tablealignleft">Adapter cable ordering code</text:p>
          </table:table-cell>
          <table:table-cell office:value-type="string" table:style-name="tablecell">
            <text:p text:style-name="tablealignleft">DA002008</text:p>
          </table:table-cell>
          <table:table-cell office:value-type="string" table:style-name="tablecell">
            <text:p text:style-name="tablealignleft">DA002007</text:p>
          </table:table-cell>
          <table:table-cell office:value-type="string" table:style-name="tablecell">
            <text:p text:style-name="tablealignleft">DA002010</text:p>
          </table:table-cell>
        </table:table-row>
      </table:table>
      <text:p text:style-name="Text_20_body">Standard lenghts are 3 and 5 meters. For example DA002008-5M (ordering code for 5 meter adapter cable)</text:p>
      <text:p text:style-name="Text_20_body">Adapter cable pinout: <text:a xlink:type="simple" xlink:href="https://www.nilab.at/download/da002007-da002008-adapter-cable/?wpdmdl=3045&amp;refresh=637b84805bc981669039232" text:style-name="Internet_20_link" text:visited-style-name="Visited_20_Internet_20_Link">https://www.nilab.at/download/da002007-da002008-adapter-cable/?wpdmdl=3045&amp;refresh=637b84805bc98166903923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23</meta:creation-date>
    <dc:creator>Generated</dc:creator>
    <dc:date>2026-09-08T10::02:23</dc:date>
    <dc:language>en-US</dc:language>
    <meta:editing-cycles>1</meta:editing-cycles>
    <meta:editing-duration>PT0S</meta:editing-duration>
    <dc:title>miniature_motors:adapter_cable</dc:title>
  </office:meta>
</office:document-meta>
</file>